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570000007034386661.png" manifest:media-type="image/png"/>
  <manifest:file-entry manifest:full-path="Pictures/100000010000029E0000005151D1D23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4.292cm"/>
    </style:style>
    <style:style style:name="co2" style:family="table-column">
      <style:table-column-properties fo:break-before="auto" style:column-width="7.497cm"/>
    </style:style>
    <style:style style:name="co3" style:family="table-column">
      <style:table-column-properties fo:break-before="auto" style:column-width="6.144cm"/>
    </style:style>
    <style:style style:name="co4" style:family="table-column">
      <style:table-column-properties fo:break-before="auto" style:column-width="2.498cm"/>
    </style:style>
    <style:style style:name="co5" style:family="table-column">
      <style:table-column-properties fo:break-before="auto" style:column-width="2.674cm"/>
    </style:style>
    <style:style style:name="co6" style:family="table-column">
      <style:table-column-properties fo:break-before="auto" style:column-width="2.293cm"/>
    </style:style>
    <style:style style:name="co7" style:family="table-column">
      <style:table-column-properties fo:break-before="auto" style:column-width="2.822cm"/>
    </style:style>
    <style:style style:name="co8" style:family="table-column">
      <style:table-column-properties fo:break-before="auto" style:column-width="2.85cm"/>
    </style:style>
    <style:style style:name="co9" style:family="table-column">
      <style:table-column-properties fo:break-before="auto" style:column-width="3.057cm"/>
    </style:style>
    <style:style style:name="co10" style:family="table-column">
      <style:table-column-properties fo:break-before="auto" style:column-width="1.646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238cm" fo:break-before="auto" style:use-optimal-row-height="false"/>
    </style:style>
    <style:style style:name="ro4" style:family="table-row">
      <style:table-row-properties style:row-height="0.794cm" fo:break-before="auto" style:use-optimal-row-height="false"/>
    </style:style>
    <style:style style:name="ro5" style:family="table-row">
      <style:table-row-properties style:row-height="0.45cm" fo:break-before="auto" style:use-optimal-row-height="true"/>
    </style:style>
    <style:style style:name="ro6" style:family="table-row">
      <style:table-row-properties style:row-height="1.217cm" fo:break-before="auto" style:use-optimal-row-height="false"/>
    </style:style>
    <style:style style:name="ro7" style:family="table-row">
      <style:table-row-properties style:row-height="1.429cm" fo:break-before="auto" style:use-optimal-row-height="false"/>
    </style:style>
    <style:style style:name="ro8" style:family="table-row">
      <style:table-row-properties style:row-height="1.482cm" fo:break-before="auto" style:use-optimal-row-height="false"/>
    </style:style>
    <style:style style:name="ro9" style:family="table-row">
      <style:table-row-properties style:row-height="1.402cm" fo:break-before="auto" style:use-optimal-row-height="false"/>
    </style:style>
    <style:style style:name="ro10" style:family="table-row">
      <style:table-row-properties style:row-height="1.349cm" fo:break-before="auto" style:use-optimal-row-height="false"/>
    </style:style>
    <style:style style:name="ro11" style:family="table-row">
      <style:table-row-properties style:row-height="1.508cm" fo:break-before="auto" style:use-optimal-row-height="false"/>
    </style:style>
    <style:style style:name="ro12" style:family="table-row">
      <style:table-row-properties style:row-height="1.455cm" fo:break-before="auto" style:use-optimal-row-height="false"/>
    </style:style>
    <style:style style:name="ro13" style:family="table-row">
      <style:table-row-properties style:row-height="1.588cm" fo:break-before="auto" style:use-optimal-row-height="false"/>
    </style:style>
    <style:style style:name="ro14" style:family="table-row">
      <style:table-row-properties style:row-height="1.561cm" fo:break-before="auto" style:use-optimal-row-height="false"/>
    </style:style>
    <style:style style:name="ro15" style:family="table-row">
      <style:table-row-properties style:row-height="1.64cm" fo:break-before="auto" style:use-optimal-row-height="false"/>
    </style:style>
    <style:style style:name="ro16" style:family="table-row">
      <style:table-row-properties style:row-height="1.535cm" fo:break-before="auto" style:use-optimal-row-height="false"/>
    </style:style>
    <style:style style:name="ro17" style:family="table-row">
      <style:table-row-properties style:row-height="1.349cm" fo:break-before="page" style:use-optimal-row-height="false"/>
    </style:style>
    <style:style style:name="ro18" style:family="table-row">
      <style:table-row-properties style:row-height="1.111cm" fo:break-before="auto" style:use-optimal-row-height="false"/>
    </style:style>
    <style:style style:name="ro19" style:family="table-row">
      <style:table-row-properties style:row-height="1.27cm" fo:break-before="auto" style:use-optimal-row-height="false"/>
    </style:style>
    <style:style style:name="ro20" style:family="table-row">
      <style:table-row-properties style:row-height="1.614cm" fo:break-before="auto" style:use-optimal-row-height="false"/>
    </style:style>
    <style:style style:name="ro21" style:family="table-row">
      <style:table-row-properties style:row-height="1.323cm" fo:break-before="auto" style:use-optimal-row-height="false"/>
    </style:style>
    <style:style style:name="ro22" style:family="table-row">
      <style:table-row-properties style:row-height="1.667cm" fo:break-before="auto" style:use-optimal-row-height="false"/>
    </style:style>
    <style:style style:name="ro23" style:family="table-row">
      <style:table-row-properties style:row-height="0.423cm" fo:break-before="auto" style:use-optimal-row-height="false"/>
    </style:style>
    <style:style style:name="ro24" style:family="table-row">
      <style:table-row-properties style:row-height="0.452cm" fo:break-before="auto" style:use-optimal-row-height="true"/>
    </style:style>
    <style:style style:name="ta1" style:family="table" style:master-page-name="PageStyle_5f_RELAÇÃO_20_EMP._20_C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name-complex="Calibri1" style:font-size-complex="7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name-complex="Calibri1" style:font-size-complex="10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3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4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0" style:family="table-cell" style:parent-style-name="Default">
      <style:table-cell-properties fo:background-color="#fcd5b5" style:text-align-source="fix" style:repeat-content="false" fo:wrap-option="no-wrap" style:direction="ltr" style:rotation-angle="0" style:rotation-align="none" style:shrink-to-fit="false" style:vertical-align="top" loext:vertical-justify="auto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>
      <style:table-cell-properties fo:background-color="#ffff00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Calibri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1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Calibri" fo:font-size="7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7pt" style:font-size-complex="7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LAÇÃO EMP. CLT" table:style-name="ta1" table:print-ranges="'RELAÇÃO EMP. CLT'.A1:'RELAÇÃO EMP. CLT'.I374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26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number-columns-repeated="2" table:default-cell-style-name="ce4"/>
        <table:table-column table:style-name="co10" table:number-columns-repeated="16373"/>
        <table:table-header-rows>
          <table:table-row table:style-name="ro1">
            <table:table-cell table:style-name="ce1" table:formula="of:=#VALUE!" office:value-type="string" office:string-value="" calcext:value-type="error" table:number-columns-spanned="2" table:number-rows-spanned="2">
              <text:p>#VALOR!</text:p>
              <draw:frame draw:z-index="1" draw:name="Imagem 2" draw:style-name="gr1" draw:text-style-name="P1" svg:width="7.81cm" svg:height="1.944cm" svg:x="1.826cm" svg:y="0cm">
                <draw:image xlink:href="Pictures/10000001000001570000007034386661.png" xlink:type="simple" xlink:show="embed" xlink:actuate="onLoad" draw:mime-type="image/png">
                  <text:p/>
                </draw:image>
              </draw:frame>
            </table:table-cell>
            <table:covered-table-cell table:style-name="ce2"/>
            <table:table-cell table:style-name="ce20">
              <draw:frame draw:z-index="0" draw:name="Imagem 1" draw:style-name="gr1" draw:text-style-name="P1" svg:width="19.653cm" svg:height="2.111cm" svg:x="1.535cm" svg:y="0.159cm">
                <draw:image xlink:href="Pictures/100000010000029E0000005151D1D237.png" xlink:type="simple" xlink:show="embed" xlink:actuate="onLoad" draw:mime-type="image/png">
                  <text:p/>
                </draw:image>
              </draw:frame>
            </table:table-cell>
            <table:table-cell table:style-name="ce20" table:number-columns-repeated="6"/>
            <table:table-cell table:number-columns-repeated="2"/>
            <table:table-cell table:style-name="ce4" table:number-columns-repeated="16373"/>
          </table:table-row>
          <table:table-row table:style-name="ro2">
            <table:covered-table-cell table:number-columns-repeated="2" table:style-name="ce2"/>
            <table:table-cell table:style-name="ce20" table:number-columns-repeated="7"/>
            <table:table-cell table:number-columns-repeated="2"/>
            <table:table-cell table:style-name="ce4" table:number-columns-repeated="16373"/>
          </table:table-row>
          <table:table-row table:style-name="ro3">
            <table:table-cell table:style-name="ce2" table:number-columns-repeated="9"/>
            <table:table-cell table:number-columns-repeated="2"/>
            <table:table-cell table:style-name="ce4" table:number-columns-repeated="16373"/>
          </table:table-row>
          <table:table-row table:style-name="ro4">
            <table:table-cell table:style-name="ce3" office:value-type="string" calcext:value-type="string" table:number-columns-spanned="9" table:number-rows-spanned="1">
              <text:p>RELAÇÃO MENSAL DOS EMPREGADOS COM SUAS RESPECTIVAS REMUNERAÇÕES</text:p>
            </table:table-cell>
            <table:covered-table-cell table:number-columns-repeated="8" table:style-name="ce13"/>
            <table:table-cell table:number-columns-repeated="2"/>
            <table:table-cell table:style-name="ce4" table:number-columns-repeated="16373"/>
          </table:table-row>
          <table:table-row table:style-name="ro3">
            <table:table-cell table:number-columns-repeated="11"/>
            <table:table-cell table:style-name="ce4" table:number-columns-repeated="16373"/>
          </table:table-row>
          <table:table-row table:style-name="ro5">
            <table:table-cell table:style-name="ce5" office:value-type="string" calcext:value-type="string" table:number-columns-spanned="3" table:number-rows-spanned="1">
              <text:p><text:span text:style-name="T1">OS: INSTITUTO DE PLANEJAMENTO E GESTÃO DE SERVIÇOS ESPECIALIZADOS - IPGSE</text:span></text:p>
            </table:table-cell>
            <table:covered-table-cell table:number-columns-repeated="2" table:style-name="ce5"/>
            <table:table-cell table:style-name="ce21" office:value-type="string" calcext:value-type="string" table:number-columns-spanned="6" table:number-rows-spanned="1">
              <text:p>Competência: 07/2026</text:p>
            </table:table-cell>
            <table:covered-table-cell table:number-columns-repeated="5" table:style-name="ce21"/>
            <table:table-cell table:number-columns-repeated="2"/>
            <table:table-cell table:style-name="ce4" table:number-columns-repeated="16373"/>
          </table:table-row>
          <table:table-row table:style-name="ro6">
            <table:table-cell table:style-name="ce6" office:value-type="string" calcext:value-type="string">
              <text:p>Unidade</text:p>
            </table:table-cell>
            <table:table-cell table:style-name="ce6" office:value-type="string" calcext:value-type="string">
              <text:p>Nome do Colaborador</text:p>
            </table:table-cell>
            <table:table-cell table:style-name="ce6" office:value-type="string" calcext:value-type="string">
              <text:p>Cargo</text:p>
            </table:table-cell>
            <table:table-cell table:style-name="ce22" office:value-type="string" calcext:value-type="string">
              <text:p><text:span text:style-name="T2">Valor do Salário</text:span></text:p>
              <text:p><text:span text:style-name="T2">Bruto (R$)</text:span></text:p>
            </table:table-cell>
            <table:table-cell table:style-name="ce22" office:value-type="string" calcext:value-type="string">
              <text:p><text:span text:style-name="T2">Abono de Férias /</text:span></text:p>
              <text:p><text:span text:style-name="T2">Férias CLT (R$)</text:span></text:p>
            </table:table-cell>
            <table:table-cell table:style-name="ce27" office:value-type="string" calcext:value-type="string">
              <text:p>Valor 13º (R$)</text:p>
            </table:table-cell>
            <table:table-cell table:style-name="ce27" office:value-type="string" calcext:value-type="string">
              <text:p>Salário do Mês (R$)</text:p>
            </table:table-cell>
            <table:table-cell table:style-name="ce27" office:value-type="string" calcext:value-type="string">
              <text:p>Demais Descontos</text:p>
              <text:p>(R$)</text:p>
            </table:table-cell>
            <table:table-cell table:style-name="ce27" office:value-type="string" calcext:value-type="string">
              <text:p>Valor Liquido</text:p>
              <text:p>(R$)</text:p>
            </table:table-cell>
            <table:table-cell table:number-columns-repeated="2"/>
            <table:table-cell table:style-name="ce4" table:number-columns-repeated="16373"/>
          </table:table-row>
        </table:table-header-rows>
        <table:table-row table:style-name="ro6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DRIANA DE SOUSA PEREIR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257.63" calcext:value-type="float">
            <text:p>2.257,63</text:p>
          </table:table-cell>
          <table:table-cell table:style-name="ce23" table:number-columns-repeated="2"/>
          <table:table-cell table:style-name="ce23" office:value-type="float" office:value="1516.3" calcext:value-type="float">
            <text:p>1.516,30</text:p>
          </table:table-cell>
          <table:table-cell table:style-name="ce23" office:value-type="float" office:value="178.86" calcext:value-type="float">
            <text:p>178,86</text:p>
          </table:table-cell>
          <table:table-cell table:style-name="ce23" office:value-type="float" office:value="2078.77" calcext:value-type="float">
            <text:p>2.078,77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DRIANA SENA DO CARM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333.9" calcext:value-type="float">
            <text:p>4.333,90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907.65" calcext:value-type="float">
            <text:p>907,65</text:p>
          </table:table-cell>
          <table:table-cell table:style-name="ce23" office:value-type="float" office:value="3426.25" calcext:value-type="float">
            <text:p>3.426,25</text:p>
          </table:table-cell>
          <table:table-cell table:number-columns-repeated="2"/>
          <table:table-cell table:style-name="ce4" table:number-columns-repeated="16373"/>
        </table:table-row>
        <table:table-row table:style-name="ro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DRIELE SANTANA DA SILVA PERARO</text:p>
          </table:table-cell>
          <table:table-cell table:style-name="ce16" office:value-type="string" calcext:value-type="string">
            <text:p>TECNICO AUXILIAR DE REGULAÇÃO MEDICA</text:p>
          </table:table-cell>
          <table:table-cell table:style-name="ce23" office:value-type="float" office:value="2968.14" calcext:value-type="float">
            <text:p>2.968,14</text:p>
          </table:table-cell>
          <table:table-cell table:style-name="ce23" table:number-columns-repeated="2"/>
          <table:table-cell table:style-name="ce23" office:value-type="float" office:value="2643.94" calcext:value-type="float">
            <text:p>2.643,94</text:p>
          </table:table-cell>
          <table:table-cell table:style-name="ce23" office:value-type="float" office:value="1153.4" calcext:value-type="float">
            <text:p>1.153,40</text:p>
          </table:table-cell>
          <table:table-cell table:style-name="ce23" office:value-type="float" office:value="1814.74" calcext:value-type="float">
            <text:p>1.814,74</text:p>
          </table:table-cell>
          <table:table-cell table:number-columns-repeated="2"/>
          <table:table-cell table:style-name="ce4" table:number-columns-repeated="16373"/>
        </table:table-row>
        <table:table-row table:style-name="ro8">
          <table:table-cell table:style-name="ce8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GDA SILVA DE GODOI</text:p>
          </table:table-cell>
          <table:table-cell table:style-name="ce16" office:value-type="string" calcext:value-type="string">
            <text:p>AUXILIAR DE COLETA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519.39" calcext:value-type="float">
            <text:p>1.519,39</text:p>
          </table:table-cell>
          <table:table-cell table:style-name="ce23" office:value-type="float" office:value="2748.66" calcext:value-type="float">
            <text:p>2.748,66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IANE SENA DO CARMO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250.14" calcext:value-type="float">
            <text:p>2.250,14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880.34" calcext:value-type="float">
            <text:p>880,34</text:p>
          </table:table-cell>
          <table:table-cell table:style-name="ce23" office:value-type="float" office:value="1369.8" calcext:value-type="float">
            <text:p>1.369,8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ILTON MARTINS MAXIMO</text:p>
          </table:table-cell>
          <table:table-cell table:style-name="ce16" office:value-type="string" calcext:value-type="string">
            <text:p>TECNICO DE GESSO</text:p>
          </table:table-cell>
          <table:table-cell table:style-name="ce23" office:value-type="float" office:value="6486.88" calcext:value-type="float">
            <text:p>6.486,88</text:p>
          </table:table-cell>
          <table:table-cell table:style-name="ce23" office:value-type="float" office:value="4307.01" calcext:value-type="float">
            <text:p>4.307,01</text:p>
          </table:table-cell>
          <table:table-cell table:style-name="ce23"/>
          <table:table-cell table:style-name="ce23" office:value-type="float" office:value="866.32" calcext:value-type="float">
            <text:p>866,32</text:p>
          </table:table-cell>
          <table:table-cell table:style-name="ce23" office:value-type="float" office:value="5675.83" calcext:value-type="float">
            <text:p>5.675,83</text:p>
          </table:table-cell>
          <table:table-cell table:style-name="ce23" office:value-type="float" office:value="811.05" calcext:value-type="float">
            <text:p>811,05</text:p>
          </table:table-cell>
          <table:table-cell table:number-columns-repeated="2"/>
          <table:table-cell table:style-name="ce4" table:number-columns-repeated="16373"/>
        </table:table-row>
        <table:table-row table:style-name="ro1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LDENICE ANA SOAR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863.81" calcext:value-type="float">
            <text:p>3.863,81</text:p>
          </table:table-cell>
          <table:table-cell table:style-name="ce23" table:number-columns-repeated="2"/>
          <table:table-cell table:style-name="ce23" office:value-type="float" office:value="0" calcext:value-type="float">
            <text:p>0,00</text:p>
          </table:table-cell>
          <table:table-cell table:style-name="ce23" office:value-type="float" office:value="3477.43" calcext:value-type="float">
            <text:p>3.477,43</text:p>
          </table:table-cell>
          <table:table-cell table:style-name="ce23" office:value-type="float" office:value="386.38" calcext:value-type="float">
            <text:p>386,38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LDO NUNES DE ARAUJO</text:p>
          </table:table-cell>
          <table:table-cell table:style-name="ce16" office:value-type="string" calcext:value-type="string">
            <text:p>PORTEIRO</text:p>
          </table:table-cell>
          <table:table-cell table:style-name="ce23" office:value-type="float" office:value="2286.15" calcext:value-type="float">
            <text:p>2.286,15</text:p>
          </table:table-cell>
          <table:table-cell table:style-name="ce23" office:value-type="float" office:value="99.44" calcext:value-type="float">
            <text:p>99,44</text:p>
          </table:table-cell>
          <table:table-cell table:style-name="ce23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272.51" calcext:value-type="float">
            <text:p>272,51</text:p>
          </table:table-cell>
          <table:table-cell table:style-name="ce23" office:value-type="float" office:value="2013.64" calcext:value-type="float">
            <text:p>2.013,64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LESSANDRO OLIVEIRA SANTAN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LINE ALVES DA SILVA</text:p>
          </table:table-cell>
          <table:table-cell table:style-name="ce16" office:value-type="string" calcext:value-type="string">
            <text:p>ASSISTENTE ADMINISTRATIVO II</text:p>
          </table:table-cell>
          <table:table-cell table:style-name="ce23" office:value-type="float" office:value="2774.69" calcext:value-type="float">
            <text:p>2.774,69</text:p>
          </table:table-cell>
          <table:table-cell table:style-name="ce23" table:number-columns-repeated="2"/>
          <table:table-cell table:style-name="ce23" office:value-type="float" office:value="2450.49" calcext:value-type="float">
            <text:p>2.450,49</text:p>
          </table:table-cell>
          <table:table-cell table:style-name="ce23" office:value-type="float" office:value="1598.29" calcext:value-type="float">
            <text:p>1.598,29</text:p>
          </table:table-cell>
          <table:table-cell table:style-name="ce23" office:value-type="float" office:value="1176.4" calcext:value-type="float">
            <text:p>1.176,40</text:p>
          </table:table-cell>
          <table:table-cell table:number-columns-repeated="2"/>
          <table:table-cell table:style-name="ce4" table:number-columns-repeated="16373"/>
        </table:table-row>
        <table:table-row table:style-name="ro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LINE CRISTINA FERREIRA GOES MARQUES</text:p>
          </table:table-cell>
          <table:table-cell table:style-name="ce16" office:value-type="string" calcext:value-type="string">
            <text:p>ASSISTENTE ADMINISTRATIVO II</text:p>
          </table:table-cell>
          <table:table-cell table:style-name="ce23" office:value-type="float" office:value="2774.69" calcext:value-type="float">
            <text:p>2.774,69</text:p>
          </table:table-cell>
          <table:table-cell table:style-name="ce23" table:number-columns-repeated="2"/>
          <table:table-cell table:style-name="ce23" office:value-type="float" office:value="2450.49" calcext:value-type="float">
            <text:p>2.450,49</text:p>
          </table:table-cell>
          <table:table-cell table:style-name="ce23" office:value-type="float" office:value="1078.74" calcext:value-type="float">
            <text:p>1.078,74</text:p>
          </table:table-cell>
          <table:table-cell table:style-name="ce23" office:value-type="float" office:value="1695.95" calcext:value-type="float">
            <text:p>1.695,9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LINE DE OLIVEIRA ALV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LINE MARTINS ALVES</text:p>
          </table:table-cell>
          <table:table-cell table:style-name="ce16" office:value-type="string" calcext:value-type="string">
            <text:p>ASSISTENTE SOCIAL</text:p>
          </table:table-cell>
          <table:table-cell table:style-name="ce23" office:value-type="float" office:value="4739.09" calcext:value-type="float">
            <text:p>4.739,09</text:p>
          </table:table-cell>
          <table:table-cell table:style-name="ce23" office:value-type="float" office:value="3215.81" calcext:value-type="float">
            <text:p>3.215,81</text:p>
          </table:table-cell>
          <table:table-cell table:style-name="ce23"/>
          <table:table-cell table:style-name="ce23" office:value-type="float" office:value="1393.6" calcext:value-type="float">
            <text:p>1.393,60</text:p>
          </table:table-cell>
          <table:table-cell table:style-name="ce23" office:value-type="float" office:value="3356.31" calcext:value-type="float">
            <text:p>3.356,31</text:p>
          </table:table-cell>
          <table:table-cell table:style-name="ce23" office:value-type="float" office:value="1382.78" calcext:value-type="float">
            <text:p>1.382,78</text:p>
          </table:table-cell>
          <table:table-cell table:number-columns-repeated="2"/>
          <table:table-cell table:style-name="ce4" table:number-columns-repeated="16373"/>
        </table:table-row>
        <table:table-row table:style-name="ro13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LINE MENDES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LVINO DE SOUSA ROSA JUNIOR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47.34" calcext:value-type="float">
            <text:p>547,34</text:p>
          </table:table-cell>
          <table:table-cell table:style-name="ce23" office:value-type="float" office:value="3216.08" calcext:value-type="float">
            <text:p>3.216,08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MANDA ALVES CARNEIR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6905.77" calcext:value-type="float">
            <text:p>6.905,77</text:p>
          </table:table-cell>
          <table:table-cell table:style-name="ce23" office:value-type="float" office:value="5431.29" calcext:value-type="float">
            <text:p>5.431,29</text:p>
          </table:table-cell>
          <table:table-cell table:style-name="ce23"/>
          <table:table-cell table:style-name="ce23" office:value-type="float" office:value="115" calcext:value-type="float">
            <text:p>115,00</text:p>
          </table:table-cell>
          <table:table-cell table:style-name="ce23" office:value-type="float" office:value="6674.27" calcext:value-type="float">
            <text:p>6.674,27</text:p>
          </table:table-cell>
          <table:table-cell table:style-name="ce23" office:value-type="float" office:value="231.5" calcext:value-type="float">
            <text:p>231,50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AMANDA DOS SANTOS VASCONCELOS 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089.36" calcext:value-type="float">
            <text:p>2.089,36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63.72" calcext:value-type="float">
            <text:p>163,72</text:p>
          </table:table-cell>
          <table:table-cell table:style-name="ce23" office:value-type="float" office:value="1925.64" calcext:value-type="float">
            <text:p>1.925,64</text:p>
          </table:table-cell>
          <table:table-cell table:number-columns-repeated="2"/>
          <table:table-cell table:style-name="ce4" table:number-columns-repeated="16373"/>
        </table:table-row>
        <table:table-row table:style-name="ro14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AMANDA FERREIRA FERNANDES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2413.51" calcext:value-type="float">
            <text:p>2.413,51</text:p>
          </table:table-cell>
          <table:table-cell table:style-name="ce23" table:number-columns-repeated="2"/>
          <table:table-cell table:style-name="ce23" office:value-type="float" office:value="2216.67" calcext:value-type="float">
            <text:p>2.216,67</text:p>
          </table:table-cell>
          <table:table-cell table:style-name="ce23" office:value-type="float" office:value="192.89" calcext:value-type="float">
            <text:p>192,89</text:p>
          </table:table-cell>
          <table:table-cell table:style-name="ce23" office:value-type="float" office:value="2220.62" calcext:value-type="float">
            <text:p>2.220,62</text:p>
          </table:table-cell>
          <table:table-cell table:number-columns-repeated="2"/>
          <table:table-cell table:style-name="ce4" table:number-columns-repeated="16373"/>
        </table:table-row>
        <table:table-row table:style-name="ro8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6" office:value-type="string" calcext:value-type="string">
            <text:p>AMANDA LEMES GOTERRA </text:p>
          </table:table-cell>
          <table:table-cell table:style-name="ce16" office:value-type="string" calcext:value-type="string">
            <text:p>APRENDIZ</text:p>
          </table:table-cell>
          <table:table-cell table:style-name="ce23" office:value-type="float" office:value="810.5" calcext:value-type="float">
            <text:p>810,50</text:p>
          </table:table-cell>
          <table:table-cell table:style-name="ce23" table:number-columns-repeated="2"/>
          <table:table-cell table:style-name="ce23" office:value-type="float" office:value="810.5" calcext:value-type="float">
            <text:p>810,50</text:p>
          </table:table-cell>
          <table:table-cell table:style-name="ce23" office:value-type="float" office:value="60.78" calcext:value-type="float">
            <text:p>60,78</text:p>
          </table:table-cell>
          <table:table-cell table:style-name="ce23" office:value-type="float" office:value="749.72" calcext:value-type="float">
            <text:p>749,72</text:p>
          </table:table-cell>
          <table:table-cell table:number-columns-repeated="2"/>
          <table:table-cell table:style-name="ce4" table:number-columns-repeated="16373"/>
        </table:table-row>
        <table:table-row table:style-name="ro15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6" office:value-type="string" calcext:value-type="string">
            <text:p>AMANDA MARTINS RODRIGUES GOULART</text:p>
          </table:table-cell>
          <table:table-cell table:style-name="ce16" office:value-type="string" calcext:value-type="string">
            <text:p>ASSESSOR(A) ADMINISTRATIVO I</text:p>
          </table:table-cell>
          <table:table-cell table:style-name="ce23" office:value-type="float" office:value="4737.7" calcext:value-type="float">
            <text:p>4.737,70</text:p>
          </table:table-cell>
          <table:table-cell table:style-name="ce23" table:number-columns-repeated="2"/>
          <table:table-cell table:style-name="ce23" office:value-type="float" office:value="4140.51" calcext:value-type="float">
            <text:p>4.140,51</text:p>
          </table:table-cell>
          <table:table-cell table:style-name="ce23" office:value-type="float" office:value="464.78" calcext:value-type="float">
            <text:p>464,78</text:p>
          </table:table-cell>
          <table:table-cell table:style-name="ce23" office:value-type="float" office:value="4272.92" calcext:value-type="float">
            <text:p>4.272,92</text:p>
          </table:table-cell>
          <table:table-cell table:style-name="ce30" table:number-columns-repeated="16375"/>
        </table:table-row>
        <table:table-row table:style-name="ro15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MANDA THIAIA DE OLIVEIRA FERNANDES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991.67" calcext:value-type="float">
            <text:p>3.991,67</text:p>
          </table:table-cell>
          <table:table-cell table:style-name="ce23" table:number-columns-repeated="2"/>
          <table:table-cell table:style-name="ce23" office:value-type="float" office:value="1380.01" calcext:value-type="float">
            <text:p>1.380,01</text:p>
          </table:table-cell>
          <table:table-cell table:style-name="ce23" office:value-type="float" office:value="373.38" calcext:value-type="float">
            <text:p>373,38</text:p>
          </table:table-cell>
          <table:table-cell table:style-name="ce23" office:value-type="float" office:value="3618.29" calcext:value-type="float">
            <text:p>3.618,29</text:p>
          </table:table-cell>
          <table:table-cell table:style-name="ce30" table:number-columns-repeated="16375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CAROLINA LOPES MARTIN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24.33" calcext:value-type="float">
            <text:p>4.224,3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2444.35" calcext:value-type="float">
            <text:p>2.444,35</text:p>
          </table:table-cell>
          <table:table-cell table:style-name="ce23" office:value-type="float" office:value="1779.98" calcext:value-type="float">
            <text:p>1.779,98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CAROLINE GOIS DOS SANTOS</text:p>
          </table:table-cell>
          <table:table-cell table:style-name="ce16" office:value-type="string" calcext:value-type="string">
            <text:p>TECNICO AUXILIAR DE REGULAÇÃO MEDICA</text:p>
          </table:table-cell>
          <table:table-cell table:style-name="ce23" office:value-type="float" office:value="3346.59" calcext:value-type="float">
            <text:p>3.346,59</text:p>
          </table:table-cell>
          <table:table-cell table:style-name="ce23" table:number-columns-repeated="2"/>
          <table:table-cell table:style-name="ce23" office:value-type="float" office:value="2643.94" calcext:value-type="float">
            <text:p>2.643,94</text:p>
          </table:table-cell>
          <table:table-cell table:style-name="ce23" office:value-type="float" office:value="290.18" calcext:value-type="float">
            <text:p>290,18</text:p>
          </table:table-cell>
          <table:table-cell table:style-name="ce23" office:value-type="float" office:value="3056.41" calcext:value-type="float">
            <text:p>3.056,41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CLAUDIA PRADO ROCHA DE LIRA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FLAVIA FRANCISCA RIBEIR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501.21" calcext:value-type="float">
            <text:p>1.501,21</text:p>
          </table:table-cell>
          <table:table-cell table:style-name="ce23" office:value-type="float" office:value="2273.01" calcext:value-type="float">
            <text:p>2.273,0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ANA LAURA GOMES LEAL</text:p>
          </table:table-cell>
          <table:table-cell table:style-name="ce16" office:value-type="string" calcext:value-type="string">
            <text:p>APRENDIZ</text:p>
          </table:table-cell>
          <table:table-cell table:style-name="ce23" office:value-type="float" office:value="1134.7" calcext:value-type="float">
            <text:p>1.134,70</text:p>
          </table:table-cell>
          <table:table-cell table:style-name="ce23" table:number-columns-repeated="2"/>
          <table:table-cell table:style-name="ce23" office:value-type="float" office:value="810.5" calcext:value-type="float">
            <text:p>810,50</text:p>
          </table:table-cell>
          <table:table-cell table:style-name="ce23" office:value-type="float" office:value="100.09" calcext:value-type="float">
            <text:p>100,09</text:p>
          </table:table-cell>
          <table:table-cell table:style-name="ce23" office:value-type="float" office:value="1034.61" calcext:value-type="float">
            <text:p>1.034,61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LETICIA GOMES DOS SANT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LUIZA DOS SANTOS LUCAS </text:p>
          </table:table-cell>
          <table:table-cell table:style-name="ce16" office:value-type="string" calcext:value-type="string">
            <text:p>APRENDIZ</text:p>
          </table:table-cell>
          <table:table-cell table:style-name="ce23" office:value-type="float" office:value="1134.7" calcext:value-type="float">
            <text:p>1.134,70</text:p>
          </table:table-cell>
          <table:table-cell table:style-name="ce23" table:number-columns-repeated="2"/>
          <table:table-cell table:style-name="ce23" office:value-type="float" office:value="810.5" calcext:value-type="float">
            <text:p>810,50</text:p>
          </table:table-cell>
          <table:table-cell table:style-name="ce23" office:value-type="float" office:value="85.1" calcext:value-type="float">
            <text:p>85,10</text:p>
          </table:table-cell>
          <table:table-cell table:style-name="ce23" office:value-type="float" office:value="1049.6" calcext:value-type="float">
            <text:p>1.049,60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PAULA BARRETOS DA CRUZ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3752.67" calcext:value-type="float">
            <text:p>3.752,67</text:p>
          </table:table-cell>
          <table:table-cell table:style-name="ce23" office:value-type="float" office:value="2796.39" calcext:value-type="float">
            <text:p>2.796,39</text:p>
          </table:table-cell>
          <table:table-cell table:style-name="ce23"/>
          <table:table-cell table:style-name="ce23" office:value-type="float" office:value="438.51" calcext:value-type="float">
            <text:p>438,51</text:p>
          </table:table-cell>
          <table:table-cell table:style-name="ce23" office:value-type="float" office:value="3643.55" calcext:value-type="float">
            <text:p>3.643,55</text:p>
          </table:table-cell>
          <table:table-cell table:style-name="ce23" office:value-type="float" office:value="109.12" calcext:value-type="float">
            <text:p>109,12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PAULA CARDOSO</text:p>
          </table:table-cell>
          <table:table-cell table:style-name="ce16" office:value-type="string" calcext:value-type="string">
            <text:p>INSTRUMENTADOR CIRURGICO</text:p>
          </table:table-cell>
          <table:table-cell table:style-name="ce23" office:value-type="float" office:value="4616.36" calcext:value-type="float">
            <text:p>4.616,36</text:p>
          </table:table-cell>
          <table:table-cell table:style-name="ce23" table:number-columns-repeated="2"/>
          <table:table-cell table:style-name="ce23" office:value-type="float" office:value="3818.47" calcext:value-type="float">
            <text:p>3.818,47</text:p>
          </table:table-cell>
          <table:table-cell table:style-name="ce23" office:value-type="float" office:value="447.79" calcext:value-type="float">
            <text:p>447,79</text:p>
          </table:table-cell>
          <table:table-cell table:style-name="ce23" office:value-type="float" office:value="4168.57" calcext:value-type="float">
            <text:p>4.168,57</text:p>
          </table:table-cell>
          <table:table-cell table:number-columns-repeated="2"/>
          <table:table-cell table:style-name="ce4" table:number-columns-repeated="16373"/>
        </table:table-row>
        <table:table-row table:style-name="ro8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PAUL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733.59" calcext:value-type="float">
            <text:p>1.733,59</text:p>
          </table:table-cell>
          <table:table-cell table:style-name="ce23" office:value-type="float" office:value="2040.63" calcext:value-type="float">
            <text:p>2.040,63</text:p>
          </table:table-cell>
          <table:table-cell table:number-columns-repeated="2"/>
          <table:table-cell table:style-name="ce4" table:number-columns-repeated="16373"/>
        </table:table-row>
        <table:table-row table:style-name="ro14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PAULA DE ARAUJO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0" calcext:value-type="float">
            <text:p>0,00</text:p>
          </table:table-cell>
          <table:table-cell table:style-name="ce23" office:value-type="float" office:value="1179.64" calcext:value-type="float">
            <text:p>1.179,64</text:p>
          </table:table-cell>
          <table:table-cell table:style-name="ce23" office:value-type="float" office:value="2594.58" calcext:value-type="float">
            <text:p>2.594,58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A RIZIA ALVES 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62.06" calcext:value-type="float">
            <text:p>162,06</text:p>
          </table:table-cell>
          <table:table-cell table:style-name="ce23" office:value-type="float" office:value="1846.92" calcext:value-type="float">
            <text:p>1.846,92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DREA DE MEDEIROS PER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630.4" calcext:value-type="float">
            <text:p>630,40</text:p>
          </table:table-cell>
          <table:table-cell table:style-name="ce23" office:value-type="float" office:value="3637.65" calcext:value-type="float">
            <text:p>3.637,65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DREIA BATISTA DA SILVA MORA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DREIA MARIA DA CONCEIÇÃO SOUS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334.93" calcext:value-type="float">
            <text:p>1.334,93</text:p>
          </table:table-cell>
          <table:table-cell table:style-name="ce23" office:value-type="float" office:value="2439.29" calcext:value-type="float">
            <text:p>2.439,29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6" office:value-type="string" calcext:value-type="string">
            <text:p>ANDRESSA DE CASTRO MACARIO</text:p>
          </table:table-cell>
          <table:table-cell table:style-name="ce16" office:value-type="string" calcext:value-type="string">
            <text:p>ASSESSOR(A) ADMINISTRATIVO I</text:p>
          </table:table-cell>
          <table:table-cell table:style-name="ce23" office:value-type="float" office:value="4140.51" calcext:value-type="float">
            <text:p>4.140,51</text:p>
          </table:table-cell>
          <table:table-cell table:style-name="ce23" table:number-columns-repeated="2"/>
          <table:table-cell table:style-name="ce23" office:value-type="float" office:value="4140.51" calcext:value-type="float">
            <text:p>4.140,51</text:p>
          </table:table-cell>
          <table:table-cell table:style-name="ce23" office:value-type="float" office:value="385.45" calcext:value-type="float">
            <text:p>385,45</text:p>
          </table:table-cell>
          <table:table-cell table:style-name="ce23" office:value-type="float" office:value="3755.06" calcext:value-type="float">
            <text:p>3.755,0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NNA CLARA FERREIRA CORDEIRO</text:p>
          </table:table-cell>
          <table:table-cell table:style-name="ce16" office:value-type="string" calcext:value-type="string">
            <text:p>ASSISTENTE ADMINISTRATIVO II</text:p>
          </table:table-cell>
          <table:table-cell table:style-name="ce23" office:value-type="float" office:value="3329.64" calcext:value-type="float">
            <text:p>3.329,64</text:p>
          </table:table-cell>
          <table:table-cell table:style-name="ce23" office:value-type="float" office:value="1849.8" calcext:value-type="float">
            <text:p>1.849,80</text:p>
          </table:table-cell>
          <table:table-cell table:style-name="ce23"/>
          <table:table-cell table:style-name="ce23" office:value-type="float" office:value="1306.93" calcext:value-type="float">
            <text:p>1.306,93</text:p>
          </table:table-cell>
          <table:table-cell table:style-name="ce23" office:value-type="float" office:value="1995.78" calcext:value-type="float">
            <text:p>1.995,78</text:p>
          </table:table-cell>
          <table:table-cell table:style-name="ce23" office:value-type="float" office:value="1333.86" calcext:value-type="float">
            <text:p>1.333,86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ANNA PAULA CORREIA ARANTES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35.13" calcext:value-type="float">
            <text:p>4.235,1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96.8" calcext:value-type="float">
            <text:p>396,80</text:p>
          </table:table-cell>
          <table:table-cell table:style-name="ce23" office:value-type="float" office:value="3838.33" calcext:value-type="float">
            <text:p>3.838,33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PARECIDO PEREIRA DA SILVA </text:p>
          </table:table-cell>
          <table:table-cell table:style-name="ce16" office:value-type="string" calcext:value-type="string">
            <text:p>PINTOR</text:p>
          </table:table-cell>
          <table:table-cell table:style-name="ce23" office:value-type="float" office:value="4137.83" calcext:value-type="float">
            <text:p>4.137,83</text:p>
          </table:table-cell>
          <table:table-cell table:style-name="ce23" table:number-columns-repeated="2"/>
          <table:table-cell table:style-name="ce23" office:value-type="float" office:value="3813.63" calcext:value-type="float">
            <text:p>3.813,63</text:p>
          </table:table-cell>
          <table:table-cell table:style-name="ce23" office:value-type="float" office:value="385.12" calcext:value-type="float">
            <text:p>385,12</text:p>
          </table:table-cell>
          <table:table-cell table:style-name="ce23" office:value-type="float" office:value="3752.71" calcext:value-type="float">
            <text:p>3.752,7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ARIADNE DE FARIA MEDEIROS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2367.96" calcext:value-type="float">
            <text:p>2.367,96</text:p>
          </table:table-cell>
          <table:table-cell table:style-name="ce23" table:number-columns-repeated="2"/>
          <table:table-cell table:style-name="ce23" office:value-type="float" office:value="2216.67" calcext:value-type="float">
            <text:p>2.216,67</text:p>
          </table:table-cell>
          <table:table-cell table:style-name="ce23" office:value-type="float" office:value="188.79" calcext:value-type="float">
            <text:p>188,79</text:p>
          </table:table-cell>
          <table:table-cell table:style-name="ce23" office:value-type="float" office:value="2179.17" calcext:value-type="float">
            <text:p>2.179,1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AUDIRENE GOMES DE SOUZA PORT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156.92" calcext:value-type="float">
            <text:p>1.156,92</text:p>
          </table:table-cell>
          <table:table-cell table:style-name="ce23" office:value-type="float" office:value="3111.13" calcext:value-type="float">
            <text:p>3.111,13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BEATRIZ FERREIRA DA SILVA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025.35" calcext:value-type="float">
            <text:p>1.025,35</text:p>
          </table:table-cell>
          <table:table-cell table:style-name="ce23" office:value-type="float" office:value="3242.7" calcext:value-type="float">
            <text:p>3.242,7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BRUNA MARCELLA BORGES ANDRADE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559.9" calcext:value-type="float">
            <text:p>559,90</text:p>
          </table:table-cell>
          <table:table-cell table:style-name="ce23" office:value-type="float" office:value="4514.3" calcext:value-type="float">
            <text:p>4.514,30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AMILA DE OLIVEIRA SOUZA CASTRO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511.89" calcext:value-type="float">
            <text:p>511,89</text:p>
          </table:table-cell>
          <table:table-cell table:style-name="ce23" office:value-type="float" office:value="4562.31" calcext:value-type="float">
            <text:p>4.562,31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CAMILA DE PAULA ROS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2367.96" calcext:value-type="float">
            <text:p>2.367,96</text:p>
          </table:table-cell>
          <table:table-cell table:style-name="ce23" table:number-columns-repeated="2"/>
          <table:table-cell table:style-name="ce23" office:value-type="float" office:value="2216.67" calcext:value-type="float">
            <text:p>2.216,67</text:p>
          </table:table-cell>
          <table:table-cell table:style-name="ce23" office:value-type="float" office:value="188.79" calcext:value-type="float">
            <text:p>188,79</text:p>
          </table:table-cell>
          <table:table-cell table:style-name="ce23" office:value-type="float" office:value="2179.17" calcext:value-type="float">
            <text:p>2.179,1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AMILA LIMA DE SOUS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403.26" calcext:value-type="float">
            <text:p>4.403,26</text:p>
          </table:table-cell>
          <table:table-cell table:style-name="ce23" office:value-type="float" office:value="2012.92" calcext:value-type="float">
            <text:p>2.012,92</text:p>
          </table:table-cell>
          <table:table-cell table:style-name="ce23"/>
          <table:table-cell table:style-name="ce23" office:value-type="float" office:value="2185.01" calcext:value-type="float">
            <text:p>2.185,01</text:p>
          </table:table-cell>
          <table:table-cell table:style-name="ce23" office:value-type="float" office:value="2269.24" calcext:value-type="float">
            <text:p>2.269,24</text:p>
          </table:table-cell>
          <table:table-cell table:style-name="ce23" office:value-type="float" office:value="2134.02" calcext:value-type="float">
            <text:p>2.134,02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AMILA PINTO CARDOS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903.03" calcext:value-type="float">
            <text:p>903,03</text:p>
          </table:table-cell>
          <table:table-cell table:style-name="ce23" office:value-type="float" office:value="2871.19" calcext:value-type="float">
            <text:p>2.871,19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AMILE EMANUELE LEAL MELO 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517.31" calcext:value-type="float">
            <text:p>2.517,31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775.99" calcext:value-type="float">
            <text:p>775,99</text:p>
          </table:table-cell>
          <table:table-cell table:style-name="ce23" office:value-type="float" office:value="1741.32" calcext:value-type="float">
            <text:p>1.741,32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6" office:value-type="string" calcext:value-type="string">
            <text:p>CARINE RODRIGUES AMADO</text:p>
          </table:table-cell>
          <table:table-cell table:style-name="ce16" office:value-type="string" calcext:value-type="string">
            <text:p>AUXILIAR DE FARMACIA</text:p>
          </table:table-cell>
          <table:table-cell table:style-name="ce24" office:value-type="float" office:value="2516.74" calcext:value-type="float">
            <text:p>2.516,74</text:p>
          </table:table-cell>
          <table:table-cell table:style-name="ce24" table:number-columns-repeated="2"/>
          <table:table-cell table:style-name="ce24" office:value-type="float" office:value="2192.54" calcext:value-type="float">
            <text:p>2.192,54</text:p>
          </table:table-cell>
          <table:table-cell table:style-name="ce24" office:value-type="float" office:value="202.18" calcext:value-type="float">
            <text:p>202,18</text:p>
          </table:table-cell>
          <table:table-cell table:style-name="ce24" office:value-type="float" office:value="2314.56" calcext:value-type="float">
            <text:p>2.314,56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ARLA CATRINE GUIMARAES DOS SANTOS</text:p>
          </table:table-cell>
          <table:table-cell table:style-name="ce16" office:value-type="string" calcext:value-type="string">
            <text:p>AUXILIAR DE COLETA</text:p>
          </table:table-cell>
          <table:table-cell table:style-name="ce24" office:value-type="float" office:value="3774.22" calcext:value-type="float">
            <text:p>3.774,22</text:p>
          </table:table-cell>
          <table:table-cell table:style-name="ce24" table:number-columns-repeated="2"/>
          <table:table-cell table:style-name="ce24" office:value-type="float" office:value="3450.02" calcext:value-type="float">
            <text:p>3.450,02</text:p>
          </table:table-cell>
          <table:table-cell table:style-name="ce24" office:value-type="float" office:value="551.25" calcext:value-type="float">
            <text:p>551,25</text:p>
          </table:table-cell>
          <table:table-cell table:style-name="ce24" office:value-type="float" office:value="3222.97" calcext:value-type="float">
            <text:p>3.222,97</text:p>
          </table:table-cell>
          <table:table-cell table:number-columns-repeated="2"/>
          <table:table-cell table:style-name="ce4" table:number-columns-repeated="16373"/>
        </table:table-row>
        <table:table-row table:style-name="ro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ARLA DE SOUSA MARTIN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43.89" calcext:value-type="float">
            <text:p>543,89</text:p>
          </table:table-cell>
          <table:table-cell table:style-name="ce23" office:value-type="float" office:value="3219.53" calcext:value-type="float">
            <text:p>3.219,53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ATIELE GENOVEVA DA SILV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3363.3" calcext:value-type="float">
            <text:p>3.363,30</text:p>
          </table:table-cell>
          <table:table-cell table:style-name="ce23" office:value-type="float" office:value="2678.64" calcext:value-type="float">
            <text:p>2.678,64</text:p>
          </table:table-cell>
          <table:table-cell table:style-name="ce23"/>
          <table:table-cell table:style-name="ce23" office:value-type="float" office:value="56.16" calcext:value-type="float">
            <text:p>56,16</text:p>
          </table:table-cell>
          <table:table-cell table:style-name="ce23" office:value-type="float" office:value="3302.36" calcext:value-type="float">
            <text:p>3.302,36</text:p>
          </table:table-cell>
          <table:table-cell table:style-name="ce23" office:value-type="float" office:value="60.94" calcext:value-type="float">
            <text:p>60,94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CECILLYA ALVES DA SILVA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3464.2" calcext:value-type="float">
            <text:p>3.464,20</text:p>
          </table:table-cell>
          <table:table-cell table:style-name="ce23" table:number-columns-repeated="2"/>
          <table:table-cell table:style-name="ce23" office:value-type="float" office:value="3000" calcext:value-type="float">
            <text:p>3.000,00</text:p>
          </table:table-cell>
          <table:table-cell table:style-name="ce23" office:value-type="float" office:value="304.29" calcext:value-type="float">
            <text:p>304,29</text:p>
          </table:table-cell>
          <table:table-cell table:style-name="ce23" office:value-type="float" office:value="3159.91" calcext:value-type="float">
            <text:p>3.159,91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ELIANE BORGES PER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ELIOMAR DANTAS LOPES</text:p>
          </table:table-cell>
          <table:table-cell table:style-name="ce16" office:value-type="string" calcext:value-type="string">
            <text:p>PORTEIRO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HARLENE DO NASCIMENTO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117.27" calcext:value-type="float">
            <text:p>3.117,27</text:p>
          </table:table-cell>
          <table:table-cell table:style-name="ce23" office:value-type="float" office:value="1150.78" calcext:value-type="float">
            <text:p>1.150,78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HRYSTIANE WINDER HONORIO LIM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632.39" calcext:value-type="float">
            <text:p>1.632,39</text:p>
          </table:table-cell>
          <table:table-cell table:style-name="ce23" office:value-type="float" office:value="2635.66" calcext:value-type="float">
            <text:p>2.635,66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ICERA MARIA DOS SANT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305.63" calcext:value-type="float">
            <text:p>1.305,63</text:p>
          </table:table-cell>
          <table:table-cell table:style-name="ce23" office:value-type="float" office:value="2468.59" calcext:value-type="float">
            <text:p>2.468,59</text:p>
          </table:table-cell>
          <table:table-cell table:number-columns-repeated="2"/>
          <table:table-cell table:style-name="ce4" table:number-columns-repeated="16373"/>
        </table:table-row>
        <table:table-row table:style-name="ro8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INTIA CONCEIÇÃO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52.6" calcext:value-type="float">
            <text:p>3.752,60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643.43" calcext:value-type="float">
            <text:p>1.643,43</text:p>
          </table:table-cell>
          <table:table-cell table:style-name="ce23" office:value-type="float" office:value="2109.17" calcext:value-type="float">
            <text:p>2.109,17</text:p>
          </table:table-cell>
          <table:table-cell table:number-columns-repeated="2"/>
          <table:table-cell table:style-name="ce4" table:number-columns-repeated="16373"/>
        </table:table-row>
        <table:table-row table:style-name="ro16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LAUDENI CONCEICAO PIR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35.13" calcext:value-type="float">
            <text:p>4.235,1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604.23" calcext:value-type="float">
            <text:p>1.604,23</text:p>
          </table:table-cell>
          <table:table-cell table:style-name="ce23" office:value-type="float" office:value="2630.9" calcext:value-type="float">
            <text:p>2.630,9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LEIDE DE MIRANDA VAZ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300.97" calcext:value-type="float">
            <text:p>4.300,97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4.7" calcext:value-type="float">
            <text:p>404,70</text:p>
          </table:table-cell>
          <table:table-cell table:style-name="ce23" office:value-type="float" office:value="3896.27" calcext:value-type="float">
            <text:p>3.896,27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LEIDE MARTINS DA CUNHA</text:p>
          </table:table-cell>
          <table:table-cell table:style-name="ce16" office:value-type="string" calcext:value-type="string">
            <text:p>TECNICO AUXILIAR DE REGULAÇÃO MEDICA</text:p>
          </table:table-cell>
          <table:table-cell table:style-name="ce23" office:value-type="float" office:value="5285.09" calcext:value-type="float">
            <text:p>5.285,09</text:p>
          </table:table-cell>
          <table:table-cell table:style-name="ce23" office:value-type="float" office:value="4179.71" calcext:value-type="float">
            <text:p>4.179,71</text:p>
          </table:table-cell>
          <table:table-cell table:style-name="ce23"/>
          <table:table-cell table:style-name="ce23" office:value-type="float" office:value="88.13" calcext:value-type="float">
            <text:p>88,13</text:p>
          </table:table-cell>
          <table:table-cell table:style-name="ce23" office:value-type="float" office:value="5198.02" calcext:value-type="float">
            <text:p>5.198,02</text:p>
          </table:table-cell>
          <table:table-cell table:style-name="ce23" office:value-type="float" office:value="87.07" calcext:value-type="float">
            <text:p>87,0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LEONICE RIBEIRO DE ARAUJ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LEUSA APARECIDA DE SOUZA GONCALVES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250.14" calcext:value-type="float">
            <text:p>2.250,14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78.19" calcext:value-type="float">
            <text:p>178,19</text:p>
          </table:table-cell>
          <table:table-cell table:style-name="ce23" office:value-type="float" office:value="2071.95" calcext:value-type="float">
            <text:p>2.071,95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RISTIANA BORGES DE ASSI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RISTIANA GENOVEVA DA SILV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9" calcext:value-type="float">
            <text:p>2.008,99</text:p>
          </table:table-cell>
          <table:table-cell table:style-name="ce23" table:number-columns-repeated="2"/>
          <table:table-cell table:style-name="ce23" office:value-type="float" office:value="1572.46" calcext:value-type="float">
            <text:p>1.572,46</text:p>
          </table:table-cell>
          <table:table-cell table:style-name="ce23" office:value-type="float" office:value="264.55" calcext:value-type="float">
            <text:p>264,55</text:p>
          </table:table-cell>
          <table:table-cell table:style-name="ce23" office:value-type="float" office:value="1744.44" calcext:value-type="float">
            <text:p>1.744,44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RISTIANA VIEIRA DE SOUSA BRITO 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RISTIANE DE FREITAS ALEXANDRE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CRISTINA DUARTE FERR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8.66" calcext:value-type="float">
            <text:p>348,66</text:p>
          </table:table-cell>
          <table:table-cell table:style-name="ce23" office:value-type="float" office:value="3425.56" calcext:value-type="float">
            <text:p>3.425,5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AMIANA GONCALVES DOS SANTOS SILVA</text:p>
          </table:table-cell>
          <table:table-cell table:style-name="ce16" office:value-type="string" calcext:value-type="string">
            <text:p>INSTRUMENTADOR CIRURGICO</text:p>
          </table:table-cell>
          <table:table-cell table:style-name="ce23" office:value-type="float" office:value="4725.68" calcext:value-type="float">
            <text:p>4.725,68</text:p>
          </table:table-cell>
          <table:table-cell table:style-name="ce23" table:number-columns-repeated="2"/>
          <table:table-cell table:style-name="ce23" office:value-type="float" office:value="3818.47" calcext:value-type="float">
            <text:p>3.818,47</text:p>
          </table:table-cell>
          <table:table-cell table:style-name="ce23" office:value-type="float" office:value="463.09" calcext:value-type="float">
            <text:p>463,09</text:p>
          </table:table-cell>
          <table:table-cell table:style-name="ce23" office:value-type="float" office:value="4262.59" calcext:value-type="float">
            <text:p>4.262,5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ANIELA FERREIR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6560.95" calcext:value-type="float">
            <text:p>6.560,95</text:p>
          </table:table-cell>
          <table:table-cell table:style-name="ce23" office:value-type="float" office:value="5669.77" calcext:value-type="float">
            <text:p>5.669,77</text:p>
          </table:table-cell>
          <table:table-cell table:style-name="ce23"/>
          <table:table-cell table:style-name="ce23" office:value-type="float" office:value="115" calcext:value-type="float">
            <text:p>115,00</text:p>
          </table:table-cell>
          <table:table-cell table:style-name="ce23" office:value-type="float" office:value="6329.45" calcext:value-type="float">
            <text:p>6.329,45</text:p>
          </table:table-cell>
          <table:table-cell table:style-name="ce23" office:value-type="float" office:value="231.5" calcext:value-type="float">
            <text:p>231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ANIELA MARTINS DE SOUS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712.71" calcext:value-type="float">
            <text:p>1.712,71</text:p>
          </table:table-cell>
          <table:table-cell table:style-name="ce23" office:value-type="float" office:value="2555.34" calcext:value-type="float">
            <text:p>2.555,3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ANIELA SOUZA DE JESU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299.1" calcext:value-type="float">
            <text:p>1.299,10</text:p>
          </table:table-cell>
          <table:table-cell table:style-name="ce23" office:value-type="float" office:value="2475.12" calcext:value-type="float">
            <text:p>2.475,1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ANIELLY CRISTINA PEREIRA DA SILVA</text:p>
          </table:table-cell>
          <table:table-cell table:style-name="ce16" office:value-type="string" calcext:value-type="string">
            <text:p>TECNICO AUXILIAR DE REGULAÇÃO MEDICA</text:p>
          </table:table-cell>
          <table:table-cell table:style-name="ce23" office:value-type="float" office:value="3960.66" calcext:value-type="float">
            <text:p>3.960,66</text:p>
          </table:table-cell>
          <table:table-cell table:style-name="ce23" office:value-type="float" office:value="186.44" calcext:value-type="float">
            <text:p>186,44</text:p>
          </table:table-cell>
          <table:table-cell table:style-name="ce23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30.77" calcext:value-type="float">
            <text:p>530,77</text:p>
          </table:table-cell>
          <table:table-cell table:style-name="ce23" office:value-type="float" office:value="3429.89" calcext:value-type="float">
            <text:p>3.429,8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AVI FERREIRA DE SOUSA 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516.74" calcext:value-type="float">
            <text:p>2.516,74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205.99" calcext:value-type="float">
            <text:p>205,99</text:p>
          </table:table-cell>
          <table:table-cell table:style-name="ce23" office:value-type="float" office:value="2310.75" calcext:value-type="float">
            <text:p>2.310,7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EBORA SILVA PRADO</text:p>
          </table:table-cell>
          <table:table-cell table:style-name="ce16" office:value-type="string" calcext:value-type="string">
            <text:p>BIOMEDICO</text:p>
          </table:table-cell>
          <table:table-cell table:style-name="ce23" office:value-type="float" office:value="5271.99" calcext:value-type="float">
            <text:p>5.271,99</text:p>
          </table:table-cell>
          <table:table-cell table:style-name="ce23" table:number-columns-repeated="2"/>
          <table:table-cell table:style-name="ce23" office:value-type="float" office:value="3740.21" calcext:value-type="float">
            <text:p>3.740,21</text:p>
          </table:table-cell>
          <table:table-cell table:style-name="ce23" office:value-type="float" office:value="1888.07" calcext:value-type="float">
            <text:p>1.888,07</text:p>
          </table:table-cell>
          <table:table-cell table:style-name="ce23" office:value-type="float" office:value="3383.92" calcext:value-type="float">
            <text:p>3.383,9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ELMA ALVES PEREIR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250.14" calcext:value-type="float">
            <text:p>2.250,14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78.19" calcext:value-type="float">
            <text:p>178,19</text:p>
          </table:table-cell>
          <table:table-cell table:style-name="ce23" office:value-type="float" office:value="2071.95" calcext:value-type="float">
            <text:p>2.071,9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ENISE FERREIRA DE SOUSA</text:p>
          </table:table-cell>
          <table:table-cell table:style-name="ce16" office:value-type="string" calcext:value-type="string">
            <text:p>PSICOLOGO HOSPITALAR</text:p>
          </table:table-cell>
          <table:table-cell table:style-name="ce23" office:value-type="float" office:value="4322.37" calcext:value-type="float">
            <text:p>4.322,37</text:p>
          </table:table-cell>
          <table:table-cell table:style-name="ce23" table:number-columns-repeated="2"/>
          <table:table-cell table:style-name="ce23" office:value-type="float" office:value="3998.17" calcext:value-type="float">
            <text:p>3.998,17</text:p>
          </table:table-cell>
          <table:table-cell table:style-name="ce23" office:value-type="float" office:value="407.27" calcext:value-type="float">
            <text:p>407,27</text:p>
          </table:table-cell>
          <table:table-cell table:style-name="ce23" office:value-type="float" office:value="3915.1" calcext:value-type="float">
            <text:p>3.915,1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DHEICIVANIA ESTER MARTINS DE SOUZA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IENE GONCALVES NUN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129.88" calcext:value-type="float">
            <text:p>1.129,88</text:p>
          </table:table-cell>
          <table:table-cell table:style-name="ce23" office:value-type="float" office:value="2644.34" calcext:value-type="float">
            <text:p>2.644,3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DIOGO GUILHERME OLIVEIRA DA SILVA </text:p>
          </table:table-cell>
          <table:table-cell table:style-name="ce16" office:value-type="string" calcext:value-type="string">
            <text:p>PORTEIRO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IVA ALVES NUNES DA LUZ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096.85" calcext:value-type="float">
            <text:p>1.096,85</text:p>
          </table:table-cell>
          <table:table-cell table:style-name="ce23" office:value-type="float" office:value="2677.37" calcext:value-type="float">
            <text:p>2.677,3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IVINA NERES LOP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6321.05" calcext:value-type="float">
            <text:p>6.321,05</text:p>
          </table:table-cell>
          <table:table-cell table:style-name="ce23" office:value-type="float" office:value="5032.29" calcext:value-type="float">
            <text:p>5.032,29</text:p>
          </table:table-cell>
          <table:table-cell table:style-name="ce23"/>
          <table:table-cell table:style-name="ce23" office:value-type="float" office:value="115" calcext:value-type="float">
            <text:p>115,00</text:p>
          </table:table-cell>
          <table:table-cell table:style-name="ce23" office:value-type="float" office:value="6212.85" calcext:value-type="float">
            <text:p>6.212,85</text:p>
          </table:table-cell>
          <table:table-cell table:style-name="ce23" office:value-type="float" office:value="108.2" calcext:value-type="float">
            <text:p>108,2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DLAYLLA RAFAYANNE BARBOSA DO NASCIMENT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DILENE APARECIDA RODRIGUES DA COST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191.4" calcext:value-type="float">
            <text:p>4.191,40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93.86" calcext:value-type="float">
            <text:p>593,86</text:p>
          </table:table-cell>
          <table:table-cell table:style-name="ce23" office:value-type="float" office:value="3597.54" calcext:value-type="float">
            <text:p>3.597,5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DILTON GOMES DE ARAUJO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DINETE MARIA DE SOUZA NASCIMENTO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DIVANIA MARIANO DE OLIV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DMILSON PEREIRA BASTOS</text:p>
          </table:table-cell>
          <table:table-cell table:style-name="ce16" office:value-type="string" calcext:value-type="string">
            <text:p>MOTORISTA</text:p>
          </table:table-cell>
          <table:table-cell table:style-name="ce23" office:value-type="float" office:value="4061.85" calcext:value-type="float">
            <text:p>4.061,85</text:p>
          </table:table-cell>
          <table:table-cell table:style-name="ce23" office:value-type="float" office:value="3962.91" calcext:value-type="float">
            <text:p>3.962,91</text:p>
          </table:table-cell>
          <table:table-cell table:style-name="ce23"/>
          <table:table-cell table:style-name="ce23" office:value-type="float" office:value="88.13" calcext:value-type="float">
            <text:p>88,13</text:p>
          </table:table-cell>
          <table:table-cell table:style-name="ce23" office:value-type="float" office:value="3974.79" calcext:value-type="float">
            <text:p>3.974,79</text:p>
          </table:table-cell>
          <table:table-cell table:style-name="ce23" office:value-type="float" office:value="87.06" calcext:value-type="float">
            <text:p>87,0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DNA BENICIO LUCENA</text:p>
          </table:table-cell>
          <table:table-cell table:style-name="ce16" office:value-type="string" calcext:value-type="string">
            <text:p>INSTRUMENTADOR CIRURGICO</text:p>
          </table:table-cell>
          <table:table-cell table:style-name="ce23" office:value-type="float" office:value="4142.67" calcext:value-type="float">
            <text:p>4.142,67</text:p>
          </table:table-cell>
          <table:table-cell table:style-name="ce23" table:number-columns-repeated="2"/>
          <table:table-cell table:style-name="ce23" office:value-type="float" office:value="3818.47" calcext:value-type="float">
            <text:p>3.818,47</text:p>
          </table:table-cell>
          <table:table-cell table:style-name="ce23" office:value-type="float" office:value="385.7" calcext:value-type="float">
            <text:p>385,70</text:p>
          </table:table-cell>
          <table:table-cell table:style-name="ce23" office:value-type="float" office:value="3756.97" calcext:value-type="float">
            <text:p>3.756,9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DNA LEAO DE MAT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333.9" calcext:value-type="float">
            <text:p>4.333,90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498.01" calcext:value-type="float">
            <text:p>1.498,01</text:p>
          </table:table-cell>
          <table:table-cell table:style-name="ce23" office:value-type="float" office:value="2835.89" calcext:value-type="float">
            <text:p>2.835,8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DNA MARIA VIEIRA PIR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6347.74" calcext:value-type="float">
            <text:p>6.347,74</text:p>
          </table:table-cell>
          <table:table-cell table:style-name="ce23" office:value-type="float" office:value="5048.01" calcext:value-type="float">
            <text:p>5.048,01</text:p>
          </table:table-cell>
          <table:table-cell table:style-name="ce23"/>
          <table:table-cell table:style-name="ce23" office:value-type="float" office:value="115" calcext:value-type="float">
            <text:p>115,00</text:p>
          </table:table-cell>
          <table:table-cell table:style-name="ce23" office:value-type="float" office:value="6239.54" calcext:value-type="float">
            <text:p>6.239,54</text:p>
          </table:table-cell>
          <table:table-cell table:style-name="ce23" office:value-type="float" office:value="108.2" calcext:value-type="float">
            <text:p>108,2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DNA RODRIGUES DA SILV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98.27" calcext:value-type="float">
            <text:p>2.098,27</text:p>
          </table:table-cell>
          <table:table-cell table:style-name="ce23" office:value-type="float" office:value="89.29" calcext:value-type="float">
            <text:p>89,29</text:p>
          </table:table-cell>
          <table:table-cell table:style-name="ce23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246.53" calcext:value-type="float">
            <text:p>246,53</text:p>
          </table:table-cell>
          <table:table-cell table:style-name="ce23" office:value-type="float" office:value="1851.74" calcext:value-type="float">
            <text:p>1.851,7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LANE JEANE DE ARAUJ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921.15" calcext:value-type="float">
            <text:p>921,15</text:p>
          </table:table-cell>
          <table:table-cell table:style-name="ce23" office:value-type="float" office:value="3346.9" calcext:value-type="float">
            <text:p>3.346,9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LCIA REGINA ALVES DE FREITAS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2153.34" calcext:value-type="float">
            <text:p>2.153,34</text:p>
          </table:table-cell>
          <table:table-cell table:style-name="ce23" office:value-type="float" office:value="1610.08" calcext:value-type="float">
            <text:p>1.610,0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LIAKIM SERAFIM DE SOUSA</text:p>
          </table:table-cell>
          <table:table-cell table:style-name="ce16" office:value-type="string" calcext:value-type="string">
            <text:p>FISIOTERAPEUTA I</text:p>
          </table:table-cell>
          <table:table-cell table:style-name="ce23" office:value-type="float" office:value="3643.59" calcext:value-type="float">
            <text:p>3.643,59</text:p>
          </table:table-cell>
          <table:table-cell table:style-name="ce23" table:number-columns-repeated="2"/>
          <table:table-cell table:style-name="ce23" office:value-type="float" office:value="3000" calcext:value-type="float">
            <text:p>3.000,00</text:p>
          </table:table-cell>
          <table:table-cell table:style-name="ce23" office:value-type="float" office:value="325.82" calcext:value-type="float">
            <text:p>325,82</text:p>
          </table:table-cell>
          <table:table-cell table:style-name="ce23" office:value-type="float" office:value="3317.77" calcext:value-type="float">
            <text:p>3.317,7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8" office:value-type="string" calcext:value-type="string">
            <text:p>ELIANE DA COSTA SOUZ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3297.42" calcext:value-type="float">
            <text:p>3.297,42</text:p>
          </table:table-cell>
          <table:table-cell table:style-name="ce23" office:value-type="float" office:value="1386.67" calcext:value-type="float">
            <text:p>1.386,67</text:p>
          </table:table-cell>
          <table:table-cell table:style-name="ce23"/>
          <table:table-cell table:style-name="ce23" office:value-type="float" office:value="1646.67" calcext:value-type="float">
            <text:p>1.646,67</text:p>
          </table:table-cell>
          <table:table-cell table:style-name="ce23" office:value-type="float" office:value="2177.59" calcext:value-type="float">
            <text:p>2.177,59</text:p>
          </table:table-cell>
          <table:table-cell table:style-name="ce23" office:value-type="float" office:value="1119.83" calcext:value-type="float">
            <text:p>1.119,8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LIANE FERREIRA DA COST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6484.97" calcext:value-type="float">
            <text:p>6.484,97</text:p>
          </table:table-cell>
          <table:table-cell table:style-name="ce23" office:value-type="float" office:value="5638.29" calcext:value-type="float">
            <text:p>5.638,29</text:p>
          </table:table-cell>
          <table:table-cell table:style-name="ce23"/>
          <table:table-cell table:style-name="ce23" office:value-type="float" office:value="115" calcext:value-type="float">
            <text:p>115,00</text:p>
          </table:table-cell>
          <table:table-cell table:style-name="ce23" office:value-type="float" office:value="6484.97" calcext:value-type="float">
            <text:p>6.484,97</text:p>
          </table:table-cell>
          <table:table-cell table:style-name="ce23" office:value-type="float" office:value="0" calcext:value-type="float">
            <text:p>0,0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8" office:value-type="string" calcext:value-type="string">
            <text:p>ELIANE ROSALINA AGUIAR</text:p>
          </table:table-cell>
          <table:table-cell table:style-name="ce16" office:value-type="string" calcext:value-type="string">
            <text:p>ASSESSOR(A) ADMINISTRATIVO II</text:p>
          </table:table-cell>
          <table:table-cell table:style-name="ce23" office:value-type="float" office:value="5448.04" calcext:value-type="float">
            <text:p>5.448,04</text:p>
          </table:table-cell>
          <table:table-cell table:style-name="ce23" table:number-columns-repeated="2"/>
          <table:table-cell table:style-name="ce23" office:value-type="float" office:value="5448.04" calcext:value-type="float">
            <text:p>5.448,04</text:p>
          </table:table-cell>
          <table:table-cell table:style-name="ce23" office:value-type="float" office:value="606.38" calcext:value-type="float">
            <text:p>606,38</text:p>
          </table:table-cell>
          <table:table-cell table:style-name="ce23" office:value-type="float" office:value="4841.66" calcext:value-type="float">
            <text:p>4.841,6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8" office:value-type="string" calcext:value-type="string">
            <text:p>ELISA FERREIRA DE FREITAS </text:p>
          </table:table-cell>
          <table:table-cell table:style-name="ce16" office:value-type="string" calcext:value-type="string">
            <text:p>ASSESSOR(A) ADMINISTRATIVO I</text:p>
          </table:table-cell>
          <table:table-cell table:style-name="ce23" office:value-type="float" office:value="4737.7" calcext:value-type="float">
            <text:p>4.737,70</text:p>
          </table:table-cell>
          <table:table-cell table:style-name="ce23" table:number-columns-repeated="2"/>
          <table:table-cell table:style-name="ce23" office:value-type="float" office:value="4140.51" calcext:value-type="float">
            <text:p>4.140,51</text:p>
          </table:table-cell>
          <table:table-cell table:style-name="ce23" office:value-type="float" office:value="464.78" calcext:value-type="float">
            <text:p>464,78</text:p>
          </table:table-cell>
          <table:table-cell table:style-name="ce23" office:value-type="float" office:value="4272.92" calcext:value-type="float">
            <text:p>4.272,92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LISANGELA OLIVEIRA SANTANA DOS SANT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LISANGELA SALES DE OLIVEIRA TEIX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679.31" calcext:value-type="float">
            <text:p>1.679,31</text:p>
          </table:table-cell>
          <table:table-cell table:style-name="ce23" office:value-type="float" office:value="2094.91" calcext:value-type="float">
            <text:p>2.094,91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LZIENE OLIVEIRA DE SANTANA FREIRE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EMILY GONÇALVES AYRES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MILY LAUANDA DE OLIVEIRA MARTINS</text:p>
          </table:table-cell>
          <table:table-cell table:style-name="ce16" office:value-type="string" calcext:value-type="string">
            <text:p>INSTRUMENTADOR CIRURGICO</text:p>
          </table:table-cell>
          <table:table-cell table:style-name="ce23" office:value-type="float" office:value="4142.67" calcext:value-type="float">
            <text:p>4.142,67</text:p>
          </table:table-cell>
          <table:table-cell table:style-name="ce23" table:number-columns-repeated="2"/>
          <table:table-cell table:style-name="ce23" office:value-type="float" office:value="3818.47" calcext:value-type="float">
            <text:p>3.818,47</text:p>
          </table:table-cell>
          <table:table-cell table:style-name="ce23" office:value-type="float" office:value="1387.49" calcext:value-type="float">
            <text:p>1.387,49</text:p>
          </table:table-cell>
          <table:table-cell table:style-name="ce23" office:value-type="float" office:value="2755.18" calcext:value-type="float">
            <text:p>2.755,1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STEPHANY GUERRA DE LIMA</text:p>
          </table:table-cell>
          <table:table-cell table:style-name="ce16" office:value-type="string" calcext:value-type="string">
            <text:p>BIOMEDICO</text:p>
          </table:table-cell>
          <table:table-cell table:style-name="ce23" office:value-type="float" office:value="5735.96" calcext:value-type="float">
            <text:p>5.735,96</text:p>
          </table:table-cell>
          <table:table-cell table:style-name="ce23" table:number-columns-repeated="2"/>
          <table:table-cell table:style-name="ce23" office:value-type="float" office:value="3740.21" calcext:value-type="float">
            <text:p>3.740,21</text:p>
          </table:table-cell>
          <table:table-cell table:style-name="ce23" office:value-type="float" office:value="892.03" calcext:value-type="float">
            <text:p>892,03</text:p>
          </table:table-cell>
          <table:table-cell table:style-name="ce23" office:value-type="float" office:value="4843.93" calcext:value-type="float">
            <text:p>4.843,9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URIPA LARANJEIRA MOISES DE ARAUJO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.48" calcext:value-type="float">
            <text:p>168,48</text:p>
          </table:table-cell>
          <table:table-cell table:style-name="ce23" office:value-type="float" office:value="1888.18" calcext:value-type="float">
            <text:p>1.888,18</text:p>
          </table:table-cell>
          <table:table-cell table:style-name="ce23" office:value-type="float" office:value="120.8" calcext:value-type="float">
            <text:p>120,8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VANIA EVANGELISTA ALVES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217.98" calcext:value-type="float">
            <text:p>2.217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75.29" calcext:value-type="float">
            <text:p>175,29</text:p>
          </table:table-cell>
          <table:table-cell table:style-name="ce23" office:value-type="float" office:value="2042.69" calcext:value-type="float">
            <text:p>2.042,6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VELEN CRISTINA ALVES DA SILVA </text:p>
          </table:table-cell>
          <table:table-cell table:style-name="ce16" office:value-type="string" calcext:value-type="string">
            <text:p>ASSISTENTENTE ADMINISTRATIVO I</text:p>
          </table:table-cell>
          <table:table-cell table:style-name="ce23" office:value-type="float" office:value="3329.83" calcext:value-type="float">
            <text:p>3.329,83</text:p>
          </table:table-cell>
          <table:table-cell table:style-name="ce23" office:value-type="float" office:value="1849.99" calcext:value-type="float">
            <text:p>1.849,99</text:p>
          </table:table-cell>
          <table:table-cell table:style-name="ce23"/>
          <table:table-cell table:style-name="ce23" office:value-type="float" office:value="1306.93" calcext:value-type="float">
            <text:p>1.306,93</text:p>
          </table:table-cell>
          <table:table-cell table:style-name="ce23" office:value-type="float" office:value="1995.98" calcext:value-type="float">
            <text:p>1.995,98</text:p>
          </table:table-cell>
          <table:table-cell table:style-name="ce23" office:value-type="float" office:value="1333.85" calcext:value-type="float">
            <text:p>1.333,8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VELLY GOMES DANTA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155.91" calcext:value-type="float">
            <text:p>1.155,91</text:p>
          </table:table-cell>
          <table:table-cell table:style-name="ce23" office:value-type="float" office:value="2618.31" calcext:value-type="float">
            <text:p>2.618,3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VELYN DE MELO NUNES </text:p>
          </table:table-cell>
          <table:table-cell table:style-name="ce16" office:value-type="string" calcext:value-type="string">
            <text:p>FISIOTERAPEUTA I</text:p>
          </table:table-cell>
          <table:table-cell table:style-name="ce23" office:value-type="float" office:value="3463.31" calcext:value-type="float">
            <text:p>3.463,31</text:p>
          </table:table-cell>
          <table:table-cell table:style-name="ce23" table:number-columns-repeated="2"/>
          <table:table-cell table:style-name="ce23" office:value-type="float" office:value="3000" calcext:value-type="float">
            <text:p>3.000,00</text:p>
          </table:table-cell>
          <table:table-cell table:style-name="ce23" office:value-type="float" office:value="320.9" calcext:value-type="float">
            <text:p>320,90</text:p>
          </table:table-cell>
          <table:table-cell table:style-name="ce23" office:value-type="float" office:value="3142.41" calcext:value-type="float">
            <text:p>3.142,4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VILENE RODRIGUES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EZI ESMERIA ANDRADE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ABIANA BEZERRA COSTA GOM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300.97" calcext:value-type="float">
            <text:p>4.300,97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4.7" calcext:value-type="float">
            <text:p>404,70</text:p>
          </table:table-cell>
          <table:table-cell table:style-name="ce23" office:value-type="float" office:value="3896.27" calcext:value-type="float">
            <text:p>3.896,2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ABIANA RAMOS DA SILV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250.14" calcext:value-type="float">
            <text:p>2.250,14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578.37" calcext:value-type="float">
            <text:p>578,37</text:p>
          </table:table-cell>
          <table:table-cell table:style-name="ce23" office:value-type="float" office:value="1671.77" calcext:value-type="float">
            <text:p>1.671,7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ELIPE SILVA MARTINS</text:p>
          </table:table-cell>
          <table:table-cell table:style-name="ce16" office:value-type="string" calcext:value-type="string">
            <text:p>FARMACEUTICO</text:p>
          </table:table-cell>
          <table:table-cell table:style-name="ce23" office:value-type="float" office:value="7653.46" calcext:value-type="float">
            <text:p>7.653,46</text:p>
          </table:table-cell>
          <table:table-cell table:style-name="ce23" table:number-columns-repeated="2"/>
          <table:table-cell table:style-name="ce23" office:value-type="float" office:value="6723.2" calcext:value-type="float">
            <text:p>6.723,20</text:p>
          </table:table-cell>
          <table:table-cell table:style-name="ce23" office:value-type="float" office:value="1828.88" calcext:value-type="float">
            <text:p>1.828,88</text:p>
          </table:table-cell>
          <table:table-cell table:style-name="ce23" office:value-type="float" office:value="5824.58" calcext:value-type="float">
            <text:p>5.824,5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ERNANDA APARECIDA LEAL BISP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2.38" calcext:value-type="float">
            <text:p>4.262,38</text:p>
          </table:table-cell>
          <table:table-cell table:style-name="ce23" office:value-type="float" office:value="190.39" calcext:value-type="float">
            <text:p>190,39</text:p>
          </table:table-cell>
          <table:table-cell table:style-name="ce23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70.16" calcext:value-type="float">
            <text:p>570,16</text:p>
          </table:table-cell>
          <table:table-cell table:style-name="ce23" office:value-type="float" office:value="3692.22" calcext:value-type="float">
            <text:p>3.692,2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FERNANDA GONCALVES ROSA FERNANDES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2367.96" calcext:value-type="float">
            <text:p>2.367,96</text:p>
          </table:table-cell>
          <table:table-cell table:style-name="ce23" table:number-columns-repeated="2"/>
          <table:table-cell table:style-name="ce23" office:value-type="float" office:value="2216.67" calcext:value-type="float">
            <text:p>2.216,67</text:p>
          </table:table-cell>
          <table:table-cell table:style-name="ce23" office:value-type="float" office:value="188.79" calcext:value-type="float">
            <text:p>188,79</text:p>
          </table:table-cell>
          <table:table-cell table:style-name="ce23" office:value-type="float" office:value="2179.17" calcext:value-type="float">
            <text:p>2.179,1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ERNANDA MARIA GOULART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754.11" calcext:value-type="float">
            <text:p>5.754,11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2208.58" calcext:value-type="float">
            <text:p>2.208,58</text:p>
          </table:table-cell>
          <table:table-cell table:style-name="ce23" office:value-type="float" office:value="3545.53" calcext:value-type="float">
            <text:p>3.545,5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ERNANDA RIBEIRO ALVES LOPES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538.46" calcext:value-type="float">
            <text:p>538,46</text:p>
          </table:table-cell>
          <table:table-cell table:style-name="ce23" office:value-type="float" office:value="4535.74" calcext:value-type="float">
            <text:p>4.535,7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8" office:value-type="string" calcext:value-type="string">
            <text:p>FERNANDO GOMES CARDOSO <text:s/></text:p>
          </table:table-cell>
          <table:table-cell table:style-name="ce16" office:value-type="string" calcext:value-type="string">
            <text:p>ASSESSOR JURIDICO</text:p>
          </table:table-cell>
          <table:table-cell table:style-name="ce23" office:value-type="float" office:value="9448.64" calcext:value-type="float">
            <text:p>9.448,64</text:p>
          </table:table-cell>
          <table:table-cell table:style-name="ce23" table:number-columns-repeated="2"/>
          <table:table-cell table:style-name="ce23" office:value-type="float" office:value="8320" calcext:value-type="float">
            <text:p>8.320,00</text:p>
          </table:table-cell>
          <table:table-cell table:style-name="ce23" office:value-type="float" office:value="3612.24" calcext:value-type="float">
            <text:p>3.612,24</text:p>
          </table:table-cell>
          <table:table-cell table:style-name="ce23" office:value-type="float" office:value="5836.4" calcext:value-type="float">
            <text:p>5.836,4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4" office:value-type="string" calcext:value-type="string">
            <text:p>FILIPE DA SILVA ROSA</text:p>
          </table:table-cell>
          <table:table-cell table:style-name="ce16" office:value-type="string" calcext:value-type="string">
            <text:p>ASSESSOR(A) ADMINISTRATIVO I</text:p>
          </table:table-cell>
          <table:table-cell table:style-name="ce23" office:value-type="float" office:value="4737.7" calcext:value-type="float">
            <text:p>4.737,70</text:p>
          </table:table-cell>
          <table:table-cell table:style-name="ce23" table:number-columns-repeated="2"/>
          <table:table-cell table:style-name="ce23" office:value-type="float" office:value="4140.51" calcext:value-type="float">
            <text:p>4.140,51</text:p>
          </table:table-cell>
          <table:table-cell table:style-name="ce23" office:value-type="float" office:value="464.78" calcext:value-type="float">
            <text:p>464,78</text:p>
          </table:table-cell>
          <table:table-cell table:style-name="ce23" office:value-type="float" office:value="4272.92" calcext:value-type="float">
            <text:p>4.272,9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LAVIA BORGES DE OLIVEIRA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392.23" calcext:value-type="float">
            <text:p>4.392,23</text:p>
          </table:table-cell>
          <table:table-cell table:style-name="ce23" table:number-columns-repeated="2"/>
          <table:table-cell table:style-name="ce23" office:value-type="float" office:value="3521.37" calcext:value-type="float">
            <text:p>3.521,37</text:p>
          </table:table-cell>
          <table:table-cell table:style-name="ce23" office:value-type="float" office:value="716.14" calcext:value-type="float">
            <text:p>716,14</text:p>
          </table:table-cell>
          <table:table-cell table:style-name="ce23" office:value-type="float" office:value="3676.09" calcext:value-type="float">
            <text:p>3.676,0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LAVIA MACIEL FERREIR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821.71" calcext:value-type="float">
            <text:p>821,71</text:p>
          </table:table-cell>
          <table:table-cell table:style-name="ce23" office:value-type="float" office:value="4252.49" calcext:value-type="float">
            <text:p>4.252,49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RANCIEL FERREIR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805.57" calcext:value-type="float">
            <text:p>3.805,57</text:p>
          </table:table-cell>
          <table:table-cell table:style-name="ce23" table:number-columns-repeated="2"/>
          <table:table-cell table:style-name="ce23" office:value-type="float" office:value="0" calcext:value-type="float">
            <text:p>0,00</text:p>
          </table:table-cell>
          <table:table-cell table:style-name="ce23" office:value-type="float" office:value="3805.57" calcext:value-type="float">
            <text:p>3.805,57</text:p>
          </table:table-cell>
          <table:table-cell table:style-name="ce23" office:value-type="float" office:value="0" calcext:value-type="float">
            <text:p>0,00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FRANCIELLY PEREIRA BARBOS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2459.07" calcext:value-type="float">
            <text:p>2.459,07</text:p>
          </table:table-cell>
          <table:table-cell table:style-name="ce23" table:number-columns-repeated="2"/>
          <table:table-cell table:style-name="ce23" office:value-type="float" office:value="2216.67" calcext:value-type="float">
            <text:p>2.216,67</text:p>
          </table:table-cell>
          <table:table-cell table:style-name="ce23" office:value-type="float" office:value="196.99" calcext:value-type="float">
            <text:p>196,99</text:p>
          </table:table-cell>
          <table:table-cell table:style-name="ce23" office:value-type="float" office:value="2262.08" calcext:value-type="float">
            <text:p>2.262,0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FRANCISCA JUCILENE BERNARDINO SOARES</text:p>
          </table:table-cell>
          <table:table-cell table:style-name="ce16" office:value-type="string" calcext:value-type="string">
            <text:p>MAQUEIRO</text:p>
          </table:table-cell>
          <table:table-cell table:style-name="ce23" office:value-type="float" office:value="2968.09" calcext:value-type="float">
            <text:p>2.968,09</text:p>
          </table:table-cell>
          <table:table-cell table:style-name="ce23" table:number-columns-repeated="2"/>
          <table:table-cell table:style-name="ce23" office:value-type="float" office:value="2643.89" calcext:value-type="float">
            <text:p>2.643,89</text:p>
          </table:table-cell>
          <table:table-cell table:style-name="ce23" office:value-type="float" office:value="244.76" calcext:value-type="float">
            <text:p>244,76</text:p>
          </table:table-cell>
          <table:table-cell table:style-name="ce23" office:value-type="float" office:value="2723.33" calcext:value-type="float">
            <text:p>2.723,3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ABRIEL FELICIO DOS SANTOS</text:p>
          </table:table-cell>
          <table:table-cell table:style-name="ce16" office:value-type="string" calcext:value-type="string">
            <text:p>JARDINEIRO</text:p>
          </table:table-cell>
          <table:table-cell table:style-name="ce23" office:value-type="float" office:value="2762.62" calcext:value-type="float">
            <text:p>2.762,62</text:p>
          </table:table-cell>
          <table:table-cell table:style-name="ce23" office:value-type="float" office:value="2414.39" calcext:value-type="float">
            <text:p>2.414,39</text:p>
          </table:table-cell>
          <table:table-cell table:style-name="ce23"/>
          <table:table-cell table:style-name="ce23" office:value-type="float" office:value="290.19" calcext:value-type="float">
            <text:p>290,19</text:p>
          </table:table-cell>
          <table:table-cell table:style-name="ce23" office:value-type="float" office:value="2448.04" calcext:value-type="float">
            <text:p>2.448,04</text:p>
          </table:table-cell>
          <table:table-cell table:style-name="ce23" office:value-type="float" office:value="314.58" calcext:value-type="float">
            <text:p>314,5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ABRIEL OLIVEIRA ROSA</text:p>
          </table:table-cell>
          <table:table-cell table:style-name="ce16" office:value-type="string" calcext:value-type="string">
            <text:p>TECNICO EM SEGURANCA DO TRABALHO</text:p>
          </table:table-cell>
          <table:table-cell table:style-name="ce23" office:value-type="float" office:value="3935.44" calcext:value-type="float">
            <text:p>3.935,44</text:p>
          </table:table-cell>
          <table:table-cell table:style-name="ce23" table:number-columns-repeated="2"/>
          <table:table-cell table:style-name="ce23" office:value-type="float" office:value="3611.24" calcext:value-type="float">
            <text:p>3.611,24</text:p>
          </table:table-cell>
          <table:table-cell table:style-name="ce23" office:value-type="float" office:value="360.84" calcext:value-type="float">
            <text:p>360,84</text:p>
          </table:table-cell>
          <table:table-cell table:style-name="ce23" office:value-type="float" office:value="3574.6" calcext:value-type="float">
            <text:p>3.574,6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ABRIELA FERREIR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410.03" calcext:value-type="float">
            <text:p>4.410,03</text:p>
          </table:table-cell>
          <table:table-cell table:style-name="ce23" table:number-columns-repeated="2"/>
          <table:table-cell table:style-name="ce23" office:value-type="float" office:value="1380.01" calcext:value-type="float">
            <text:p>1.380,01</text:p>
          </table:table-cell>
          <table:table-cell table:style-name="ce23" office:value-type="float" office:value="1425.96" calcext:value-type="float">
            <text:p>1.425,96</text:p>
          </table:table-cell>
          <table:table-cell table:style-name="ce23" office:value-type="float" office:value="2984.07" calcext:value-type="float">
            <text:p>2.984,0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ABRIELA MARIA NEVES DE OLIVEIRA LOPES</text:p>
          </table:table-cell>
          <table:table-cell table:style-name="ce16" office:value-type="string" calcext:value-type="string">
            <text:p>BIOMEDICO</text:p>
          </table:table-cell>
          <table:table-cell table:style-name="ce23" office:value-type="float" office:value="5771.66" calcext:value-type="float">
            <text:p>5.771,66</text:p>
          </table:table-cell>
          <table:table-cell table:style-name="ce23" table:number-columns-repeated="2"/>
          <table:table-cell table:style-name="ce23" office:value-type="float" office:value="3740.21" calcext:value-type="float">
            <text:p>3.740,21</text:p>
          </table:table-cell>
          <table:table-cell table:style-name="ce23" office:value-type="float" office:value="910.24" calcext:value-type="float">
            <text:p>910,24</text:p>
          </table:table-cell>
          <table:table-cell table:style-name="ce23" office:value-type="float" office:value="4861.42" calcext:value-type="float">
            <text:p>4.861,4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ABRIELA VALENTIM DE SOUS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ABRIELE SILVA DE OLIV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752.27" calcext:value-type="float">
            <text:p>752,27</text:p>
          </table:table-cell>
          <table:table-cell table:style-name="ce23" office:value-type="float" office:value="3011.15" calcext:value-type="float">
            <text:p>3.011,1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ENILDA DA SILVA FERR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941.96" calcext:value-type="float">
            <text:p>3.941,96</text:p>
          </table:table-cell>
          <table:table-cell table:style-name="ce23" office:value-type="float" office:value="167.74" calcext:value-type="float">
            <text:p>167,74</text:p>
          </table:table-cell>
          <table:table-cell table:style-name="ce23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480.83" calcext:value-type="float">
            <text:p>1.480,83</text:p>
          </table:table-cell>
          <table:table-cell table:style-name="ce23" office:value-type="float" office:value="2461.13" calcext:value-type="float">
            <text:p>2.461,1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8" office:value-type="string" calcext:value-type="string">
            <text:p>GEOVANNA BASTOS NUNES </text:p>
          </table:table-cell>
          <table:table-cell table:style-name="ce16" office:value-type="string" calcext:value-type="string">
            <text:p>ASSESSOR(A) ADMINISTRATIVO I</text:p>
          </table:table-cell>
          <table:table-cell table:style-name="ce23" office:value-type="float" office:value="4968.62" calcext:value-type="float">
            <text:p>4.968,62</text:p>
          </table:table-cell>
          <table:table-cell table:style-name="ce23" office:value-type="float" office:value="2760.35" calcext:value-type="float">
            <text:p>2.760,35</text:p>
          </table:table-cell>
          <table:table-cell table:style-name="ce23"/>
          <table:table-cell table:style-name="ce23" office:value-type="float" office:value="2208.27" calcext:value-type="float">
            <text:p>2.208,27</text:p>
          </table:table-cell>
          <table:table-cell table:style-name="ce23" office:value-type="float" office:value="3033.34" calcext:value-type="float">
            <text:p>3.033,34</text:p>
          </table:table-cell>
          <table:table-cell table:style-name="ce23" office:value-type="float" office:value="1935.28" calcext:value-type="float">
            <text:p>1.935,2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IOVANNA KELLY SILVA RODRIGUES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6934.74" calcext:value-type="float">
            <text:p>6.934,74</text:p>
          </table:table-cell>
          <table:table-cell table:style-name="ce23" office:value-type="float" office:value="6765.6" calcext:value-type="float">
            <text:p>6.765,60</text:p>
          </table:table-cell>
          <table:table-cell table:style-name="ce23"/>
          <table:table-cell table:style-name="ce23" office:value-type="float" office:value="158.33" calcext:value-type="float">
            <text:p>158,33</text:p>
          </table:table-cell>
          <table:table-cell table:style-name="ce23" office:value-type="float" office:value="6789.28" calcext:value-type="float">
            <text:p>6.789,28</text:p>
          </table:table-cell>
          <table:table-cell table:style-name="ce23" office:value-type="float" office:value="145.46" calcext:value-type="float">
            <text:p>145,4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IOVANNA PRADO BASILIO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538.46" calcext:value-type="float">
            <text:p>538,46</text:p>
          </table:table-cell>
          <table:table-cell table:style-name="ce23" office:value-type="float" office:value="4535.74" calcext:value-type="float">
            <text:p>4.535,74</text:p>
          </table:table-cell>
          <table:table-cell table:style-name="ce31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IRLANE ANGELICA DAS VIRGEN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298.57" calcext:value-type="float">
            <text:p>1.298,57</text:p>
          </table:table-cell>
          <table:table-cell table:style-name="ce23" office:value-type="float" office:value="2475.65" calcext:value-type="float">
            <text:p>2.475,6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IULIA ISIS SOARES DE OLIVEIRA</text:p>
          </table:table-cell>
          <table:table-cell table:style-name="ce16" office:value-type="string" calcext:value-type="string">
            <text:p>AUXILIAR DE COLETA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IVONEIDE CARNEIRO DOS SANTOS SANTAN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433.1" calcext:value-type="float">
            <text:p>2.433,10</text:p>
          </table:table-cell>
          <table:table-cell table:style-name="ce23" office:value-type="float" office:value="1428.61" calcext:value-type="float">
            <text:p>1.428,61</text:p>
          </table:table-cell>
          <table:table-cell table:style-name="ce23"/>
          <table:table-cell table:style-name="ce23" office:value-type="float" office:value="842.39" calcext:value-type="float">
            <text:p>842,39</text:p>
          </table:table-cell>
          <table:table-cell table:style-name="ce23" office:value-type="float" office:value="1507.69" calcext:value-type="float">
            <text:p>1.507,69</text:p>
          </table:table-cell>
          <table:table-cell table:style-name="ce23" office:value-type="float" office:value="925.41" calcext:value-type="float">
            <text:p>925,4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GRAZIELE PEREIR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GUSTAVO HENRIQUE MOREIRA BARBOSA DA PENHA </text:p>
          </table:table-cell>
          <table:table-cell table:style-name="ce16" office:value-type="string" calcext:value-type="string">
            <text:p>APRENDIZ</text:p>
          </table:table-cell>
          <table:table-cell table:style-name="ce23" office:value-type="float" office:value="1134.7" calcext:value-type="float">
            <text:p>1.134,70</text:p>
          </table:table-cell>
          <table:table-cell table:style-name="ce23" table:number-columns-repeated="2"/>
          <table:table-cell table:style-name="ce23" office:value-type="float" office:value="810.5" calcext:value-type="float">
            <text:p>810,50</text:p>
          </table:table-cell>
          <table:table-cell table:style-name="ce23" office:value-type="float" office:value="85.1" calcext:value-type="float">
            <text:p>85,10</text:p>
          </table:table-cell>
          <table:table-cell table:style-name="ce23" office:value-type="float" office:value="1049.6" calcext:value-type="float">
            <text:p>1.049,6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HELIANE DA COSTA PAUL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HEMILLY EDUARDA PARREIRA RODRIGUES</text:p>
          </table:table-cell>
          <table:table-cell table:style-name="ce16" office:value-type="string" calcext:value-type="string">
            <text:p>ASSISTENTE ADMINISTRATIVO II</text:p>
          </table:table-cell>
          <table:table-cell table:style-name="ce23" office:value-type="float" office:value="2774.69" calcext:value-type="float">
            <text:p>2.774,69</text:p>
          </table:table-cell>
          <table:table-cell table:style-name="ce23" table:number-columns-repeated="2"/>
          <table:table-cell table:style-name="ce23" office:value-type="float" office:value="2450.49" calcext:value-type="float">
            <text:p>2.450,49</text:p>
          </table:table-cell>
          <table:table-cell table:style-name="ce23" office:value-type="float" office:value="437.92" calcext:value-type="float">
            <text:p>437,92</text:p>
          </table:table-cell>
          <table:table-cell table:style-name="ce23" office:value-type="float" office:value="2336.77" calcext:value-type="float">
            <text:p>2.336,7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LZA FRANCISCA DE GOIS SANT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ONE ALVES DE ALBUQUERQUE NEV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941.96" calcext:value-type="float">
            <text:p>3.941,96</text:p>
          </table:table-cell>
          <table:table-cell table:style-name="ce23" office:value-type="float" office:value="167.74" calcext:value-type="float">
            <text:p>167,74</text:p>
          </table:table-cell>
          <table:table-cell table:style-name="ce23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12.71" calcext:value-type="float">
            <text:p>512,71</text:p>
          </table:table-cell>
          <table:table-cell table:style-name="ce23" office:value-type="float" office:value="3429.25" calcext:value-type="float">
            <text:p>3.429,2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ONES BORGES PINT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256.51" calcext:value-type="float">
            <text:p>1.256,51</text:p>
          </table:table-cell>
          <table:table-cell table:style-name="ce23" office:value-type="float" office:value="2517.71" calcext:value-type="float">
            <text:p>2.517,7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RENE APARECIDA RIBEIRO DA SILVA CORREA</text:p>
          </table:table-cell>
          <table:table-cell table:style-name="ce16" office:value-type="string" calcext:value-type="string">
            <text:p>FONOAUDIOLOGO</text:p>
          </table:table-cell>
          <table:table-cell table:style-name="ce23" office:value-type="float" office:value="8679.27" calcext:value-type="float">
            <text:p>8.679,27</text:p>
          </table:table-cell>
          <table:table-cell table:style-name="ce23" office:value-type="float" office:value="4098.8" calcext:value-type="float">
            <text:p>4.098,80</text:p>
          </table:table-cell>
          <table:table-cell table:style-name="ce23"/>
          <table:table-cell table:style-name="ce23" office:value-type="float" office:value="3106.13" calcext:value-type="float">
            <text:p>3.106,13</text:p>
          </table:table-cell>
          <table:table-cell table:style-name="ce23" office:value-type="float" office:value="6946.1" calcext:value-type="float">
            <text:p>6.946,10</text:p>
          </table:table-cell>
          <table:table-cell table:style-name="ce23" office:value-type="float" office:value="1733.17" calcext:value-type="float">
            <text:p>1.733,1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SABEL CRISTINA MARTINS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42.51" calcext:value-type="float">
            <text:p>542,51</text:p>
          </table:table-cell>
          <table:table-cell table:style-name="ce23" office:value-type="float" office:value="3220.91" calcext:value-type="float">
            <text:p>3.220,9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8" office:value-type="string" calcext:value-type="string">
            <text:p>ISABEL DOS SANTOS MARTINS DE PAULA</text:p>
          </table:table-cell>
          <table:table-cell table:style-name="ce16" office:value-type="string" calcext:value-type="string">
            <text:p>ASSESSOR(A) ADMINISTRATIVO I</text:p>
          </table:table-cell>
          <table:table-cell table:style-name="ce23" office:value-type="float" office:value="5846.88" calcext:value-type="float">
            <text:p>5.846,88</text:p>
          </table:table-cell>
          <table:table-cell table:style-name="ce23" office:value-type="float" office:value="2688.41" calcext:value-type="float">
            <text:p>2.688,41</text:p>
          </table:table-cell>
          <table:table-cell table:style-name="ce23"/>
          <table:table-cell table:style-name="ce23" office:value-type="float" office:value="2760.34" calcext:value-type="float">
            <text:p>2.760,34</text:p>
          </table:table-cell>
          <table:table-cell table:style-name="ce23" office:value-type="float" office:value="3277.35" calcext:value-type="float">
            <text:p>3.277,35</text:p>
          </table:table-cell>
          <table:table-cell table:style-name="ce23" office:value-type="float" office:value="2569.53" calcext:value-type="float">
            <text:p>2.569,5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SADORA DA SILVA VIEIRA</text:p>
          </table:table-cell>
          <table:table-cell table:style-name="ce16" office:value-type="string" calcext:value-type="string">
            <text:p>BIOMEDICO</text:p>
          </table:table-cell>
          <table:table-cell table:style-name="ce23" office:value-type="float" office:value="5236.29" calcext:value-type="float">
            <text:p>5.236,29</text:p>
          </table:table-cell>
          <table:table-cell table:style-name="ce23" table:number-columns-repeated="2"/>
          <table:table-cell table:style-name="ce23" office:value-type="float" office:value="3740.21" calcext:value-type="float">
            <text:p>3.740,21</text:p>
          </table:table-cell>
          <table:table-cell table:style-name="ce23" office:value-type="float" office:value="619.21" calcext:value-type="float">
            <text:p>619,21</text:p>
          </table:table-cell>
          <table:table-cell table:style-name="ce23" office:value-type="float" office:value="4617.08" calcext:value-type="float">
            <text:p>4.617,08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SADORA ROSA CASSIANO</text:p>
          </table:table-cell>
          <table:table-cell table:style-name="ce16" office:value-type="string" calcext:value-type="string">
            <text:p>ASSISTENTE ADMINISTRATIVO II</text:p>
          </table:table-cell>
          <table:table-cell table:style-name="ce23" office:value-type="float" office:value="2774.69" calcext:value-type="float">
            <text:p>2.774,69</text:p>
          </table:table-cell>
          <table:table-cell table:style-name="ce23" table:number-columns-repeated="2"/>
          <table:table-cell table:style-name="ce23" office:value-type="float" office:value="2450.49" calcext:value-type="float">
            <text:p>2.450,49</text:p>
          </table:table-cell>
          <table:table-cell table:style-name="ce23" office:value-type="float" office:value="1218.78" calcext:value-type="float">
            <text:p>1.218,78</text:p>
          </table:table-cell>
          <table:table-cell table:style-name="ce23" office:value-type="float" office:value="1555.91" calcext:value-type="float">
            <text:p>1.555,9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SADORA VIEIRA SILVA 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263.71" calcext:value-type="float">
            <text:p>2.263,71</text:p>
          </table:table-cell>
          <table:table-cell table:style-name="ce23" table:number-columns-repeated="2"/>
          <table:table-cell table:style-name="ce23" office:value-type="float" office:value="1939.51" calcext:value-type="float">
            <text:p>1.939,51</text:p>
          </table:table-cell>
          <table:table-cell table:style-name="ce23" office:value-type="float" office:value="429.41" calcext:value-type="float">
            <text:p>429,41</text:p>
          </table:table-cell>
          <table:table-cell table:style-name="ce23" office:value-type="float" office:value="1834.3" calcext:value-type="float">
            <text:p>1.834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VANI SANTOS SILVA DE SOUZA</text:p>
          </table:table-cell>
          <table:table-cell table:style-name="ce16" office:value-type="string" calcext:value-type="string">
            <text:p>TECNICO DE GESSO</text:p>
          </table:table-cell>
          <table:table-cell table:style-name="ce23" office:value-type="float" office:value="4037" calcext:value-type="float">
            <text:p>4.037,00</text:p>
          </table:table-cell>
          <table:table-cell table:style-name="ce23" table:number-columns-repeated="2"/>
          <table:table-cell table:style-name="ce23" office:value-type="float" office:value="3712.8" calcext:value-type="float">
            <text:p>3.712,80</text:p>
          </table:table-cell>
          <table:table-cell table:style-name="ce23" office:value-type="float" office:value="373.02" calcext:value-type="float">
            <text:p>373,02</text:p>
          </table:table-cell>
          <table:table-cell table:style-name="ce23" office:value-type="float" office:value="3663.98" calcext:value-type="float">
            <text:p>3.663,9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VONE APARECIDA TOFE DE MOURA MENDES</text:p>
          </table:table-cell>
          <table:table-cell table:style-name="ce16" office:value-type="string" calcext:value-type="string">
            <text:p>ASSISTENTE SOCIAL</text:p>
          </table:table-cell>
          <table:table-cell table:style-name="ce23" office:value-type="float" office:value="3808.2" calcext:value-type="float">
            <text:p>3.808,20</text:p>
          </table:table-cell>
          <table:table-cell table:style-name="ce23" table:number-columns-repeated="2"/>
          <table:table-cell table:style-name="ce23" office:value-type="float" office:value="3484" calcext:value-type="float">
            <text:p>3.484,00</text:p>
          </table:table-cell>
          <table:table-cell table:style-name="ce23" office:value-type="float" office:value="345.57" calcext:value-type="float">
            <text:p>345,57</text:p>
          </table:table-cell>
          <table:table-cell table:style-name="ce23" office:value-type="float" office:value="3462.63" calcext:value-type="float">
            <text:p>3.462,6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ZABEL CRISTINA DE ARAUJO ROS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223.26" calcext:value-type="float">
            <text:p>2.223,26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281.76" calcext:value-type="float">
            <text:p>281,76</text:p>
          </table:table-cell>
          <table:table-cell table:style-name="ce23" office:value-type="float" office:value="1941.5" calcext:value-type="float">
            <text:p>1.941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IZABELLA CRISTINY DE ARAUJO DOS REIS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3966.4" calcext:value-type="float">
            <text:p>3.966,40</text:p>
          </table:table-cell>
          <table:table-cell table:style-name="ce23" office:value-type="float" office:value="3791.4" calcext:value-type="float">
            <text:p>3.791,40</text:p>
          </table:table-cell>
          <table:table-cell table:style-name="ce23"/>
          <table:table-cell table:style-name="ce23" office:value-type="float" office:value="73.08" calcext:value-type="float">
            <text:p>73,08</text:p>
          </table:table-cell>
          <table:table-cell table:style-name="ce23" office:value-type="float" office:value="3812.4" calcext:value-type="float">
            <text:p>3.812,40</text:p>
          </table:table-cell>
          <table:table-cell table:style-name="ce23" office:value-type="float" office:value="154" calcext:value-type="float">
            <text:p>154,0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ACIRA DA CRUZ ROS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AIANE ALVES CUNHA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AINE APARECIDA SILVA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388.14" calcext:value-type="float">
            <text:p>1.388,14</text:p>
          </table:table-cell>
          <table:table-cell table:style-name="ce23" office:value-type="float" office:value="2386.08" calcext:value-type="float">
            <text:p>2.386,0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EAN JACKSON DE LIMA AMORIM</text:p>
          </table:table-cell>
          <table:table-cell table:style-name="ce16" office:value-type="string" calcext:value-type="string">
            <text:p>PORTEIRO</text:p>
          </table:table-cell>
          <table:table-cell table:style-name="ce23" office:value-type="float" office:value="2234.06" calcext:value-type="float">
            <text:p>2.234,06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794.03" calcext:value-type="float">
            <text:p>794,03</text:p>
          </table:table-cell>
          <table:table-cell table:style-name="ce23" office:value-type="float" office:value="1440.03" calcext:value-type="float">
            <text:p>1.440,0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ESSICA ALVES DE OLIVEIR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1150.23" calcext:value-type="float">
            <text:p>1.150,23</text:p>
          </table:table-cell>
          <table:table-cell table:style-name="ce23" office:value-type="float" office:value="3923.97" calcext:value-type="float">
            <text:p>3.923,9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ESSICA BUENO DA SILVA 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ESSICA GEANE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35.13" calcext:value-type="float">
            <text:p>4.235,1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96.8" calcext:value-type="float">
            <text:p>396,80</text:p>
          </table:table-cell>
          <table:table-cell table:style-name="ce23" office:value-type="float" office:value="3838.33" calcext:value-type="float">
            <text:p>3.838,3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ESSICA LARISSA FREITAS DE SOUS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ESSIELE SILVESTRE LIM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45" calcext:value-type="float">
            <text:p>345,00</text:p>
          </table:table-cell>
          <table:table-cell table:style-name="ce23" table:number-columns-repeated="2"/>
          <table:table-cell table:number-columns-repeated="2" table:style-name="ce23" office:value-type="float" office:value="345" calcext:value-type="float">
            <text:p>345,00</text:p>
          </table:table-cell>
          <table:table-cell table:style-name="ce23" office:value-type="float" office:value="0" calcext:value-type="float">
            <text:p>0,0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ANA DARK GOMES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ANA DOS PASSOS FRANCISCA RIBEIR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ANA MARIA DE SOUZ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42.51" calcext:value-type="float">
            <text:p>542,51</text:p>
          </table:table-cell>
          <table:table-cell table:style-name="ce23" office:value-type="float" office:value="3220.91" calcext:value-type="float">
            <text:p>3.220,9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AO MARCOS RIBEIRO PEREIR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527.48" calcext:value-type="float">
            <text:p>5.527,48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785.79" calcext:value-type="float">
            <text:p>785,79</text:p>
          </table:table-cell>
          <table:table-cell table:style-name="ce23" office:value-type="float" office:value="4741.69" calcext:value-type="float">
            <text:p>4.741,6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AO VITOR LIMA DE AMORIM</text:p>
          </table:table-cell>
          <table:table-cell table:style-name="ce16" office:value-type="string" calcext:value-type="string">
            <text:p>AUXILIAR DE ALMOXARIFADO</text:p>
          </table:table-cell>
          <table:table-cell table:style-name="ce23" office:value-type="float" office:value="2263.71" calcext:value-type="float">
            <text:p>2.263,71</text:p>
          </table:table-cell>
          <table:table-cell table:style-name="ce23" table:number-columns-repeated="2"/>
          <table:table-cell table:style-name="ce23" office:value-type="float" office:value="1939.51" calcext:value-type="float">
            <text:p>1.939,51</text:p>
          </table:table-cell>
          <table:table-cell table:style-name="ce23" office:value-type="float" office:value="773.23" calcext:value-type="float">
            <text:p>773,23</text:p>
          </table:table-cell>
          <table:table-cell table:style-name="ce23" office:value-type="float" office:value="1490.48" calcext:value-type="float">
            <text:p>1.490,4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NAS DARC RODRIGUES DOS SANTOS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266.21" calcext:value-type="float">
            <text:p>2.266,21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881.78" calcext:value-type="float">
            <text:p>881,78</text:p>
          </table:table-cell>
          <table:table-cell table:style-name="ce23" office:value-type="float" office:value="1384.43" calcext:value-type="float">
            <text:p>1.384,43</text:p>
          </table:table-cell>
          <table:table-cell table:number-columns-repeated="2"/>
          <table:table-cell table:style-name="ce4" table:number-columns-repeated="16373"/>
        </table:table-row>
        <table:table-row table:style-name="ro1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NATÃ PEREIRA ARAUJ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RDANA SERAFIM SILV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663.45" calcext:value-type="float">
            <text:p>5.663,45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851.56" calcext:value-type="float">
            <text:p>851,56</text:p>
          </table:table-cell>
          <table:table-cell table:style-name="ce23" office:value-type="float" office:value="4811.89" calcext:value-type="float">
            <text:p>4.811,8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JORDANNA CUNHA DO PRAD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SE CARLOS GOMES PINHEIRO JUNIOR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813.21" calcext:value-type="float">
            <text:p>5.813,21</text:p>
          </table:table-cell>
          <table:table-cell table:style-name="ce23" office:value-type="float" office:value="237.94" calcext:value-type="float">
            <text:p>237,94</text:p>
          </table:table-cell>
          <table:table-cell table:style-name="ce23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1000.79" calcext:value-type="float">
            <text:p>1.000,79</text:p>
          </table:table-cell>
          <table:table-cell table:style-name="ce23" office:value-type="float" office:value="4812.42" calcext:value-type="float">
            <text:p>4.812,4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SE MIGUEL DA CRUZ</text:p>
          </table:table-cell>
          <table:table-cell table:style-name="ce16" office:value-type="string" calcext:value-type="string">
            <text:p>AUXILIAR DE MANUTENÇÃO</text:p>
          </table:table-cell>
          <table:table-cell table:style-name="ce23" office:value-type="float" office:value="2263.71" calcext:value-type="float">
            <text:p>2.263,71</text:p>
          </table:table-cell>
          <table:table-cell table:style-name="ce23" table:number-columns-repeated="2"/>
          <table:table-cell table:style-name="ce23" office:value-type="float" office:value="1939.51" calcext:value-type="float">
            <text:p>1.939,51</text:p>
          </table:table-cell>
          <table:table-cell table:style-name="ce23" office:value-type="float" office:value="179.41" calcext:value-type="float">
            <text:p>179,41</text:p>
          </table:table-cell>
          <table:table-cell table:style-name="ce23" office:value-type="float" office:value="2084.3" calcext:value-type="float">
            <text:p>2.084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SELIA MARIA DA SILV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681.31" calcext:value-type="float">
            <text:p>2.681,31</text:p>
          </table:table-cell>
          <table:table-cell table:style-name="ce23" office:value-type="float" office:value="1250.03" calcext:value-type="float">
            <text:p>1.250,03</text:p>
          </table:table-cell>
          <table:table-cell table:style-name="ce23"/>
          <table:table-cell table:style-name="ce23" office:value-type="float" office:value="954.71" calcext:value-type="float">
            <text:p>954,71</text:p>
          </table:table-cell>
          <table:table-cell table:style-name="ce23" office:value-type="float" office:value="1922.48" calcext:value-type="float">
            <text:p>1.922,48</text:p>
          </table:table-cell>
          <table:table-cell table:style-name="ce23" office:value-type="float" office:value="758.83" calcext:value-type="float">
            <text:p>758,8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OSILENE BESERRA DE ARAUJO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ULIANA DA SILVA PEREIRA MENDONÇ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ULIANA DE SOUS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ULIANA MARIA DE OLIV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941.85" calcext:value-type="float">
            <text:p>1.941,85</text:p>
          </table:table-cell>
          <table:table-cell table:style-name="ce23" office:value-type="float" office:value="1821.57" calcext:value-type="float">
            <text:p>1.821,5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JUSSARA DE JESUS SANTOS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9" calcext:value-type="float">
            <text:p>2.008,99</text:p>
          </table:table-cell>
          <table:table-cell table:style-name="ce23" table:number-columns-repeated="2"/>
          <table:table-cell table:style-name="ce23" office:value-type="float" office:value="1572.46" calcext:value-type="float">
            <text:p>1.572,46</text:p>
          </table:table-cell>
          <table:table-cell table:style-name="ce23" office:value-type="float" office:value="701.91" calcext:value-type="float">
            <text:p>701,91</text:p>
          </table:table-cell>
          <table:table-cell table:style-name="ce23" office:value-type="float" office:value="1307.08" calcext:value-type="float">
            <text:p>1.307,0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AMYLLA CAMARGO DA CRUZ SILVA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237.1" calcext:value-type="float">
            <text:p>4.237,10</text:p>
          </table:table-cell>
          <table:table-cell table:style-name="ce23" table:number-columns-repeated="2"/>
          <table:table-cell table:style-name="ce23" office:value-type="float" office:value="3772.9" calcext:value-type="float">
            <text:p>3.772,90</text:p>
          </table:table-cell>
          <table:table-cell table:style-name="ce23" office:value-type="float" office:value="397.04" calcext:value-type="float">
            <text:p>397,04</text:p>
          </table:table-cell>
          <table:table-cell table:style-name="ce23" office:value-type="float" office:value="3840.06" calcext:value-type="float">
            <text:p>3.840,0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ARINE DE ARAUJO ALMEIDA</text:p>
          </table:table-cell>
          <table:table-cell table:style-name="ce16" office:value-type="string" calcext:value-type="string">
            <text:p>APRENDIZ</text:p>
          </table:table-cell>
          <table:table-cell table:style-name="ce23" office:value-type="float" office:value="1134.7" calcext:value-type="float">
            <text:p>1.134,70</text:p>
          </table:table-cell>
          <table:table-cell table:style-name="ce23" table:number-columns-repeated="2"/>
          <table:table-cell table:style-name="ce23" office:value-type="float" office:value="810.5" calcext:value-type="float">
            <text:p>810,50</text:p>
          </table:table-cell>
          <table:table-cell table:style-name="ce23" office:value-type="float" office:value="85.1" calcext:value-type="float">
            <text:p>85,10</text:p>
          </table:table-cell>
          <table:table-cell table:style-name="ce23" office:value-type="float" office:value="1049.6" calcext:value-type="float">
            <text:p>1.049,6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ARLA APARECIDA VIEIR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168.26" calcext:value-type="float">
            <text:p>1.168,26</text:p>
          </table:table-cell>
          <table:table-cell table:style-name="ce23" office:value-type="float" office:value="2605.96" calcext:value-type="float">
            <text:p>2.605,9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ARLA BEZERRA MARSURA</text:p>
          </table:table-cell>
          <table:table-cell table:style-name="ce16" office:value-type="string" calcext:value-type="string">
            <text:p>FARMACEUTICO</text:p>
          </table:table-cell>
          <table:table-cell table:style-name="ce23" office:value-type="float" office:value="10237.51" calcext:value-type="float">
            <text:p>10.237,51</text:p>
          </table:table-cell>
          <table:table-cell table:style-name="ce23" office:value-type="float" office:value="8992.49" calcext:value-type="float">
            <text:p>8.992,49</text:p>
          </table:table-cell>
          <table:table-cell table:style-name="ce23"/>
          <table:table-cell table:style-name="ce23" office:value-type="float" office:value="224.11" calcext:value-type="float">
            <text:p>224,11</text:p>
          </table:table-cell>
          <table:table-cell table:style-name="ce23" office:value-type="float" office:value="8992.49" calcext:value-type="float">
            <text:p>8.992,49</text:p>
          </table:table-cell>
          <table:table-cell table:style-name="ce23" office:value-type="float" office:value="1245.02" calcext:value-type="float">
            <text:p>1.245,0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ARLA SAMARA VITOR DE AZEVEDO ASSAF</text:p>
          </table:table-cell>
          <table:table-cell table:style-name="ce16" office:value-type="string" calcext:value-type="string">
            <text:p>FARMACEUTICO</text:p>
          </table:table-cell>
          <table:table-cell table:style-name="ce23" office:value-type="float" office:value="7653.46" calcext:value-type="float">
            <text:p>7.653,46</text:p>
          </table:table-cell>
          <table:table-cell table:style-name="ce23" table:number-columns-repeated="2"/>
          <table:table-cell table:style-name="ce23" office:value-type="float" office:value="6723.2" calcext:value-type="float">
            <text:p>6.723,20</text:p>
          </table:table-cell>
          <table:table-cell table:style-name="ce23" office:value-type="float" office:value="1724.61" calcext:value-type="float">
            <text:p>1.724,61</text:p>
          </table:table-cell>
          <table:table-cell table:style-name="ce23" office:value-type="float" office:value="5928.85" calcext:value-type="float">
            <text:p>5.928,8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8" office:value-type="string" calcext:value-type="string">
            <text:p>KAROLAYNE PEREIRA BAILAO</text:p>
          </table:table-cell>
          <table:table-cell table:style-name="ce16" office:value-type="string" calcext:value-type="string">
            <text:p>ASSESSOR(A) ADMINISTRATIVO I</text:p>
          </table:table-cell>
          <table:table-cell table:style-name="ce23" office:value-type="float" office:value="4737.7" calcext:value-type="float">
            <text:p>4.737,70</text:p>
          </table:table-cell>
          <table:table-cell table:style-name="ce23" table:number-columns-repeated="2"/>
          <table:table-cell table:style-name="ce23" office:value-type="float" office:value="4140.51" calcext:value-type="float">
            <text:p>4.140,51</text:p>
          </table:table-cell>
          <table:table-cell table:style-name="ce23" office:value-type="float" office:value="464.78" calcext:value-type="float">
            <text:p>464,78</text:p>
          </table:table-cell>
          <table:table-cell table:style-name="ce23" office:value-type="float" office:value="4272.92" calcext:value-type="float">
            <text:p>4.272,9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ASSIA DE SOUZA PAULA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725.97" calcext:value-type="float">
            <text:p>2.725,97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1004.38" calcext:value-type="float">
            <text:p>1.004,38</text:p>
          </table:table-cell>
          <table:table-cell table:style-name="ce23" office:value-type="float" office:value="1721.59" calcext:value-type="float">
            <text:p>1.721,59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AYO SERGINO TELES MOREIRA</text:p>
          </table:table-cell>
          <table:table-cell table:style-name="ce16" office:value-type="string" calcext:value-type="string">
            <text:p>BIOMEDICO</text:p>
          </table:table-cell>
          <table:table-cell table:style-name="ce23" office:value-type="float" office:value="5186.42" calcext:value-type="float">
            <text:p>5.186,42</text:p>
          </table:table-cell>
          <table:table-cell table:style-name="ce23" table:number-columns-repeated="2"/>
          <table:table-cell table:style-name="ce23" office:value-type="float" office:value="2867.49" calcext:value-type="float">
            <text:p>2.867,49</text:p>
          </table:table-cell>
          <table:table-cell table:style-name="ce23" office:value-type="float" office:value="753.57" calcext:value-type="float">
            <text:p>753,57</text:p>
          </table:table-cell>
          <table:table-cell table:style-name="ce23" office:value-type="float" office:value="4432.85" calcext:value-type="float">
            <text:p>4.432,8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EILA DE SOUZA NOTEL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ELLY CRISTINA FERREIRA GOMES 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KEVEM CLEMENTINO BATISTA</text:p>
          </table:table-cell>
          <table:table-cell table:style-name="ce16" office:value-type="string" calcext:value-type="string">
            <text:p>ASSISTENTE ADMINISTRATIVO II</text:p>
          </table:table-cell>
          <table:table-cell table:style-name="ce23" office:value-type="float" office:value="3329.64" calcext:value-type="float">
            <text:p>3.329,64</text:p>
          </table:table-cell>
          <table:table-cell table:style-name="ce23" office:value-type="float" office:value="1849.8" calcext:value-type="float">
            <text:p>1.849,80</text:p>
          </table:table-cell>
          <table:table-cell table:style-name="ce23"/>
          <table:table-cell table:style-name="ce23" office:value-type="float" office:value="1306.93" calcext:value-type="float">
            <text:p>1.306,93</text:p>
          </table:table-cell>
          <table:table-cell table:style-name="ce23" office:value-type="float" office:value="2614.66" calcext:value-type="float">
            <text:p>2.614,66</text:p>
          </table:table-cell>
          <table:table-cell table:style-name="ce23" office:value-type="float" office:value="714.98" calcext:value-type="float">
            <text:p>714,9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AINA CANDIDA DA SILVA </text:p>
          </table:table-cell>
          <table:table-cell table:style-name="ce16" office:value-type="string" calcext:value-type="string">
            <text:p>INSTRUMENTADOR CIRURGICO</text:p>
          </table:table-cell>
          <table:table-cell table:style-name="ce23" office:value-type="float" office:value="4179.11" calcext:value-type="float">
            <text:p>4.179,11</text:p>
          </table:table-cell>
          <table:table-cell table:style-name="ce23" table:number-columns-repeated="2"/>
          <table:table-cell table:style-name="ce23" office:value-type="float" office:value="3818.47" calcext:value-type="float">
            <text:p>3.818,47</text:p>
          </table:table-cell>
          <table:table-cell table:style-name="ce23" office:value-type="float" office:value="1943.96" calcext:value-type="float">
            <text:p>1.943,96</text:p>
          </table:table-cell>
          <table:table-cell table:style-name="ce23" office:value-type="float" office:value="2235.15" calcext:value-type="float">
            <text:p>2.235,1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AIS ALVES SOARES </text:p>
          </table:table-cell>
          <table:table-cell table:style-name="ce16" office:value-type="string" calcext:value-type="string">
            <text:p>TECNICO EM SEGURANÇA DO TRABALHO</text:p>
          </table:table-cell>
          <table:table-cell table:style-name="ce23" office:value-type="float" office:value="3935.44" calcext:value-type="float">
            <text:p>3.935,44</text:p>
          </table:table-cell>
          <table:table-cell table:style-name="ce23" table:number-columns-repeated="2"/>
          <table:table-cell table:style-name="ce23" office:value-type="float" office:value="3611.24" calcext:value-type="float">
            <text:p>3.611,24</text:p>
          </table:table-cell>
          <table:table-cell table:style-name="ce23" office:value-type="float" office:value="360.84" calcext:value-type="float">
            <text:p>360,84</text:p>
          </table:table-cell>
          <table:table-cell table:style-name="ce23" office:value-type="float" office:value="3574.6" calcext:value-type="float">
            <text:p>3.574,6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ARA FABIA LEMES DE SOUZ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ARA KARINNE SOUSA DE PAUL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5236.55" calcext:value-type="float">
            <text:p>5.236,55</text:p>
          </table:table-cell>
          <table:table-cell table:style-name="ce23" table:number-columns-repeated="2"/>
          <table:table-cell table:style-name="ce23" office:value-type="float" office:value="3366.19" calcext:value-type="float">
            <text:p>3.366,19</text:p>
          </table:table-cell>
          <table:table-cell table:style-name="ce23" office:value-type="float" office:value="1247.87" calcext:value-type="float">
            <text:p>1.247,87</text:p>
          </table:table-cell>
          <table:table-cell table:style-name="ce23" office:value-type="float" office:value="3988.68" calcext:value-type="float">
            <text:p>3.988,6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ARISSA CAETANO DA CRUZ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300.97" calcext:value-type="float">
            <text:p>4.300,97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665.45" calcext:value-type="float">
            <text:p>665,45</text:p>
          </table:table-cell>
          <table:table-cell table:style-name="ce23" office:value-type="float" office:value="3635.52" calcext:value-type="float">
            <text:p>3.635,5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ARISSA DE ALMEIDA BRANQUINHO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745.61" calcext:value-type="float">
            <text:p>2.745,61</text:p>
          </table:table-cell>
          <table:table-cell table:style-name="ce23" office:value-type="float" office:value="2678.64" calcext:value-type="float">
            <text:p>2.678,64</text:p>
          </table:table-cell>
          <table:table-cell table:style-name="ce23"/>
          <table:table-cell table:style-name="ce23" office:value-type="float" office:value="56.16" calcext:value-type="float">
            <text:p>56,16</text:p>
          </table:table-cell>
          <table:table-cell table:style-name="ce23" office:value-type="float" office:value="2684.67" calcext:value-type="float">
            <text:p>2.684,67</text:p>
          </table:table-cell>
          <table:table-cell table:style-name="ce23" office:value-type="float" office:value="60.94" calcext:value-type="float">
            <text:p>60,9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LAUANY CRISTINA DOS SANTOS MORAIS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300.97" calcext:value-type="float">
            <text:p>4.300,97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4.7" calcext:value-type="float">
            <text:p>404,70</text:p>
          </table:table-cell>
          <table:table-cell table:style-name="ce23" office:value-type="float" office:value="3896.27" calcext:value-type="float">
            <text:p>3.896,2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AUDIANNY PINHEIRO GOMES DA SILVA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35.13" calcext:value-type="float">
            <text:p>4.235,1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96.8" calcext:value-type="float">
            <text:p>396,80</text:p>
          </table:table-cell>
          <table:table-cell table:style-name="ce23" office:value-type="float" office:value="3838.33" calcext:value-type="float">
            <text:p>3.838,3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AURIANE LOPES MARTINS BARBOZ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650.78" calcext:value-type="float">
            <text:p>1.650,78</text:p>
          </table:table-cell>
          <table:table-cell table:style-name="ce23" office:value-type="float" office:value="2123.44" calcext:value-type="float">
            <text:p>2.123,4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EANDRO FELIPE CARNEIRO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398.68" calcext:value-type="float">
            <text:p>4.398,68</text:p>
          </table:table-cell>
          <table:table-cell table:style-name="ce23" table:number-columns-repeated="2"/>
          <table:table-cell table:style-name="ce23" office:value-type="float" office:value="3772.9" calcext:value-type="float">
            <text:p>3.772,90</text:p>
          </table:table-cell>
          <table:table-cell table:style-name="ce23" office:value-type="float" office:value="417.31" calcext:value-type="float">
            <text:p>417,31</text:p>
          </table:table-cell>
          <table:table-cell table:style-name="ce23" office:value-type="float" office:value="3981.37" calcext:value-type="float">
            <text:p>3.981,3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EILA BENT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EONARDO LIMA BARROS</text:p>
          </table:table-cell>
          <table:table-cell table:style-name="ce16" office:value-type="string" calcext:value-type="string">
            <text:p>ENFERMEIRO II</text:p>
          </table:table-cell>
          <table:table-cell table:style-name="ce23" office:value-type="float" office:value="5916.97" calcext:value-type="float">
            <text:p>5.916,97</text:p>
          </table:table-cell>
          <table:table-cell table:style-name="ce23" table:number-columns-repeated="2"/>
          <table:table-cell table:style-name="ce23" office:value-type="float" office:value="5592.77" calcext:value-type="float">
            <text:p>5.592,77</text:p>
          </table:table-cell>
          <table:table-cell table:style-name="ce23" office:value-type="float" office:value="1161.8" calcext:value-type="float">
            <text:p>1.161,80</text:p>
          </table:table-cell>
          <table:table-cell table:style-name="ce23" office:value-type="float" office:value="4755.17" calcext:value-type="float">
            <text:p>4.755,1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ETICIA PEREIRA DA SILVA BARBOS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708.78" calcext:value-type="float">
            <text:p>5.708,78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1553.48" calcext:value-type="float">
            <text:p>1.553,48</text:p>
          </table:table-cell>
          <table:table-cell table:style-name="ce23" office:value-type="float" office:value="4155.3" calcext:value-type="float">
            <text:p>4.155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IZANDRA DIAS ANDRADE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768.11" calcext:value-type="float">
            <text:p>768,11</text:p>
          </table:table-cell>
          <table:table-cell table:style-name="ce23" office:value-type="float" office:value="4306.09" calcext:value-type="float">
            <text:p>4.306,0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ORRAINE OLIVEIRA ALVES 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516.74" calcext:value-type="float">
            <text:p>2.516,74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202.18" calcext:value-type="float">
            <text:p>202,18</text:p>
          </table:table-cell>
          <table:table-cell table:style-name="ce23" office:value-type="float" office:value="2314.56" calcext:value-type="float">
            <text:p>2.314,5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OURDINEI MENDONCA BORGES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941.96" calcext:value-type="float">
            <text:p>3.941,96</text:p>
          </table:table-cell>
          <table:table-cell table:style-name="ce23" office:value-type="float" office:value="167.74" calcext:value-type="float">
            <text:p>167,74</text:p>
          </table:table-cell>
          <table:table-cell table:style-name="ce23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12.71" calcext:value-type="float">
            <text:p>512,71</text:p>
          </table:table-cell>
          <table:table-cell table:style-name="ce23" office:value-type="float" office:value="3429.25" calcext:value-type="float">
            <text:p>3.429,2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AN APARECIDO ARAUJO DE OLIVEIRA</text:p>
          </table:table-cell>
          <table:table-cell table:style-name="ce16" office:value-type="string" calcext:value-type="string">
            <text:p>FISIOTERAPEUTA I</text:p>
          </table:table-cell>
          <table:table-cell table:style-name="ce23" office:value-type="float" office:value="3464.2" calcext:value-type="float">
            <text:p>3.464,20</text:p>
          </table:table-cell>
          <table:table-cell table:style-name="ce23" table:number-columns-repeated="2"/>
          <table:table-cell table:style-name="ce23" office:value-type="float" office:value="3000" calcext:value-type="float">
            <text:p>3.000,00</text:p>
          </table:table-cell>
          <table:table-cell table:style-name="ce23" office:value-type="float" office:value="390.29" calcext:value-type="float">
            <text:p>390,29</text:p>
          </table:table-cell>
          <table:table-cell table:style-name="ce23" office:value-type="float" office:value="3073.91" calcext:value-type="float">
            <text:p>3.073,9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ANA GOMES DIAS SILVA</text:p>
          </table:table-cell>
          <table:table-cell table:style-name="ce16" office:value-type="string" calcext:value-type="string">
            <text:p>AUXILIAR DE COLETA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61.92" calcext:value-type="float">
            <text:p>361,92</text:p>
          </table:table-cell>
          <table:table-cell table:style-name="ce23" office:value-type="float" office:value="3412.3" calcext:value-type="float">
            <text:p>3.412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ANA LOPES BARBOS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7681.84" calcext:value-type="float">
            <text:p>7.681,84</text:p>
          </table:table-cell>
          <table:table-cell table:style-name="ce23" table:number-columns-repeated="2"/>
          <table:table-cell table:style-name="ce23" office:value-type="float" office:value="6688.77" calcext:value-type="float">
            <text:p>6.688,77</text:p>
          </table:table-cell>
          <table:table-cell table:style-name="ce23" office:value-type="float" office:value="2117.72" calcext:value-type="float">
            <text:p>2.117,72</text:p>
          </table:table-cell>
          <table:table-cell table:style-name="ce23" office:value-type="float" office:value="5564.12" calcext:value-type="float">
            <text:p>5.564,1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ANA NARA APARECIDA DA SILVA</text:p>
          </table:table-cell>
          <table:table-cell table:style-name="ce16" office:value-type="string" calcext:value-type="string">
            <text:p>NUTRICIONISTA</text:p>
          </table:table-cell>
          <table:table-cell table:style-name="ce23" office:value-type="float" office:value="6752.33" calcext:value-type="float">
            <text:p>6.752,33</text:p>
          </table:table-cell>
          <table:table-cell table:style-name="ce23" table:number-columns-repeated="2"/>
          <table:table-cell table:style-name="ce23" office:value-type="float" office:value="5649.16" calcext:value-type="float">
            <text:p>5.649,16</text:p>
          </table:table-cell>
          <table:table-cell table:style-name="ce23" office:value-type="float" office:value="1299.94" calcext:value-type="float">
            <text:p>1.299,94</text:p>
          </table:table-cell>
          <table:table-cell table:style-name="ce23" office:value-type="float" office:value="5452.39" calcext:value-type="float">
            <text:p>5.452,39</text:p>
          </table:table-cell>
          <table:table-cell table:number-columns-repeated="2"/>
          <table:table-cell table:style-name="ce4" table:number-columns-repeated="16373"/>
        </table:table-row>
        <table:table-row table:style-name="ro1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ANA PEREIR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300.97" calcext:value-type="float">
            <text:p>4.300,97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385.44" calcext:value-type="float">
            <text:p>1.385,44</text:p>
          </table:table-cell>
          <table:table-cell table:style-name="ce23" office:value-type="float" office:value="2915.53" calcext:value-type="float">
            <text:p>2.915,53</text:p>
          </table:table-cell>
          <table:table-cell table:number-columns-repeated="2"/>
          <table:table-cell table:style-name="ce4" table:number-columns-repeated="16373"/>
        </table:table-row>
        <table:table-row table:style-name="ro14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ANA SILVA DE PAULA</text:p>
          </table:table-cell>
          <table:table-cell table:style-name="ce16" office:value-type="string" calcext:value-type="string">
            <text:p>BIOMEDICO</text:p>
          </table:table-cell>
          <table:table-cell table:style-name="ce23" office:value-type="float" office:value="5236.29" calcext:value-type="float">
            <text:p>5.236,29</text:p>
          </table:table-cell>
          <table:table-cell table:style-name="ce23" table:number-columns-repeated="2"/>
          <table:table-cell table:style-name="ce23" office:value-type="float" office:value="3740.21" calcext:value-type="float">
            <text:p>3.740,21</text:p>
          </table:table-cell>
          <table:table-cell table:style-name="ce23" office:value-type="float" office:value="619.21" calcext:value-type="float">
            <text:p>619,21</text:p>
          </table:table-cell>
          <table:table-cell table:style-name="ce23" office:value-type="float" office:value="4617.08" calcext:value-type="float">
            <text:p>4.617,08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ANA VIEIRA DA SILVA 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830.57" calcext:value-type="float">
            <text:p>2.830,57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813.71" calcext:value-type="float">
            <text:p>813,71</text:p>
          </table:table-cell>
          <table:table-cell table:style-name="ce23" office:value-type="float" office:value="2016.86" calcext:value-type="float">
            <text:p>2.016,86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LUANE FERREIRA CALIXT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8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ANNA DANTAS 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663.45" calcext:value-type="float">
            <text:p>5.663,45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851.56" calcext:value-type="float">
            <text:p>851,56</text:p>
          </table:table-cell>
          <table:table-cell table:style-name="ce23" office:value-type="float" office:value="4811.89" calcext:value-type="float">
            <text:p>4.811,89</text:p>
          </table:table-cell>
          <table:table-cell table:number-columns-repeated="2"/>
          <table:table-cell table:style-name="ce4" table:number-columns-repeated="16373"/>
        </table:table-row>
        <table:table-row table:style-name="ro1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LUCAS GABRIEL MARQUES ROSA</text:p>
          </table:table-cell>
          <table:table-cell table:style-name="ce16" office:value-type="string" calcext:value-type="string">
            <text:p>AUXILIAR DE MANUTENÇÃO</text:p>
          </table:table-cell>
          <table:table-cell table:style-name="ce23" office:value-type="float" office:value="2263.71" calcext:value-type="float">
            <text:p>2.263,71</text:p>
          </table:table-cell>
          <table:table-cell table:style-name="ce23" table:number-columns-repeated="2"/>
          <table:table-cell table:style-name="ce23" office:value-type="float" office:value="1939.51" calcext:value-type="float">
            <text:p>1.939,51</text:p>
          </table:table-cell>
          <table:table-cell table:style-name="ce23" office:value-type="float" office:value="179.41" calcext:value-type="float">
            <text:p>179,41</text:p>
          </table:table-cell>
          <table:table-cell table:style-name="ce23" office:value-type="float" office:value="2084.3" calcext:value-type="float">
            <text:p>2.084,30</text:p>
          </table:table-cell>
          <table:table-cell table:style-name="ce32" table:number-columns-repeated="16375"/>
        </table:table-row>
        <table:table-row table:style-name="ro2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LUCAS GOMES BELELI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538.46" calcext:value-type="float">
            <text:p>538,46</text:p>
          </table:table-cell>
          <table:table-cell table:style-name="ce23" office:value-type="float" office:value="4535.74" calcext:value-type="float">
            <text:p>4.535,74</text:p>
          </table:table-cell>
          <table:table-cell table:number-columns-repeated="2"/>
          <table:table-cell table:style-name="ce4" table:number-columns-repeated="16373"/>
        </table:table-row>
        <table:table-row table:style-name="ro2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CELIA MOIZES ROCHA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250.14" calcext:value-type="float">
            <text:p>2.250,14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78.19" calcext:value-type="float">
            <text:p>178,19</text:p>
          </table:table-cell>
          <table:table-cell table:style-name="ce23" office:value-type="float" office:value="2071.95" calcext:value-type="float">
            <text:p>2.071,9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CIANA ALVES MARTINS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516.74" calcext:value-type="float">
            <text:p>2.516,74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202.18" calcext:value-type="float">
            <text:p>202,18</text:p>
          </table:table-cell>
          <table:table-cell table:style-name="ce23" office:value-type="float" office:value="2314.56" calcext:value-type="float">
            <text:p>2.314,5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CIAN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669.83" calcext:value-type="float">
            <text:p>1.669,83</text:p>
          </table:table-cell>
          <table:table-cell table:style-name="ce23" office:value-type="float" office:value="2093.59" calcext:value-type="float">
            <text:p>2.093,5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CILENE ALVES PER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69.14" calcext:value-type="float">
            <text:p>569,14</text:p>
          </table:table-cell>
          <table:table-cell table:style-name="ce23" office:value-type="float" office:value="3194.28" calcext:value-type="float">
            <text:p>3.194,28</text:p>
          </table:table-cell>
          <table:table-cell table:number-columns-repeated="2"/>
          <table:table-cell table:style-name="ce4" table:number-columns-repeated="16373"/>
        </table:table-row>
        <table:table-row table:style-name="ro8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DIELE RODRIGUES ARAUJO</text:p>
          </table:table-cell>
          <table:table-cell table:style-name="ce16" office:value-type="string" calcext:value-type="string">
            <text:p>PSICOLOGO HOSPITALAR</text:p>
          </table:table-cell>
          <table:table-cell table:style-name="ce23" office:value-type="float" office:value="4322.37" calcext:value-type="float">
            <text:p>4.322,37</text:p>
          </table:table-cell>
          <table:table-cell table:style-name="ce23" table:number-columns-repeated="2"/>
          <table:table-cell table:style-name="ce23" office:value-type="float" office:value="3998.17" calcext:value-type="float">
            <text:p>3.998,17</text:p>
          </table:table-cell>
          <table:table-cell table:style-name="ce23" office:value-type="float" office:value="617.03" calcext:value-type="float">
            <text:p>617,03</text:p>
          </table:table-cell>
          <table:table-cell table:style-name="ce23" office:value-type="float" office:value="3705.34" calcext:value-type="float">
            <text:p>3.705,34</text:p>
          </table:table-cell>
          <table:table-cell table:number-columns-repeated="2"/>
          <table:table-cell table:style-name="ce4" table:number-columns-repeated="16373"/>
        </table:table-row>
        <table:table-row table:style-name="ro8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DIELY SILVA DE OLIV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0" calcext:value-type="float">
            <text:p>0,00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office:value-type="float" office:value="0" calcext:value-type="float">
            <text:p>0,00</text:p>
          </table:table-cell>
          <table:table-cell table:number-columns-repeated="2"/>
          <table:table-cell table:style-name="ce4" table:number-columns-repeated="16373"/>
        </table:table-row>
        <table:table-row table:style-name="ro2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DIMILA BASILIO SANTAN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817.17" calcext:value-type="float">
            <text:p>1.817,17</text:p>
          </table:table-cell>
          <table:table-cell table:style-name="ce23" office:value-type="float" office:value="2450.88" calcext:value-type="float">
            <text:p>2.450,8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EINE RODRIGUES DA SILV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663.45" calcext:value-type="float">
            <text:p>5.663,45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1631.56" calcext:value-type="float">
            <text:p>1.631,56</text:p>
          </table:table-cell>
          <table:table-cell table:style-name="ce23" office:value-type="float" office:value="4031.89" calcext:value-type="float">
            <text:p>4.031,89</text:p>
          </table:table-cell>
          <table:table-cell table:number-columns-repeated="2"/>
          <table:table-cell table:style-name="ce4" table:number-columns-repeated="16373"/>
        </table:table-row>
        <table:table-row table:style-name="ro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ZIA BRITO DE SOUZ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22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LUZINETE CARVALHO COST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838.5" calcext:value-type="float">
            <text:p>2.838,50</text:p>
          </table:table-cell>
          <table:table-cell table:style-name="ce23" office:value-type="float" office:value="2701.52" calcext:value-type="float">
            <text:p>2.701,52</text:p>
          </table:table-cell>
          <table:table-cell table:style-name="ce23"/>
          <table:table-cell table:style-name="ce23" office:value-type="float" office:value="56.16" calcext:value-type="float">
            <text:p>56,16</text:p>
          </table:table-cell>
          <table:table-cell table:style-name="ce23" office:value-type="float" office:value="2713.85" calcext:value-type="float">
            <text:p>2.713,85</text:p>
          </table:table-cell>
          <table:table-cell table:style-name="ce23" office:value-type="float" office:value="124.65" calcext:value-type="float">
            <text:p>124,6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IRA SANTOS DE LIM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3" calcext:value-type="float">
            <text:p>3.774,23</text:p>
          </table:table-cell>
          <table:table-cell table:style-name="ce23" table:number-columns-repeated="2"/>
          <table:table-cell table:style-name="ce23" office:value-type="float" office:value="3220.02" calcext:value-type="float">
            <text:p>3.220,02</text:p>
          </table:table-cell>
          <table:table-cell table:style-name="ce23" office:value-type="float" office:value="342.46" calcext:value-type="float">
            <text:p>342,46</text:p>
          </table:table-cell>
          <table:table-cell table:style-name="ce23" office:value-type="float" office:value="3431.77" calcext:value-type="float">
            <text:p>3.431,77</text:p>
          </table:table-cell>
          <table:table-cell table:number-columns-repeated="2"/>
          <table:table-cell table:style-name="ce4" table:number-columns-repeated="16373"/>
        </table:table-row>
        <table:table-row table:style-name="ro8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MAJURY MARY DE ALMEIDA MOREIRA</text:p>
          </table:table-cell>
          <table:table-cell table:style-name="ce14" office:value-type="string" calcext:value-type="string">
            <text:p>BIOMEDICO I</text:p>
          </table:table-cell>
          <table:table-cell table:style-name="ce23" office:value-type="float" office:value="4226.51" calcext:value-type="float">
            <text:p>4.226,51</text:p>
          </table:table-cell>
          <table:table-cell table:style-name="ce23" table:number-columns-repeated="2"/>
          <table:table-cell table:style-name="ce23" office:value-type="float" office:value="3740.21" calcext:value-type="float">
            <text:p>3.740,21</text:p>
          </table:table-cell>
          <table:table-cell table:style-name="ce23" office:value-type="float" office:value="461.59" calcext:value-type="float">
            <text:p>461,59</text:p>
          </table:table-cell>
          <table:table-cell table:style-name="ce23" office:value-type="float" office:value="3764.92" calcext:value-type="float">
            <text:p>3.764,92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AIZA ALVES DE SOUZ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501.18" calcext:value-type="float">
            <text:p>1.501,18</text:p>
          </table:table-cell>
          <table:table-cell table:style-name="ce23" office:value-type="float" office:value="2766.87" calcext:value-type="float">
            <text:p>2.766,8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CELLA FERREIRA MAGALHAES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237.1" calcext:value-type="float">
            <text:p>4.237,10</text:p>
          </table:table-cell>
          <table:table-cell table:style-name="ce23" table:number-columns-repeated="2"/>
          <table:table-cell table:style-name="ce23" office:value-type="float" office:value="3772.9" calcext:value-type="float">
            <text:p>3.772,90</text:p>
          </table:table-cell>
          <table:table-cell table:style-name="ce23" office:value-type="float" office:value="1703.26" calcext:value-type="float">
            <text:p>1.703,26</text:p>
          </table:table-cell>
          <table:table-cell table:style-name="ce23" office:value-type="float" office:value="2533.84" calcext:value-type="float">
            <text:p>2.533,8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CIA APARECIDA RIBEIRO SANTOS</text:p>
          </table:table-cell>
          <table:table-cell table:style-name="ce16" office:value-type="string" calcext:value-type="string">
            <text:p>ASSISTENTE SOCIAL</text:p>
          </table:table-cell>
          <table:table-cell table:style-name="ce23" office:value-type="float" office:value="3808.2" calcext:value-type="float">
            <text:p>3.808,20</text:p>
          </table:table-cell>
          <table:table-cell table:style-name="ce23" table:number-columns-repeated="2"/>
          <table:table-cell table:style-name="ce23" office:value-type="float" office:value="3484" calcext:value-type="float">
            <text:p>3.484,00</text:p>
          </table:table-cell>
          <table:table-cell table:style-name="ce23" office:value-type="float" office:value="345.57" calcext:value-type="float">
            <text:p>345,57</text:p>
          </table:table-cell>
          <table:table-cell table:style-name="ce23" office:value-type="float" office:value="3462.63" calcext:value-type="float">
            <text:p>3.462,6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CIA DA SILVA DUARTE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637.42" calcext:value-type="float">
            <text:p>1.637,42</text:p>
          </table:table-cell>
          <table:table-cell table:style-name="ce23" office:value-type="float" office:value="2630.63" calcext:value-type="float">
            <text:p>2.630,6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CIA IRENE LIM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3" calcext:value-type="float">
            <text:p>3.774,23</text:p>
          </table:table-cell>
          <table:table-cell table:style-name="ce23" table:number-columns-repeated="2"/>
          <table:table-cell table:style-name="ce23" office:value-type="float" office:value="3220.02" calcext:value-type="float">
            <text:p>3.220,02</text:p>
          </table:table-cell>
          <table:table-cell table:style-name="ce23" office:value-type="float" office:value="354.19" calcext:value-type="float">
            <text:p>354,19</text:p>
          </table:table-cell>
          <table:table-cell table:style-name="ce23" office:value-type="float" office:value="3420.04" calcext:value-type="float">
            <text:p>3.420,0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CIELE BERNARDINA DE OLIVEIRA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337.74" calcext:value-type="float">
            <text:p>1.337,74</text:p>
          </table:table-cell>
          <table:table-cell table:style-name="ce23" office:value-type="float" office:value="2436.48" calcext:value-type="float">
            <text:p>2.436,4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MARCOS VINICIUS SILVA </text:p>
          </table:table-cell>
          <table:table-cell table:style-name="ce16" office:value-type="string" calcext:value-type="string">
            <text:p>APRENDIZ</text:p>
          </table:table-cell>
          <table:table-cell table:style-name="ce23" office:value-type="float" office:value="787.08" calcext:value-type="float">
            <text:p>787,08</text:p>
          </table:table-cell>
          <table:table-cell table:style-name="ce23" office:value-type="float" office:value="252.15" calcext:value-type="float">
            <text:p>252,15</text:p>
          </table:table-cell>
          <table:table-cell table:style-name="ce23" office:value-type="float" office:value="189.11" calcext:value-type="float">
            <text:p>189,11</text:p>
          </table:table-cell>
          <table:table-cell table:style-name="ce23" office:value-type="float" office:value="270.17" calcext:value-type="float">
            <text:p>270,17</text:p>
          </table:table-cell>
          <table:table-cell table:style-name="ce23" office:value-type="float" office:value="115.08" calcext:value-type="float">
            <text:p>115,08</text:p>
          </table:table-cell>
          <table:table-cell table:style-name="ce23" office:value-type="float" office:value="672" calcext:value-type="float">
            <text:p>672,0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A CAROLINA BRAZ OLIVA</text:p>
          </table:table-cell>
          <table:table-cell table:style-name="ce16" office:value-type="string" calcext:value-type="string">
            <text:p>NUTRICIONISTA</text:p>
          </table:table-cell>
          <table:table-cell table:style-name="ce23" office:value-type="float" office:value="6752.33" calcext:value-type="float">
            <text:p>6.752,33</text:p>
          </table:table-cell>
          <table:table-cell table:style-name="ce23" table:number-columns-repeated="2"/>
          <table:table-cell table:style-name="ce23" office:value-type="float" office:value="5649.16" calcext:value-type="float">
            <text:p>5.649,16</text:p>
          </table:table-cell>
          <table:table-cell table:style-name="ce23" office:value-type="float" office:value="2351.87" calcext:value-type="float">
            <text:p>2.351,87</text:p>
          </table:table-cell>
          <table:table-cell table:style-name="ce23" office:value-type="float" office:value="4400.46" calcext:value-type="float">
            <text:p>4.400,4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A CLARA DINIZ MONTEIRO</text:p>
          </table:table-cell>
          <table:table-cell table:style-name="ce16" office:value-type="string" calcext:value-type="string">
            <text:p>TECNICO EM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A CRISTINA DOS SANT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355.33" calcext:value-type="float">
            <text:p>1.355,33</text:p>
          </table:table-cell>
          <table:table-cell table:style-name="ce23" office:value-type="float" office:value="2912.72" calcext:value-type="float">
            <text:p>2.912,7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A CRISTINA MARTINS DA SILVA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250.14" calcext:value-type="float">
            <text:p>2.250,14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78.19" calcext:value-type="float">
            <text:p>178,19</text:p>
          </table:table-cell>
          <table:table-cell table:style-name="ce23" office:value-type="float" office:value="2071.95" calcext:value-type="float">
            <text:p>2.071,9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A DIRINEIA PEREIRA DE COUT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148.1" calcext:value-type="float">
            <text:p>1.148,10</text:p>
          </table:table-cell>
          <table:table-cell table:style-name="ce23" office:value-type="float" office:value="2626.12" calcext:value-type="float">
            <text:p>2.626,1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A DO SOCORRO ALVES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085.71" calcext:value-type="float">
            <text:p>4.085,71</text:p>
          </table:table-cell>
          <table:table-cell table:style-name="ce23" table:number-columns-repeated="2"/>
          <table:table-cell table:style-name="ce23" office:value-type="float" office:value="460" calcext:value-type="float">
            <text:p>460,00</text:p>
          </table:table-cell>
          <table:table-cell table:style-name="ce23" office:value-type="float" office:value="1466.07" calcext:value-type="float">
            <text:p>1.466,07</text:p>
          </table:table-cell>
          <table:table-cell table:style-name="ce23" office:value-type="float" office:value="2619.64" calcext:value-type="float">
            <text:p>2.619,6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A LANUZIA DANTAS</text:p>
          </table:table-cell>
          <table:table-cell table:style-name="ce16" office:value-type="string" calcext:value-type="string">
            <text:p>ASSISTENTE SOCIAL</text:p>
          </table:table-cell>
          <table:table-cell table:style-name="ce23" office:value-type="float" office:value="3856.96" calcext:value-type="float">
            <text:p>3.856,96</text:p>
          </table:table-cell>
          <table:table-cell table:style-name="ce23" table:number-columns-repeated="2"/>
          <table:table-cell table:style-name="ce23" office:value-type="float" office:value="3484" calcext:value-type="float">
            <text:p>3.484,00</text:p>
          </table:table-cell>
          <table:table-cell table:style-name="ce23" office:value-type="float" office:value="351.42" calcext:value-type="float">
            <text:p>351,42</text:p>
          </table:table-cell>
          <table:table-cell table:style-name="ce23" office:value-type="float" office:value="3505.54" calcext:value-type="float">
            <text:p>3.505,5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EM SILVA VILELA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821.14" calcext:value-type="float">
            <text:p>821,14</text:p>
          </table:table-cell>
          <table:table-cell table:style-name="ce23" office:value-type="float" office:value="2953.08" calcext:value-type="float">
            <text:p>2.953,0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LENE DO NASCIMENTO MARTIN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915.15" calcext:value-type="float">
            <text:p>1.915,15</text:p>
          </table:table-cell>
          <table:table-cell table:style-name="ce23" office:value-type="float" office:value="1859.07" calcext:value-type="float">
            <text:p>1.859,0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LIA NERES SANTANA CRUZ</text:p>
          </table:table-cell>
          <table:table-cell table:style-name="ce16" office:value-type="string" calcext:value-type="string">
            <text:p>APRENDIZ</text:p>
          </table:table-cell>
          <table:table-cell table:style-name="ce23" office:value-type="float" office:value="1134.7" calcext:value-type="float">
            <text:p>1.134,70</text:p>
          </table:table-cell>
          <table:table-cell table:style-name="ce23" table:number-columns-repeated="2"/>
          <table:table-cell table:style-name="ce23" office:value-type="float" office:value="810.5" calcext:value-type="float">
            <text:p>810,50</text:p>
          </table:table-cell>
          <table:table-cell table:style-name="ce23" office:value-type="float" office:value="85.1" calcext:value-type="float">
            <text:p>85,10</text:p>
          </table:table-cell>
          <table:table-cell table:style-name="ce23" office:value-type="float" office:value="1049.6" calcext:value-type="float">
            <text:p>1.049,6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IMAR PEREIRA LIMA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830.57" calcext:value-type="float">
            <text:p>2.830,57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230.43" calcext:value-type="float">
            <text:p>230,43</text:p>
          </table:table-cell>
          <table:table-cell table:style-name="ce23" office:value-type="float" office:value="2600.14" calcext:value-type="float">
            <text:p>2.600,1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KESIA KALINE XAVIER DE ANDRADE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628.81" calcext:value-type="float">
            <text:p>628,81</text:p>
          </table:table-cell>
          <table:table-cell table:style-name="ce23" office:value-type="float" office:value="3145.41" calcext:value-type="float">
            <text:p>3.145,4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LENE ALVES DO NASCIMENT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560.17" calcext:value-type="float">
            <text:p>560,17</text:p>
          </table:table-cell>
          <table:table-cell table:style-name="ce23" office:value-type="float" office:value="3203.25" calcext:value-type="float">
            <text:p>3.203,2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LENE INACIA DE OLIVEIRA NUNES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XLAINE TAIS VIEIRA SANT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220.16" calcext:value-type="float">
            <text:p>1.220,16</text:p>
          </table:table-cell>
          <table:table-cell table:style-name="ce23" office:value-type="float" office:value="2543.26" calcext:value-type="float">
            <text:p>2.543,2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ARYELLI FIRMINO DA SILVA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258.75" calcext:value-type="float">
            <text:p>4.258,75</text:p>
          </table:table-cell>
          <table:table-cell table:style-name="ce23" table:number-columns-repeated="2"/>
          <table:table-cell table:style-name="ce23" office:value-type="float" office:value="3772.9" calcext:value-type="float">
            <text:p>3.772,90</text:p>
          </table:table-cell>
          <table:table-cell table:style-name="ce23" office:value-type="float" office:value="1599.94" calcext:value-type="float">
            <text:p>1.599,94</text:p>
          </table:table-cell>
          <table:table-cell table:style-name="ce23" office:value-type="float" office:value="2658.81" calcext:value-type="float">
            <text:p>2.658,8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MEIRIELI MORRANA MIRANDA SANT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EIRIELLY EVARISTO FERREIR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885.69" calcext:value-type="float">
            <text:p>5.885,69</text:p>
          </table:table-cell>
          <table:table-cell table:style-name="ce23" office:value-type="float" office:value="253.93" calcext:value-type="float">
            <text:p>253,93</text:p>
          </table:table-cell>
          <table:table-cell table:style-name="ce23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2758.15" calcext:value-type="float">
            <text:p>2.758,15</text:p>
          </table:table-cell>
          <table:table-cell table:style-name="ce23" office:value-type="float" office:value="3127.54" calcext:value-type="float">
            <text:p>3.127,5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ICAELLY DE LIMA GONCALVES </text:p>
          </table:table-cell>
          <table:table-cell table:style-name="ce16" office:value-type="string" calcext:value-type="string">
            <text:p>FISIOTERAPEUTA I</text:p>
          </table:table-cell>
          <table:table-cell table:style-name="ce23" office:value-type="float" office:value="3464.2" calcext:value-type="float">
            <text:p>3.464,20</text:p>
          </table:table-cell>
          <table:table-cell table:style-name="ce23" table:number-columns-repeated="2"/>
          <table:table-cell table:style-name="ce23" office:value-type="float" office:value="3000" calcext:value-type="float">
            <text:p>3.000,00</text:p>
          </table:table-cell>
          <table:table-cell table:style-name="ce23" office:value-type="float" office:value="304.29" calcext:value-type="float">
            <text:p>304,29</text:p>
          </table:table-cell>
          <table:table-cell table:style-name="ce23" office:value-type="float" office:value="3159.91" calcext:value-type="float">
            <text:p>3.159,91</text:p>
          </table:table-cell>
          <table:table-cell table:number-columns-repeated="2"/>
          <table:table-cell table:style-name="ce4" table:number-columns-repeated="16373"/>
        </table:table-row>
        <table:table-row table:style-name="ro9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ICAELLY EDUARDA DE SOUZ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ICHELE DA SILVA PALANDRANI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538.46" calcext:value-type="float">
            <text:p>538,46</text:p>
          </table:table-cell>
          <table:table-cell table:style-name="ce23" office:value-type="float" office:value="4535.74" calcext:value-type="float">
            <text:p>4.535,74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ILENA ARANTES MENDES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968.14" calcext:value-type="float">
            <text:p>2.968,14</text:p>
          </table:table-cell>
          <table:table-cell table:style-name="ce23" table:number-columns-repeated="2"/>
          <table:table-cell table:style-name="ce23" office:value-type="float" office:value="2643.94" calcext:value-type="float">
            <text:p>2.643,94</text:p>
          </table:table-cell>
          <table:table-cell table:style-name="ce23" office:value-type="float" office:value="653.38" calcext:value-type="float">
            <text:p>653,38</text:p>
          </table:table-cell>
          <table:table-cell table:style-name="ce23" office:value-type="float" office:value="2314.76" calcext:value-type="float">
            <text:p>2.314,7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ILENE PEREIRA DE SOUZ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354.13" calcext:value-type="float">
            <text:p>1.354,13</text:p>
          </table:table-cell>
          <table:table-cell table:style-name="ce23" office:value-type="float" office:value="2913.92" calcext:value-type="float">
            <text:p>2.913,92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IRIAN RIBEIRO MARTINS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250.14" calcext:value-type="float">
            <text:p>2.250,14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807.4" calcext:value-type="float">
            <text:p>807,40</text:p>
          </table:table-cell>
          <table:table-cell table:style-name="ce23" office:value-type="float" office:value="1442.74" calcext:value-type="float">
            <text:p>1.442,74</text:p>
          </table:table-cell>
          <table:table-cell table:number-columns-repeated="2"/>
          <table:table-cell table:style-name="ce4" table:number-columns-repeated="16373"/>
        </table:table-row>
        <table:table-row table:style-name="ro16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MONALYSA FARIA MEDEIROS</text:p>
          </table:table-cell>
          <table:table-cell table:style-name="ce16" office:value-type="string" calcext:value-type="string">
            <text:p>SUPERVISOR DE PSICOLOGIA</text:p>
          </table:table-cell>
          <table:table-cell table:style-name="ce23" office:value-type="float" office:value="5594.14" calcext:value-type="float">
            <text:p>5.594,14</text:p>
          </table:table-cell>
          <table:table-cell table:style-name="ce23" table:number-columns-repeated="2"/>
          <table:table-cell table:style-name="ce23" office:value-type="float" office:value="4514.05" calcext:value-type="float">
            <text:p>4.514,05</text:p>
          </table:table-cell>
          <table:table-cell table:style-name="ce23" office:value-type="float" office:value="813.57" calcext:value-type="float">
            <text:p>813,57</text:p>
          </table:table-cell>
          <table:table-cell table:style-name="ce23" office:value-type="float" office:value="4780.57" calcext:value-type="float">
            <text:p>4.780,5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MYRELLE MACEDO MARQUES</text:p>
          </table:table-cell>
          <table:table-cell table:style-name="ce16" office:value-type="string" calcext:value-type="string">
            <text:p>TECNICO AUXILIAR DE REGULAÇÃO MEDICA</text:p>
          </table:table-cell>
          <table:table-cell table:style-name="ce23" office:value-type="float" office:value="2968.14" calcext:value-type="float">
            <text:p>2.968,14</text:p>
          </table:table-cell>
          <table:table-cell table:style-name="ce23" table:number-columns-repeated="2"/>
          <table:table-cell table:style-name="ce23" office:value-type="float" office:value="2643.94" calcext:value-type="float">
            <text:p>2.643,94</text:p>
          </table:table-cell>
          <table:table-cell table:style-name="ce23" office:value-type="float" office:value="268.77" calcext:value-type="float">
            <text:p>268,77</text:p>
          </table:table-cell>
          <table:table-cell table:style-name="ce23" office:value-type="float" office:value="2699.37" calcext:value-type="float">
            <text:p>2.699,3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DIA DE OLIVEIRA SILVA CORREIA</text:p>
          </table:table-cell>
          <table:table-cell table:style-name="ce16" office:value-type="string" calcext:value-type="string">
            <text:p>ENFERMEIRO II</text:p>
          </table:table-cell>
          <table:table-cell table:style-name="ce23" office:value-type="float" office:value="8086.83" calcext:value-type="float">
            <text:p>8.086,83</text:p>
          </table:table-cell>
          <table:table-cell table:style-name="ce23" office:value-type="float" office:value="7889.6" calcext:value-type="float">
            <text:p>7.889,60</text:p>
          </table:table-cell>
          <table:table-cell table:style-name="ce23"/>
          <table:table-cell table:style-name="ce23" office:value-type="float" office:value="186.42" calcext:value-type="float">
            <text:p>186,42</text:p>
          </table:table-cell>
          <table:table-cell table:style-name="ce23" office:value-type="float" office:value="7917.21" calcext:value-type="float">
            <text:p>7.917,21</text:p>
          </table:table-cell>
          <table:table-cell table:style-name="ce23" office:value-type="float" office:value="169.62" calcext:value-type="float">
            <text:p>169,6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NADIA GOMES JUSTINO RIBEIRO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GELA FERNANDES DINIZ ARANTES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618.12" calcext:value-type="float">
            <text:p>5.618,12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728.39" calcext:value-type="float">
            <text:p>728,39</text:p>
          </table:table-cell>
          <table:table-cell table:style-name="ce23" office:value-type="float" office:value="4889.73" calcext:value-type="float">
            <text:p>4.889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IARA DA SILVA NUN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410.35" calcext:value-type="float">
            <text:p>1.410,35</text:p>
          </table:table-cell>
          <table:table-cell table:style-name="ce23" office:value-type="float" office:value="2353.07" calcext:value-type="float">
            <text:p>2.353,07</text:p>
          </table:table-cell>
          <table:table-cell table:number-columns-repeated="2"/>
          <table:table-cell table:style-name="ce4" table:number-columns-repeated="16373"/>
        </table:table-row>
        <table:table-row table:style-name="ro1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RA JANE DA SILVA BALDONADO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RLLA NAYANE DE JESUS MATTOS 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6482.6" calcext:value-type="float">
            <text:p>6.482,60</text:p>
          </table:table-cell>
          <table:table-cell table:style-name="ce23" table:number-columns-repeated="2"/>
          <table:table-cell table:style-name="ce23" office:value-type="float" office:value="0" calcext:value-type="float">
            <text:p>0,00</text:p>
          </table:table-cell>
          <table:table-cell table:style-name="ce23" office:value-type="float" office:value="1220.43" calcext:value-type="float">
            <text:p>1.220,43</text:p>
          </table:table-cell>
          <table:table-cell table:style-name="ce23" office:value-type="float" office:value="5262.17" calcext:value-type="float">
            <text:p>5.262,17</text:p>
          </table:table-cell>
          <table:table-cell table:number-columns-repeated="2"/>
          <table:table-cell table:style-name="ce4" table:number-columns-repeated="16373"/>
        </table:table-row>
        <table:table-row table:style-name="ro8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TALIA APARECIDA SOUS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503.94" calcext:value-type="float">
            <text:p>1.503,94</text:p>
          </table:table-cell>
          <table:table-cell table:style-name="ce23" office:value-type="float" office:value="2270.28" calcext:value-type="float">
            <text:p>2.270,2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TALIA DE LIMA SANT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241.72" calcext:value-type="float">
            <text:p>1.241,72</text:p>
          </table:table-cell>
          <table:table-cell table:style-name="ce23" office:value-type="float" office:value="2532.5" calcext:value-type="float">
            <text:p>2.53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TALIA JESUENA MARTINS SILVA SOUZA</text:p>
          </table:table-cell>
          <table:table-cell table:style-name="ce16" office:value-type="string" calcext:value-type="string">
            <text:p>ASSISTENTE ADMINISTRATIVO III</text:p>
          </table:table-cell>
          <table:table-cell table:style-name="ce23" office:value-type="float" office:value="3677.5" calcext:value-type="float">
            <text:p>3.677,50</text:p>
          </table:table-cell>
          <table:table-cell table:style-name="ce23" table:number-columns-repeated="2"/>
          <table:table-cell table:style-name="ce23" office:value-type="float" office:value="3353.3" calcext:value-type="float">
            <text:p>3.353,30</text:p>
          </table:table-cell>
          <table:table-cell table:style-name="ce23" office:value-type="float" office:value="329.88" calcext:value-type="float">
            <text:p>329,88</text:p>
          </table:table-cell>
          <table:table-cell table:style-name="ce23" office:value-type="float" office:value="3347.62" calcext:value-type="float">
            <text:p>3.347,6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TIELE LIMA DA SILVA</text:p>
          </table:table-cell>
          <table:table-cell table:style-name="ce16" office:value-type="string" calcext:value-type="string">
            <text:p>TECNICO EM ENFERMAGEM</text:p>
          </table:table-cell>
          <table:table-cell table:style-name="ce23" office:value-type="float" office:value="3763.42" calcext:value-type="float">
            <text:p>3.763,4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017.6" calcext:value-type="float">
            <text:p>1.017,60</text:p>
          </table:table-cell>
          <table:table-cell table:style-name="ce23" office:value-type="float" office:value="2745.82" calcext:value-type="float">
            <text:p>2.745,82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YANE DIAS MARQUES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708.78" calcext:value-type="float">
            <text:p>5.708,78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1140" calcext:value-type="float">
            <text:p>1.140,00</text:p>
          </table:table-cell>
          <table:table-cell table:style-name="ce23" office:value-type="float" office:value="4568.78" calcext:value-type="float">
            <text:p>4.568,78</text:p>
          </table:table-cell>
          <table:table-cell table:number-columns-repeated="2"/>
          <table:table-cell table:style-name="ce4" table:number-columns-repeated="16373"/>
        </table:table-row>
        <table:table-row table:style-name="ro7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YANE MATIAS SILVA</text:p>
          </table:table-cell>
          <table:table-cell table:style-name="ce16" office:value-type="string" calcext:value-type="string">
            <text:p>NUTRICIONISTA</text:p>
          </table:table-cell>
          <table:table-cell table:style-name="ce23" office:value-type="float" office:value="6752.33" calcext:value-type="float">
            <text:p>6.752,33</text:p>
          </table:table-cell>
          <table:table-cell table:style-name="ce23" table:number-columns-repeated="2"/>
          <table:table-cell table:style-name="ce23" office:value-type="float" office:value="5649.16" calcext:value-type="float">
            <text:p>5.649,16</text:p>
          </table:table-cell>
          <table:table-cell table:style-name="ce23" office:value-type="float" office:value="1299.94" calcext:value-type="float">
            <text:p>1.299,94</text:p>
          </table:table-cell>
          <table:table-cell table:style-name="ce23" office:value-type="float" office:value="5452.39" calcext:value-type="float">
            <text:p>5.452,3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AYARA DA SILVA DINIZ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IKELE CRISTINA SOUSA DA SILVA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516.74" calcext:value-type="float">
            <text:p>2.516,74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1579.45" calcext:value-type="float">
            <text:p>1.579,45</text:p>
          </table:table-cell>
          <table:table-cell table:style-name="ce23" office:value-type="float" office:value="937.29" calcext:value-type="float">
            <text:p>937,2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ILVA SOUZA SIEGA FERNANDES</text:p>
          </table:table-cell>
          <table:table-cell table:style-name="ce16" office:value-type="string" calcext:value-type="string">
            <text:p>AUXILIAR DE COLETA</text:p>
          </table:table-cell>
          <table:table-cell table:style-name="ce23" office:value-type="float" office:value="4052" calcext:value-type="float">
            <text:p>4.052,00</text:p>
          </table:table-cell>
          <table:table-cell table:style-name="ce23" table:number-columns-repeated="2"/>
          <table:table-cell table:style-name="ce23" office:value-type="float" office:value="1380.01" calcext:value-type="float">
            <text:p>1.380,01</text:p>
          </table:table-cell>
          <table:table-cell table:style-name="ce23" office:value-type="float" office:value="1824.51" calcext:value-type="float">
            <text:p>1.824,51</text:p>
          </table:table-cell>
          <table:table-cell table:style-name="ce23" office:value-type="float" office:value="2227.49" calcext:value-type="float">
            <text:p>2.227,4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UBIA ALVES DA SILVA</text:p>
          </table:table-cell>
          <table:table-cell table:style-name="ce16" office:value-type="string" calcext:value-type="string">
            <text:p>INSTRUMENTADOR CIRURGICO</text:p>
          </table:table-cell>
          <table:table-cell table:style-name="ce23" office:value-type="float" office:value="4142.67" calcext:value-type="float">
            <text:p>4.142,67</text:p>
          </table:table-cell>
          <table:table-cell table:style-name="ce23" table:number-columns-repeated="2"/>
          <table:table-cell table:style-name="ce23" office:value-type="float" office:value="3818.47" calcext:value-type="float">
            <text:p>3.818,47</text:p>
          </table:table-cell>
          <table:table-cell table:style-name="ce23" office:value-type="float" office:value="385.7" calcext:value-type="float">
            <text:p>385,70</text:p>
          </table:table-cell>
          <table:table-cell table:style-name="ce23" office:value-type="float" office:value="3756.97" calcext:value-type="float">
            <text:p>3.756,9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NUBIA FERR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OLGA ALVES MOREN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02.2" calcext:value-type="float">
            <text:p>4.202,20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813.53" calcext:value-type="float">
            <text:p>1.813,53</text:p>
          </table:table-cell>
          <table:table-cell table:style-name="ce23" office:value-type="float" office:value="2388.67" calcext:value-type="float">
            <text:p>2.388,6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OLIVIA MARIA DA SILVA ALVES </text:p>
          </table:table-cell>
          <table:table-cell table:style-name="ce16" office:value-type="string" calcext:value-type="string">
            <text:p>AUXILIAR DE COLETA</text:p>
          </table:table-cell>
          <table:table-cell table:style-name="ce23" office:value-type="float" office:value="4103.44" calcext:value-type="float">
            <text:p>4.103,44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575.86" calcext:value-type="float">
            <text:p>1.575,86</text:p>
          </table:table-cell>
          <table:table-cell table:style-name="ce23" office:value-type="float" office:value="2527.58" calcext:value-type="float">
            <text:p>2.527,5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PABLO HENRIQUE RIBEIRO DE ARAUJO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7752.36" calcext:value-type="float">
            <text:p>7.752,36</text:p>
          </table:table-cell>
          <table:table-cell table:style-name="ce23" office:value-type="float" office:value="2096.8" calcext:value-type="float">
            <text:p>2.096,80</text:p>
          </table:table-cell>
          <table:table-cell table:style-name="ce23" office:value-type="float" office:value="1572.6" calcext:value-type="float">
            <text:p>1.572,60</text:p>
          </table:table-cell>
          <table:table-cell table:style-name="ce23" office:value-type="float" office:value="230" calcext:value-type="float">
            <text:p>230,00</text:p>
          </table:table-cell>
          <table:table-cell table:style-name="ce23" office:value-type="float" office:value="141.09" calcext:value-type="float">
            <text:p>141,09</text:p>
          </table:table-cell>
          <table:table-cell table:style-name="ce23" office:value-type="float" office:value="7611.27" calcext:value-type="float">
            <text:p>7.611,2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PAMELA CRISTINA FERREIR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PAMELA DE SOUSA BRITO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824.37" calcext:value-type="float">
            <text:p>2.824,37</text:p>
          </table:table-cell>
          <table:table-cell table:style-name="ce23" office:value-type="float" office:value="894.87" calcext:value-type="float">
            <text:p>894,87</text:p>
          </table:table-cell>
          <table:table-cell table:style-name="ce23"/>
          <table:table-cell table:style-name="ce23" office:value-type="float" office:value="1680.95" calcext:value-type="float">
            <text:p>1.680,95</text:p>
          </table:table-cell>
          <table:table-cell table:style-name="ce23" office:value-type="float" office:value="1047.06" calcext:value-type="float">
            <text:p>1.047,06</text:p>
          </table:table-cell>
          <table:table-cell table:style-name="ce23" office:value-type="float" office:value="1777.31" calcext:value-type="float">
            <text:p>1.777,3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PATRICIA MESQUITA DO NASCIMENTO NOVA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35.13" calcext:value-type="float">
            <text:p>4.235,1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987.89" calcext:value-type="float">
            <text:p>987,89</text:p>
          </table:table-cell>
          <table:table-cell table:style-name="ce23" office:value-type="float" office:value="3247.24" calcext:value-type="float">
            <text:p>3.247,2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8" office:value-type="string" calcext:value-type="string">
            <text:p>PAULA ANDRESSA NERY LIMA DOS SANTOS </text:p>
          </table:table-cell>
          <table:table-cell table:style-name="ce16" office:value-type="string" calcext:value-type="string">
            <text:p>ASSESSOR(A) ADMINISTRATIVO I</text:p>
          </table:table-cell>
          <table:table-cell table:style-name="ce23" office:value-type="float" office:value="4737.7" calcext:value-type="float">
            <text:p>4.737,70</text:p>
          </table:table-cell>
          <table:table-cell table:style-name="ce23" table:number-columns-repeated="2"/>
          <table:table-cell table:style-name="ce23" office:value-type="float" office:value="4140.51" calcext:value-type="float">
            <text:p>4.140,51</text:p>
          </table:table-cell>
          <table:table-cell table:style-name="ce23" office:value-type="float" office:value="694.43" calcext:value-type="float">
            <text:p>694,43</text:p>
          </table:table-cell>
          <table:table-cell table:style-name="ce23" office:value-type="float" office:value="4043.27" calcext:value-type="float">
            <text:p>4.043,27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PAULA CAMILA DE SOUSA ARQUELINO</text:p>
          </table:table-cell>
          <table:table-cell table:style-name="ce16" office:value-type="string" calcext:value-type="string">
            <text:p>TECNICO DE SEGURANÇA DO TRABALHO</text:p>
          </table:table-cell>
          <table:table-cell table:style-name="ce23" office:value-type="float" office:value="3935.44" calcext:value-type="float">
            <text:p>3.935,44</text:p>
          </table:table-cell>
          <table:table-cell table:style-name="ce23" table:number-columns-repeated="2"/>
          <table:table-cell table:style-name="ce23" office:value-type="float" office:value="3611.24" calcext:value-type="float">
            <text:p>3.611,24</text:p>
          </table:table-cell>
          <table:table-cell table:style-name="ce23" office:value-type="float" office:value="590.49" calcext:value-type="float">
            <text:p>590,49</text:p>
          </table:table-cell>
          <table:table-cell table:style-name="ce23" office:value-type="float" office:value="3344.95" calcext:value-type="float">
            <text:p>3.344,9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PAULIANA BATIST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503.94" calcext:value-type="float">
            <text:p>1.503,94</text:p>
          </table:table-cell>
          <table:table-cell table:style-name="ce23" office:value-type="float" office:value="2270.28" calcext:value-type="float">
            <text:p>2.270,28</text:p>
          </table:table-cell>
          <table:table-cell table:style-name="ce33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PEDRO HENRIQUE ROSA DA SILVA </text:p>
          </table:table-cell>
          <table:table-cell table:style-name="ce16" office:value-type="string" calcext:value-type="string">
            <text:p>PORTEIRO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0" calcext:value-type="float">
            <text:p>0,00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office:value-type="float" office:value="0" calcext:value-type="float">
            <text:p>0,0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PLACIDINA GOMES ROS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484.74" calcext:value-type="float">
            <text:p>1.484,74</text:p>
          </table:table-cell>
          <table:table-cell table:style-name="ce23" office:value-type="float" office:value="2289.48" calcext:value-type="float">
            <text:p>2.289,4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PRISCILA MORAES DE FREITAS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250.14" calcext:value-type="float">
            <text:p>2.250,14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669.65" calcext:value-type="float">
            <text:p>669,65</text:p>
          </table:table-cell>
          <table:table-cell table:style-name="ce23" office:value-type="float" office:value="1580.49" calcext:value-type="float">
            <text:p>1.580,4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AIANE GADELHA PEREIRA DANTA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796.02" calcext:value-type="float">
            <text:p>796,02</text:p>
          </table:table-cell>
          <table:table-cell table:style-name="ce23" office:value-type="float" office:value="2978.2" calcext:value-type="float">
            <text:p>2.978,2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EGIANE LOPES SCHMIDT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992.99" calcext:value-type="float">
            <text:p>4.992,99</text:p>
          </table:table-cell>
          <table:table-cell table:style-name="ce23" table:number-columns-repeated="2"/>
          <table:table-cell table:style-name="ce23" office:value-type="float" office:value="3772.9" calcext:value-type="float">
            <text:p>3.772,90</text:p>
          </table:table-cell>
          <table:table-cell table:style-name="ce23" office:value-type="float" office:value="500.52" calcext:value-type="float">
            <text:p>500,52</text:p>
          </table:table-cell>
          <table:table-cell table:style-name="ce23" office:value-type="float" office:value="4492.47" calcext:value-type="float">
            <text:p>4.492,4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EJANE ROSA FERREIR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754.11" calcext:value-type="float">
            <text:p>5.754,11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797.01" calcext:value-type="float">
            <text:p>797,01</text:p>
          </table:table-cell>
          <table:table-cell table:style-name="ce23" office:value-type="float" office:value="4957.1" calcext:value-type="float">
            <text:p>4.957,1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ENATA MARCON VIEIR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074.2" calcext:value-type="float">
            <text:p>5.074,20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511.89" calcext:value-type="float">
            <text:p>511,89</text:p>
          </table:table-cell>
          <table:table-cell table:style-name="ce23" office:value-type="float" office:value="4562.31" calcext:value-type="float">
            <text:p>4.562,3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ENATA RODRIGUES DOS SANTOS QUEIROZ</text:p>
          </table:table-cell>
          <table:table-cell table:style-name="ce16" office:value-type="string" calcext:value-type="string">
            <text:p>NUTRICIONISTA</text:p>
          </table:table-cell>
          <table:table-cell table:style-name="ce23" office:value-type="float" office:value="6482.6" calcext:value-type="float">
            <text:p>6.482,60</text:p>
          </table:table-cell>
          <table:table-cell table:style-name="ce23" table:number-columns-repeated="2"/>
          <table:table-cell table:style-name="ce23" office:value-type="float" office:value="0" calcext:value-type="float">
            <text:p>0,00</text:p>
          </table:table-cell>
          <table:table-cell table:style-name="ce23" office:value-type="float" office:value="1272.56" calcext:value-type="float">
            <text:p>1.272,56</text:p>
          </table:table-cell>
          <table:table-cell table:style-name="ce23" office:value-type="float" office:value="5210.04" calcext:value-type="float">
            <text:p>5.210,0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IAN SILVA DE FREITAS</text:p>
          </table:table-cell>
          <table:table-cell table:style-name="ce16" office:value-type="string" calcext:value-type="string">
            <text:p>PORTEIRO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714.76" calcext:value-type="float">
            <text:p>714,76</text:p>
          </table:table-cell>
          <table:table-cell table:style-name="ce23" office:value-type="float" office:value="1294.22" calcext:value-type="float">
            <text:p>1.294,2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ICARDO ELIAS RAMOS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ITIELE DE MATOS SOARES</text:p>
          </table:table-cell>
          <table:table-cell table:style-name="ce16" office:value-type="string" calcext:value-type="string">
            <text:p>TECNICO AUXILIAR DE REGULAÇÃO MEDICA</text:p>
          </table:table-cell>
          <table:table-cell table:style-name="ce23" office:value-type="float" office:value="2968.14" calcext:value-type="float">
            <text:p>2.968,14</text:p>
          </table:table-cell>
          <table:table-cell table:style-name="ce23" table:number-columns-repeated="2"/>
          <table:table-cell table:style-name="ce23" office:value-type="float" office:value="2643.94" calcext:value-type="float">
            <text:p>2.643,94</text:p>
          </table:table-cell>
          <table:table-cell table:style-name="ce23" office:value-type="float" office:value="244.76" calcext:value-type="float">
            <text:p>244,76</text:p>
          </table:table-cell>
          <table:table-cell table:style-name="ce23" office:value-type="float" office:value="2723.38" calcext:value-type="float">
            <text:p>2.723,3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ODRIGO MARTINS DA SILVA</text:p>
          </table:table-cell>
          <table:table-cell table:style-name="ce16" office:value-type="string" calcext:value-type="string">
            <text:p>MAQUEIRO</text:p>
          </table:table-cell>
          <table:table-cell table:style-name="ce23" office:value-type="float" office:value="2968.09" calcext:value-type="float">
            <text:p>2.968,09</text:p>
          </table:table-cell>
          <table:table-cell table:style-name="ce23" table:number-columns-repeated="2"/>
          <table:table-cell table:style-name="ce23" office:value-type="float" office:value="2643.89" calcext:value-type="float">
            <text:p>2.643,89</text:p>
          </table:table-cell>
          <table:table-cell table:style-name="ce23" office:value-type="float" office:value="244.76" calcext:value-type="float">
            <text:p>244,76</text:p>
          </table:table-cell>
          <table:table-cell table:style-name="ce23" office:value-type="float" office:value="2723.33" calcext:value-type="float">
            <text:p>2.723,3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OSA MARIA D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35.13" calcext:value-type="float">
            <text:p>4.235,1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2171.92" calcext:value-type="float">
            <text:p>2.171,92</text:p>
          </table:table-cell>
          <table:table-cell table:style-name="ce23" office:value-type="float" office:value="2063.21" calcext:value-type="float">
            <text:p>2.063,2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OSANGELA CARMO DE SOUS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503.94" calcext:value-type="float">
            <text:p>1.503,94</text:p>
          </table:table-cell>
          <table:table-cell table:style-name="ce23" office:value-type="float" office:value="2270.28" calcext:value-type="float">
            <text:p>2.270,2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OSANGELA FERREIRA DA SILVA 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516.74" calcext:value-type="float">
            <text:p>2.516,74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981.55" calcext:value-type="float">
            <text:p>981,55</text:p>
          </table:table-cell>
          <table:table-cell table:style-name="ce23" office:value-type="float" office:value="1535.19" calcext:value-type="float">
            <text:p>1.535,1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OSANGELA MARIA DOS SANTOS</text:p>
          </table:table-cell>
          <table:table-cell table:style-name="ce16" office:value-type="string" calcext:value-type="string">
            <text:p>TECNICO EM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OSELI BARROS DE SOUSA OLIVEIRA</text:p>
          </table:table-cell>
          <table:table-cell table:style-name="ce16" office:value-type="string" calcext:value-type="string">
            <text:p>INSTRUMENTADOR CIRURGICO</text:p>
          </table:table-cell>
          <table:table-cell table:style-name="ce23" office:value-type="float" office:value="5662.5" calcext:value-type="float">
            <text:p>5.662,50</text:p>
          </table:table-cell>
          <table:table-cell table:style-name="ce23" office:value-type="float" office:value="5524.41" calcext:value-type="float">
            <text:p>5.524,41</text:p>
          </table:table-cell>
          <table:table-cell table:style-name="ce23"/>
          <table:table-cell table:style-name="ce23" office:value-type="float" office:value="127.28" calcext:value-type="float">
            <text:p>127,28</text:p>
          </table:table-cell>
          <table:table-cell table:style-name="ce23" office:value-type="float" office:value="5543.75" calcext:value-type="float">
            <text:p>5.543,75</text:p>
          </table:table-cell>
          <table:table-cell table:style-name="ce23" office:value-type="float" office:value="118.75" calcext:value-type="float">
            <text:p>118,7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ROSIMEIRE SILVA VIEIRA 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754.11" calcext:value-type="float">
            <text:p>5.754,11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901.25" calcext:value-type="float">
            <text:p>901,25</text:p>
          </table:table-cell>
          <table:table-cell table:style-name="ce23" office:value-type="float" office:value="4852.86" calcext:value-type="float">
            <text:p>4.852,8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OZELI SANTANA DE OLIV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3" calcext:value-type="float">
            <text:p>3.774,23</text:p>
          </table:table-cell>
          <table:table-cell table:style-name="ce23" table:number-columns-repeated="2"/>
          <table:table-cell table:style-name="ce23" office:value-type="float" office:value="3220.02" calcext:value-type="float">
            <text:p>3.22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4" calcext:value-type="float">
            <text:p>3.432,7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UBEANE GONCALVES TORR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35.13" calcext:value-type="float">
            <text:p>4.235,1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731.77" calcext:value-type="float">
            <text:p>1.731,77</text:p>
          </table:table-cell>
          <table:table-cell table:style-name="ce23" office:value-type="float" office:value="2503.36" calcext:value-type="float">
            <text:p>2.503,3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RUBENS JESUS PEREIRA</text:p>
          </table:table-cell>
          <table:table-cell table:style-name="ce16" office:value-type="string" calcext:value-type="string">
            <text:p>ENGENHEIRO DE SEGURANÇA DO TRABALHO</text:p>
          </table:table-cell>
          <table:table-cell table:style-name="ce23" office:value-type="float" office:value="9487.31" calcext:value-type="float">
            <text:p>9.487,31</text:p>
          </table:table-cell>
          <table:table-cell table:style-name="ce23" office:value-type="float" office:value="7998.88" calcext:value-type="float">
            <text:p>7.998,88</text:p>
          </table:table-cell>
          <table:table-cell table:style-name="ce23"/>
          <table:table-cell table:style-name="ce23" office:value-type="float" office:value="189.16" calcext:value-type="float">
            <text:p>189,16</text:p>
          </table:table-cell>
          <table:table-cell table:style-name="ce23" office:value-type="float" office:value="9487.31" calcext:value-type="float">
            <text:p>9.487,31</text:p>
          </table:table-cell>
          <table:table-cell table:style-name="ce23" office:value-type="float" office:value="0" calcext:value-type="float">
            <text:p>0,0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ABRINE SOUZA TERTULIANO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237.1" calcext:value-type="float">
            <text:p>4.237,10</text:p>
          </table:table-cell>
          <table:table-cell table:style-name="ce23" table:number-columns-repeated="2"/>
          <table:table-cell table:style-name="ce23" office:value-type="float" office:value="3772.9" calcext:value-type="float">
            <text:p>3.772,90</text:p>
          </table:table-cell>
          <table:table-cell table:style-name="ce23" office:value-type="float" office:value="397.04" calcext:value-type="float">
            <text:p>397,04</text:p>
          </table:table-cell>
          <table:table-cell table:style-name="ce23" office:value-type="float" office:value="3840.06" calcext:value-type="float">
            <text:p>3.840,0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AMARA LAYS DOS SANTOS SILVA</text:p>
          </table:table-cell>
          <table:table-cell table:style-name="ce16" office:value-type="string" calcext:value-type="string">
            <text:p>TECNICO AUXILIAR DE REGULAÇÃO MEDICA</text:p>
          </table:table-cell>
          <table:table-cell table:style-name="ce23" office:value-type="float" office:value="3346.59" calcext:value-type="float">
            <text:p>3.346,59</text:p>
          </table:table-cell>
          <table:table-cell table:style-name="ce23" table:number-columns-repeated="2"/>
          <table:table-cell table:style-name="ce23" office:value-type="float" office:value="2643.94" calcext:value-type="float">
            <text:p>2.643,94</text:p>
          </table:table-cell>
          <table:table-cell table:style-name="ce23" office:value-type="float" office:value="1245.88" calcext:value-type="float">
            <text:p>1.245,88</text:p>
          </table:table-cell>
          <table:table-cell table:style-name="ce23" office:value-type="float" office:value="2100.71" calcext:value-type="float">
            <text:p>2.100,7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ANDRA CONCEIÇÃO NUNES DE ALMEID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6314.04" calcext:value-type="float">
            <text:p>6.314,04</text:p>
          </table:table-cell>
          <table:table-cell table:style-name="ce23" office:value-type="float" office:value="5040.2" calcext:value-type="float">
            <text:p>5.040,20</text:p>
          </table:table-cell>
          <table:table-cell table:style-name="ce23"/>
          <table:table-cell table:style-name="ce23" office:value-type="float" office:value="115" calcext:value-type="float">
            <text:p>115,00</text:p>
          </table:table-cell>
          <table:table-cell table:style-name="ce23" office:value-type="float" office:value="6205.84" calcext:value-type="float">
            <text:p>6.205,84</text:p>
          </table:table-cell>
          <table:table-cell table:style-name="ce23" office:value-type="float" office:value="108.2" calcext:value-type="float">
            <text:p>108,2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ANDRA LEAL CAETANO OLIV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ARA JANE SANTANA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SEBASTIAO MACIEL SOBRINHO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2367.96" calcext:value-type="float">
            <text:p>2.367,96</text:p>
          </table:table-cell>
          <table:table-cell table:style-name="ce23" table:number-columns-repeated="2"/>
          <table:table-cell table:style-name="ce23" office:value-type="float" office:value="2216.67" calcext:value-type="float">
            <text:p>2.216,67</text:p>
          </table:table-cell>
          <table:table-cell table:style-name="ce23" office:value-type="float" office:value="188.79" calcext:value-type="float">
            <text:p>188,79</text:p>
          </table:table-cell>
          <table:table-cell table:style-name="ce23" office:value-type="float" office:value="2179.17" calcext:value-type="float">
            <text:p>2.179,1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ILVANA DA SILVA SANTANA</text:p>
          </table:table-cell>
          <table:table-cell table:style-name="ce16" office:value-type="string" calcext:value-type="string">
            <text:p>TECNICO EM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ILVIA PEREIRA MARTINS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098.9" calcext:value-type="float">
            <text:p>1.098,90</text:p>
          </table:table-cell>
          <table:table-cell table:style-name="ce23" office:value-type="float" office:value="3169.15" calcext:value-type="float">
            <text:p>3.169,1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ILVIO DE FARIA NETO</text:p>
          </table:table-cell>
          <table:table-cell table:style-name="ce16" office:value-type="string" calcext:value-type="string">
            <text:p>MOTORISTA</text:p>
          </table:table-cell>
          <table:table-cell table:style-name="ce23" office:value-type="float" office:value="2968.14" calcext:value-type="float">
            <text:p>2.968,14</text:p>
          </table:table-cell>
          <table:table-cell table:style-name="ce23" table:number-columns-repeated="2"/>
          <table:table-cell table:style-name="ce23" office:value-type="float" office:value="2643.94" calcext:value-type="float">
            <text:p>2.643,94</text:p>
          </table:table-cell>
          <table:table-cell table:style-name="ce23" office:value-type="float" office:value="244.76" calcext:value-type="float">
            <text:p>244,76</text:p>
          </table:table-cell>
          <table:table-cell table:style-name="ce23" office:value-type="float" office:value="2723.38" calcext:value-type="float">
            <text:p>2.723,3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IMARA MARTINS DE ANDRADE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319.04" calcext:value-type="float">
            <text:p>1.319,04</text:p>
          </table:table-cell>
          <table:table-cell table:style-name="ce23" office:value-type="float" office:value="2455.18" calcext:value-type="float">
            <text:p>2.455,1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IMONE APARECIDA DE OLIV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067.37" calcext:value-type="float">
            <text:p>1.067,37</text:p>
          </table:table-cell>
          <table:table-cell table:style-name="ce23" office:value-type="float" office:value="3200.68" calcext:value-type="float">
            <text:p>3.200,68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IMONE FERREIRA DA SILVA DANTAS</text:p>
          </table:table-cell>
          <table:table-cell table:style-name="ce16" office:value-type="string" calcext:value-type="string">
            <text:p>RECEPCIONISTA</text:p>
          </table:table-cell>
          <table:table-cell table:style-name="ce23" office:value-type="float" office:value="2169.76" calcext:value-type="float">
            <text:p>2.169,76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870.53" calcext:value-type="float">
            <text:p>870,53</text:p>
          </table:table-cell>
          <table:table-cell table:style-name="ce23" office:value-type="float" office:value="1299.23" calcext:value-type="float">
            <text:p>1.299,2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SIRLENE APARECIDA DE SOUZA RODRIGU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35.13" calcext:value-type="float">
            <text:p>4.235,1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898.39" calcext:value-type="float">
            <text:p>1.898,39</text:p>
          </table:table-cell>
          <table:table-cell table:style-name="ce23" office:value-type="float" office:value="2336.74" calcext:value-type="float">
            <text:p>2.336,7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TACIANE CECILIA BENALIA </text:p>
          </table:table-cell>
          <table:table-cell table:style-name="ce16" office:value-type="string" calcext:value-type="string">
            <text:p>FISIOTERAPEUTA I</text:p>
          </table:table-cell>
          <table:table-cell table:style-name="ce23" office:value-type="float" office:value="3602.33" calcext:value-type="float">
            <text:p>3.602,33</text:p>
          </table:table-cell>
          <table:table-cell table:style-name="ce23" table:number-columns-repeated="2"/>
          <table:table-cell table:style-name="ce23" office:value-type="float" office:value="3000" calcext:value-type="float">
            <text:p>3.000,00</text:p>
          </table:table-cell>
          <table:table-cell table:style-name="ce23" office:value-type="float" office:value="1089.39" calcext:value-type="float">
            <text:p>1.089,39</text:p>
          </table:table-cell>
          <table:table-cell table:style-name="ce23" office:value-type="float" office:value="2512.94" calcext:value-type="float">
            <text:p>2.512,9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TAIS SOUZA DE JESUS SILV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Instituto de Planejamento e Gestão de Serviços Especializados - IPGSE</text:p>
          </table:table-cell>
          <table:table-cell table:style-name="ce18" office:value-type="string" calcext:value-type="string">
            <text:p>TAIZ MENDES DE ALMEIDA </text:p>
          </table:table-cell>
          <table:table-cell table:style-name="ce16" office:value-type="string" calcext:value-type="string">
            <text:p>ASSESSOR(A) ADMINISTRATIVO I</text:p>
          </table:table-cell>
          <table:table-cell table:style-name="ce23" office:value-type="float" office:value="4737.7" calcext:value-type="float">
            <text:p>4.737,70</text:p>
          </table:table-cell>
          <table:table-cell table:style-name="ce23" table:number-columns-repeated="2"/>
          <table:table-cell table:style-name="ce23" office:value-type="float" office:value="4140.51" calcext:value-type="float">
            <text:p>4.140,51</text:p>
          </table:table-cell>
          <table:table-cell table:style-name="ce23" office:value-type="float" office:value="1585.76" calcext:value-type="float">
            <text:p>1.585,76</text:p>
          </table:table-cell>
          <table:table-cell table:style-name="ce23" office:value-type="float" office:value="3151.94" calcext:value-type="float">
            <text:p>3.151,9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TALIA SILVA SOARES FERREIRA 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TALITA LOPES SILVA CARVALHO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TATIANE DA SILVA ALVES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516.74" calcext:value-type="float">
            <text:p>2.516,74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202.18" calcext:value-type="float">
            <text:p>202,18</text:p>
          </table:table-cell>
          <table:table-cell table:style-name="ce23" office:value-type="float" office:value="2314.56" calcext:value-type="float">
            <text:p>2.314,5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TATIANE DOS SANTOS INACIO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830.57" calcext:value-type="float">
            <text:p>2.830,57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611.57" calcext:value-type="float">
            <text:p>611,57</text:p>
          </table:table-cell>
          <table:table-cell table:style-name="ce23" office:value-type="float" office:value="2219" calcext:value-type="float">
            <text:p>2.219,00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THAYRA LIDIA DA SILVA</text:p>
          </table:table-cell>
          <table:table-cell table:style-name="ce16" office:value-type="string" calcext:value-type="string">
            <text:p>INSTRUMENTADOR CIRURGICO</text:p>
          </table:table-cell>
          <table:table-cell table:style-name="ce23" office:value-type="float" office:value="4142.67" calcext:value-type="float">
            <text:p>4.142,67</text:p>
          </table:table-cell>
          <table:table-cell table:style-name="ce23" table:number-columns-repeated="2"/>
          <table:table-cell table:style-name="ce23" office:value-type="float" office:value="3818.47" calcext:value-type="float">
            <text:p>3.818,47</text:p>
          </table:table-cell>
          <table:table-cell table:style-name="ce23" office:value-type="float" office:value="385.7" calcext:value-type="float">
            <text:p>385,70</text:p>
          </table:table-cell>
          <table:table-cell table:style-name="ce23" office:value-type="float" office:value="3756.97" calcext:value-type="float">
            <text:p>3.756,9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TIAGO REGES DA LUZ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996.21" calcext:value-type="float">
            <text:p>996,21</text:p>
          </table:table-cell>
          <table:table-cell table:style-name="ce23" office:value-type="float" office:value="2778.01" calcext:value-type="float">
            <text:p>2.778,01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TONIVAL MARTINS DA CRUZ</text:p>
          </table:table-cell>
          <table:table-cell table:style-name="ce16" office:value-type="string" calcext:value-type="string">
            <text:p>MOTORISTA</text:p>
          </table:table-cell>
          <table:table-cell table:style-name="ce23" office:value-type="float" office:value="3328.14" calcext:value-type="float">
            <text:p>3.328,14</text:p>
          </table:table-cell>
          <table:table-cell table:style-name="ce23" table:number-columns-repeated="2"/>
          <table:table-cell table:style-name="ce23" office:value-type="float" office:value="2643.94" calcext:value-type="float">
            <text:p>2.643,94</text:p>
          </table:table-cell>
          <table:table-cell table:style-name="ce23" office:value-type="float" office:value="770.22" calcext:value-type="float">
            <text:p>770,22</text:p>
          </table:table-cell>
          <table:table-cell table:style-name="ce23" office:value-type="float" office:value="2557.92" calcext:value-type="float">
            <text:p>2.557,9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VALDINEIA LOURENÇO DA SILVA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444.82" calcext:value-type="float">
            <text:p>4.444,82</text:p>
          </table:table-cell>
          <table:table-cell table:style-name="ce23" table:number-columns-repeated="2"/>
          <table:table-cell table:style-name="ce23" office:value-type="float" office:value="3772.9" calcext:value-type="float">
            <text:p>3.772,90</text:p>
          </table:table-cell>
          <table:table-cell table:style-name="ce23" office:value-type="float" office:value="943.23" calcext:value-type="float">
            <text:p>943,23</text:p>
          </table:table-cell>
          <table:table-cell table:style-name="ce23" office:value-type="float" office:value="3501.59" calcext:value-type="float">
            <text:p>3.501,59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VALERIA MARIA ALVES DOS REIS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745.61" calcext:value-type="float">
            <text:p>2.745,61</text:p>
          </table:table-cell>
          <table:table-cell table:style-name="ce23" office:value-type="float" office:value="2678.64" calcext:value-type="float">
            <text:p>2.678,64</text:p>
          </table:table-cell>
          <table:table-cell table:style-name="ce23"/>
          <table:table-cell table:style-name="ce23" office:value-type="float" office:value="56.16" calcext:value-type="float">
            <text:p>56,16</text:p>
          </table:table-cell>
          <table:table-cell table:style-name="ce23" office:value-type="float" office:value="2684.67" calcext:value-type="float">
            <text:p>2.684,67</text:p>
          </table:table-cell>
          <table:table-cell table:style-name="ce23" office:value-type="float" office:value="60.94" calcext:value-type="float">
            <text:p>60,9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VANIA PEREIRA DE ALEXANDRE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969.24" calcext:value-type="float">
            <text:p>3.969,24</text:p>
          </table:table-cell>
          <table:table-cell table:style-name="ce23" office:value-type="float" office:value="169.18" calcext:value-type="float">
            <text:p>169,18</text:p>
          </table:table-cell>
          <table:table-cell table:style-name="ce23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289.28" calcext:value-type="float">
            <text:p>1.289,28</text:p>
          </table:table-cell>
          <table:table-cell table:style-name="ce23" office:value-type="float" office:value="2679.96" calcext:value-type="float">
            <text:p>2.679,9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VANUSIA MARIA DE CAMARGO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0" calcext:value-type="float">
            <text:p>0,00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office:value-type="float" office:value="0" calcext:value-type="float">
            <text:p>0,0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VINICIUS FERREIRA DA SILVA</text:p>
          </table:table-cell>
          <table:table-cell table:style-name="ce16" office:value-type="string" calcext:value-type="string">
            <text:p>ENFERMEIRO</text:p>
          </table:table-cell>
          <table:table-cell table:style-name="ce23" office:value-type="float" office:value="5754.11" calcext:value-type="float">
            <text:p>5.754,11</text:p>
          </table:table-cell>
          <table:table-cell table:style-name="ce23" table:number-columns-repeated="2"/>
          <table:table-cell table:style-name="ce23" office:value-type="float" office:value="4750" calcext:value-type="float">
            <text:p>4.750,00</text:p>
          </table:table-cell>
          <table:table-cell table:style-name="ce23" office:value-type="float" office:value="2399.68" calcext:value-type="float">
            <text:p>2.399,68</text:p>
          </table:table-cell>
          <table:table-cell table:style-name="ce23" office:value-type="float" office:value="3354.43" calcext:value-type="float">
            <text:p>3.354,4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VITOR OLIVEIRA DE MATOS </text:p>
          </table:table-cell>
          <table:table-cell table:style-name="ce16" office:value-type="string" calcext:value-type="string">
            <text:p>INSTRUMENTADOR CIRURGICO</text:p>
          </table:table-cell>
          <table:table-cell table:style-name="ce23" office:value-type="float" office:value="4142.67" calcext:value-type="float">
            <text:p>4.142,67</text:p>
          </table:table-cell>
          <table:table-cell table:style-name="ce23" table:number-columns-repeated="2"/>
          <table:table-cell table:style-name="ce23" office:value-type="float" office:value="3818.47" calcext:value-type="float">
            <text:p>3.818,47</text:p>
          </table:table-cell>
          <table:table-cell table:style-name="ce23" office:value-type="float" office:value="385.7" calcext:value-type="float">
            <text:p>385,70</text:p>
          </table:table-cell>
          <table:table-cell table:style-name="ce23" office:value-type="float" office:value="3756.97" calcext:value-type="float">
            <text:p>3.756,97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VITORIA LUIZA ALMEIDA VALADAO 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699.56" calcext:value-type="float">
            <text:p>699,56</text:p>
          </table:table-cell>
          <table:table-cell table:style-name="ce23" office:value-type="float" office:value="1309.42" calcext:value-type="float">
            <text:p>1.309,42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VITORIA RESENDE DE SOUZ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VIVIANE FERNANDES DE OLIVEIRA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35.13" calcext:value-type="float">
            <text:p>4.235,13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1719.18" calcext:value-type="float">
            <text:p>1.719,18</text:p>
          </table:table-cell>
          <table:table-cell table:style-name="ce23" office:value-type="float" office:value="2515.95" calcext:value-type="float">
            <text:p>2.515,95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WANDA DA SILVA NUNES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156.48" calcext:value-type="float">
            <text:p>156,48</text:p>
          </table:table-cell>
          <table:table-cell table:style-name="ce23" office:value-type="float" office:value="1852.5" calcext:value-type="float">
            <text:p>1.852,5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WELINGTON FERREIRA NOVAE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4268.05" calcext:value-type="float">
            <text:p>4.268,05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400.75" calcext:value-type="float">
            <text:p>400,75</text:p>
          </table:table-cell>
          <table:table-cell table:style-name="ce23" office:value-type="float" office:value="3867.3" calcext:value-type="float">
            <text:p>3.867,3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WESLAINE ALVES DA SILVA </text:p>
          </table:table-cell>
          <table:table-cell table:style-name="ce16" office:value-type="string" calcext:value-type="string">
            <text:p>AUXILIAR DE SERVIÇOS GERAIS</text:p>
          </table:table-cell>
          <table:table-cell table:style-name="ce23" office:value-type="float" office:value="2008.98" calcext:value-type="float">
            <text:p>2.008,98</text:p>
          </table:table-cell>
          <table:table-cell table:style-name="ce23" table:number-columns-repeated="2"/>
          <table:table-cell table:style-name="ce23" office:value-type="float" office:value="1684.78" calcext:value-type="float">
            <text:p>1.684,78</text:p>
          </table:table-cell>
          <table:table-cell table:style-name="ce23" office:value-type="float" office:value="784.35" calcext:value-type="float">
            <text:p>784,35</text:p>
          </table:table-cell>
          <table:table-cell table:style-name="ce23" office:value-type="float" office:value="1224.63" calcext:value-type="float">
            <text:p>1.224,6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WESLAYNE VIEIRA RIBEIRO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458.03" calcext:value-type="float">
            <text:p>4.458,03</text:p>
          </table:table-cell>
          <table:table-cell table:style-name="ce23" table:number-columns-repeated="2"/>
          <table:table-cell table:style-name="ce23" office:value-type="float" office:value="3772.9" calcext:value-type="float">
            <text:p>3.772,90</text:p>
          </table:table-cell>
          <table:table-cell table:style-name="ce23" office:value-type="float" office:value="655.27" calcext:value-type="float">
            <text:p>655,27</text:p>
          </table:table-cell>
          <table:table-cell table:style-name="ce23" office:value-type="float" office:value="3802.76" calcext:value-type="float">
            <text:p>3.802,7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WESLEY CARDOSO PEREIRA</text:p>
          </table:table-cell>
          <table:table-cell table:style-name="ce16" office:value-type="string" calcext:value-type="string">
            <text:p>FISIOTERAPEUTA</text:p>
          </table:table-cell>
          <table:table-cell table:style-name="ce23" office:value-type="float" office:value="4416.11" calcext:value-type="float">
            <text:p>4.416,11</text:p>
          </table:table-cell>
          <table:table-cell table:style-name="ce23" table:number-columns-repeated="2"/>
          <table:table-cell table:style-name="ce23" office:value-type="float" office:value="3772.9" calcext:value-type="float">
            <text:p>3.772,90</text:p>
          </table:table-cell>
          <table:table-cell table:style-name="ce23" office:value-type="float" office:value="1409.05" calcext:value-type="float">
            <text:p>1.409,05</text:p>
          </table:table-cell>
          <table:table-cell table:style-name="ce23" office:value-type="float" office:value="3007.06" calcext:value-type="float">
            <text:p>3.007,0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WESLEY NOBRE NUNES</text:p>
          </table:table-cell>
          <table:table-cell table:style-name="ce16" office:value-type="string" calcext:value-type="string">
            <text:p>PORTEIRO</text:p>
          </table:table-cell>
          <table:table-cell table:style-name="ce23" office:value-type="float" office:value="3523.64" calcext:value-type="float">
            <text:p>3.523,64</text:p>
          </table:table-cell>
          <table:table-cell table:style-name="ce23" office:value-type="float" office:value="2985.03" calcext:value-type="float">
            <text:p>2.985,03</text:p>
          </table:table-cell>
          <table:table-cell table:style-name="ce23"/>
          <table:table-cell table:style-name="ce23" office:value-type="float" office:value="56.16" calcext:value-type="float">
            <text:p>56,16</text:p>
          </table:table-cell>
          <table:table-cell table:style-name="ce23" office:value-type="float" office:value="3403.1" calcext:value-type="float">
            <text:p>3.403,10</text:p>
          </table:table-cell>
          <table:table-cell table:style-name="ce23" office:value-type="float" office:value="120.54" calcext:value-type="float">
            <text:p>120,54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WILLIAM DA SILVA VIEIRA</text:p>
          </table:table-cell>
          <table:table-cell table:style-name="ce16" office:value-type="string" calcext:value-type="string">
            <text:p>ENFERMEIRO II</text:p>
          </table:table-cell>
          <table:table-cell table:style-name="ce23" office:value-type="float" office:value="8135.16" calcext:value-type="float">
            <text:p>8.135,16</text:p>
          </table:table-cell>
          <table:table-cell table:style-name="ce23" office:value-type="float" office:value="7937.93" calcext:value-type="float">
            <text:p>7.937,93</text:p>
          </table:table-cell>
          <table:table-cell table:style-name="ce23"/>
          <table:table-cell table:style-name="ce23" office:value-type="float" office:value="186.42" calcext:value-type="float">
            <text:p>186,42</text:p>
          </table:table-cell>
          <table:table-cell table:style-name="ce23" office:value-type="float" office:value="8017.57" calcext:value-type="float">
            <text:p>8.017,57</text:p>
          </table:table-cell>
          <table:table-cell table:style-name="ce23" office:value-type="float" office:value="117.59" calcext:value-type="float">
            <text:p>117,59</text:p>
          </table:table-cell>
          <table:table-cell table:style-name="ce30" table:number-columns-repeated="16375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5" office:value-type="string" calcext:value-type="string">
            <text:p>WILTON GONCALVES DANTAS</text:p>
          </table:table-cell>
          <table:table-cell table:style-name="ce16" office:value-type="string" calcext:value-type="string">
            <text:p>TECNICO DE ENFERMAGEM</text:p>
          </table:table-cell>
          <table:table-cell table:style-name="ce23" office:value-type="float" office:value="3774.22" calcext:value-type="float">
            <text:p>3.774,22</text:p>
          </table:table-cell>
          <table:table-cell table:style-name="ce23" table:number-columns-repeated="2"/>
          <table:table-cell table:style-name="ce23" office:value-type="float" office:value="3450.02" calcext:value-type="float">
            <text:p>3.450,02</text:p>
          </table:table-cell>
          <table:table-cell table:style-name="ce23" office:value-type="float" office:value="341.49" calcext:value-type="float">
            <text:p>341,49</text:p>
          </table:table-cell>
          <table:table-cell table:style-name="ce23" office:value-type="float" office:value="3432.73" calcext:value-type="float">
            <text:p>3.432,73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7" office:value-type="string" calcext:value-type="string">
            <text:p>YASMIN DA SILVA FERREIRA</text:p>
          </table:table-cell>
          <table:table-cell table:style-name="ce16" office:value-type="string" calcext:value-type="string">
            <text:p>APRENDIZ</text:p>
          </table:table-cell>
          <table:table-cell table:style-name="ce23" office:value-type="float" office:value="1113.08" calcext:value-type="float">
            <text:p>1.113,08</text:p>
          </table:table-cell>
          <table:table-cell table:style-name="ce23" table:number-columns-repeated="2"/>
          <table:table-cell table:style-name="ce23" office:value-type="float" office:value="810.5" calcext:value-type="float">
            <text:p>810,50</text:p>
          </table:table-cell>
          <table:table-cell table:style-name="ce23" office:value-type="float" office:value="202.38" calcext:value-type="float">
            <text:p>202,38</text:p>
          </table:table-cell>
          <table:table-cell table:style-name="ce23" office:value-type="float" office:value="910.7" calcext:value-type="float">
            <text:p>910,70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YASMIN SILVA XAVIER</text:p>
          </table:table-cell>
          <table:table-cell table:style-name="ce16" office:value-type="string" calcext:value-type="string">
            <text:p>AUXILIAR DE FARMACIA</text:p>
          </table:table-cell>
          <table:table-cell table:style-name="ce23" office:value-type="float" office:value="2516.74" calcext:value-type="float">
            <text:p>2.516,74</text:p>
          </table:table-cell>
          <table:table-cell table:style-name="ce23" table:number-columns-repeated="2"/>
          <table:table-cell table:style-name="ce23" office:value-type="float" office:value="2192.54" calcext:value-type="float">
            <text:p>2.192,54</text:p>
          </table:table-cell>
          <table:table-cell table:style-name="ce23" office:value-type="float" office:value="1368.48" calcext:value-type="float">
            <text:p>1.368,48</text:p>
          </table:table-cell>
          <table:table-cell table:style-name="ce23" office:value-type="float" office:value="1148.26" calcext:value-type="float">
            <text:p>1.148,26</text:p>
          </table:table-cell>
          <table:table-cell table:number-columns-repeated="2"/>
          <table:table-cell table:style-name="ce4" table:number-columns-repeated="16373"/>
        </table:table-row>
        <table:table-row table:style-name="ro10">
          <table:table-cell table:style-name="ce7" office:value-type="string" calcext:value-type="string">
            <text:p>Hospital Estadual de Santa Helena de Goiás Dr. Albanir Faleiros Machado - HERSO</text:p>
          </table:table-cell>
          <table:table-cell table:style-name="ce14" office:value-type="string" calcext:value-type="string">
            <text:p>ZELIO DIVINO CAMARGO</text:p>
          </table:table-cell>
          <table:table-cell table:style-name="ce16" office:value-type="string" calcext:value-type="string">
            <text:p>ASSISTENTE ADMINISTRATIVO III</text:p>
          </table:table-cell>
          <table:table-cell table:style-name="ce23" office:value-type="float" office:value="3677.5" calcext:value-type="float">
            <text:p>3.677,50</text:p>
          </table:table-cell>
          <table:table-cell table:style-name="ce23" table:number-columns-repeated="2"/>
          <table:table-cell table:style-name="ce23" office:value-type="float" office:value="3353.3" calcext:value-type="float">
            <text:p>3.353,30</text:p>
          </table:table-cell>
          <table:table-cell table:style-name="ce23" office:value-type="float" office:value="329.88" calcext:value-type="float">
            <text:p>329,88</text:p>
          </table:table-cell>
          <table:table-cell table:style-name="ce23" office:value-type="float" office:value="3347.62" calcext:value-type="float">
            <text:p>3.347,62</text:p>
          </table:table-cell>
          <table:table-cell table:number-columns-repeated="2"/>
          <table:table-cell table:style-name="ce4" table:number-columns-repeated="16373"/>
        </table:table-row>
        <table:table-row table:style-name="ro23">
          <table:table-cell table:style-name="ce9" office:value-type="string" calcext:value-type="string" table:number-columns-spanned="9" table:number-rows-spanned="1">
            <text:p>A verba remuneratória devida aos colaboradores(as) lotados no IPGSE possui natureza única e não cumulativa, remunerando a totalidade das atividades de gerenciamento das unidades de saúde geridas pela instituição.</text:p>
          </table:table-cell>
          <table:covered-table-cell table:number-columns-repeated="8" table:style-name="ce9"/>
          <table:table-cell table:number-columns-repeated="2"/>
          <table:table-cell table:style-name="ce4" table:number-columns-repeated="16373"/>
        </table:table-row>
        <table:table-row table:style-name="ro23">
          <table:table-cell table:number-columns-repeated="3"/>
          <table:table-cell table:style-name="ce25"/>
          <table:table-cell table:number-columns-repeated="6"/>
          <table:table-cell office:value-type="string" calcext:value-type="string">
            <text:p><text:s/></text:p>
          </table:table-cell>
          <table:table-cell table:style-name="ce4" table:number-columns-repeated="16373"/>
        </table:table-row>
        <table:table-row table:style-name="ro23">
          <table:table-cell table:style-name="ce10" office:value-type="string" calcext:value-type="string">
            <text:p>Fonte: AGILE ASSESSORIA/RH</text:p>
          </table:table-cell>
          <table:table-cell table:number-columns-repeated="2"/>
          <table:table-cell table:style-name="ce25"/>
          <table:table-cell table:number-columns-repeated="3"/>
          <table:table-cell table:style-name="ce28" office:value-type="string" calcext:value-type="string">
            <text:p>Atualizado</text:p>
          </table:table-cell>
          <table:table-cell table:style-name="ce29" office:value-type="date" office:date-value="2026-08-10" calcext:value-type="date">
            <text:p>10/8/2026</text:p>
          </table:table-cell>
          <table:table-cell table:number-columns-repeated="2"/>
          <table:table-cell table:style-name="ce4" table:number-columns-repeated="16373"/>
        </table:table-row>
        <table:table-row table:style-name="ro23">
          <table:table-cell table:number-columns-repeated="3"/>
          <table:table-cell table:style-name="ce25"/>
          <table:table-cell table:number-columns-repeated="7"/>
          <table:table-cell table:style-name="ce4" table:number-columns-repeated="16373"/>
        </table:table-row>
        <table:table-row table:style-name="ro23">
          <table:table-cell table:number-columns-repeated="7"/>
          <table:table-cell table:style-name="ce28"/>
          <table:table-cell table:style-name="ce29"/>
          <table:table-cell table:number-columns-repeated="2"/>
          <table:table-cell table:style-name="ce4" table:number-columns-repeated="16373"/>
        </table:table-row>
        <table:table-row table:style-name="ro23">
          <table:table-cell table:number-columns-repeated="11"/>
          <table:table-cell table:style-name="ce4" table:number-columns-repeated="16373"/>
        </table:table-row>
        <table:table-row table:style-name="ro23">
          <table:table-cell table:number-columns-repeated="2"/>
          <table:table-cell table:style-name="ce12" office:value-type="string" calcext:value-type="string" table:number-columns-spanned="4" table:number-rows-spanned="1">
            <text:p>Lucas Fernando Gonçalves Ferreira</text:p>
          </table:table-cell>
          <table:covered-table-cell table:number-columns-repeated="3" table:style-name="ce19"/>
          <table:table-cell table:number-columns-repeated="5"/>
          <table:table-cell table:style-name="ce4" table:number-columns-repeated="16373"/>
        </table:table-row>
        <table:table-row table:style-name="ro23">
          <table:table-cell table:number-columns-repeated="2"/>
          <table:table-cell table:style-name="ce12" office:value-type="string" calcext:value-type="string" table:number-columns-spanned="4" table:number-rows-spanned="1">
            <text:p>Gerente de Recursos Humanos</text:p>
          </table:table-cell>
          <table:covered-table-cell table:number-columns-repeated="3" table:style-name="ce19"/>
          <table:table-cell table:number-columns-repeated="5"/>
          <table:table-cell table:style-name="ce4" table:number-columns-repeated="16373"/>
        </table:table-row>
        <table:table-row table:style-name="ro23">
          <table:table-cell table:style-name="ce11" table:number-columns-repeated="2"/>
          <table:table-cell table:style-name="ce12" office:value-type="string" calcext:value-type="string" table:number-columns-spanned="4" table:number-rows-spanned="1">
            <text:p>Instituto de Planejamento e Gestão de Serviços Especializados - IPGSE</text:p>
          </table:table-cell>
          <table:covered-table-cell table:number-columns-repeated="3" table:style-name="ce19"/>
          <table:table-cell table:style-name="ce11" table:number-columns-repeated="3"/>
          <table:table-cell table:number-columns-repeated="2"/>
          <table:table-cell table:style-name="ce4" table:number-columns-repeated="16373"/>
        </table:table-row>
        <table:table-row table:style-name="ro23">
          <table:table-cell table:style-name="ce12" table:number-columns-spanned="9" table:number-rows-spanned="1"/>
          <table:covered-table-cell table:number-columns-repeated="8" table:style-name="ce19"/>
          <table:table-cell table:number-columns-repeated="2"/>
          <table:table-cell table:style-name="ce4" table:number-columns-repeated="16373"/>
        </table:table-row>
        <table:table-row table:style-name="ro23" table:number-rows-repeated="5">
          <table:table-cell table:number-columns-repeated="11"/>
          <table:table-cell table:style-name="ce4" table:number-columns-repeated="16373"/>
        </table:table-row>
        <table:table-row table:style-name="ro5" table:number-rows-repeated="1048194">
          <table:table-cell table:number-columns-repeated="11"/>
          <table:table-cell table:style-name="ce4" table:number-columns-repeated="16373"/>
        </table:table-row>
        <table:table-row table:style-name="ro24" table:number-rows-repeated="2">
          <table:table-cell table:number-columns-repeated="11"/>
          <table:table-cell table:style-name="ce4" table:number-columns-repeated="16373"/>
        </table:table-row>
        <table:table-row table:style-name="ro24">
          <table:table-cell table:number-columns-repeated="11"/>
          <table:table-cell table:style-name="ce4" table:number-columns-repeated="16373"/>
        </table:table-row>
        <table:named-expressions>
          <table:named-range table:name="_xlnm.Print_Area" table:base-cell-address="$'RELAÇÃO EMP. CLT'.$A$1" table:cell-range-address="$'RELAÇÃO EMP. CLT'.$A$1:.$I$374" table:range-usable-as="print-range"/>
          <table:named-range table:name="_xlnm.Print_Titles" table:base-cell-address="$'RELAÇÃO EMP. CLT'.$A$1" table:cell-range-address="$'RELAÇÃO EMP. CLT'.$1:.$7" table:range-usable-as="repeat-column repeat-row"/>
        </table:named-expressions>
      </table:table>
      <table:named-expressions/>
      <table:database-ranges>
        <table:database-range table:name="__Anonymous_Sheet_DB__0" table:target-range-address="'RELAÇÃO EMP. CLT'.A7:'RELAÇÃO EMP. CLT'.I365" table:display-filter-buttons="true" table:orientation="column">
          <table:sort>
            <table:sort-by table:field-number="-6" table:data-type="UserList7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Times New Roman1" fo:font-family="'Times New Roman'" style:font-name-complex="Times New Roman1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635cm" fo:margin-right="0.635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ÇÃO_20_EMP._20_CLT" style:display-name="PageStyle_RELAÇÃO EMP. CL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x</meta:initial-creator>
    <meta:print-date>2026-03-10T19:28:54</meta:print-date>
    <meta:creation-date>2021-06-14T19:26:40</meta:creation-date>
    <dc:date>2026-08-10T08:18:47.135068400</dc:date>
    <meta:generator>LibreOffice/26.2.1.2$Windows_X86_64 LibreOffice_project/620$Build-2</meta:generator>
    <meta:editing-duration>PT6M42S</meta:editing-duration>
    <meta:editing-cycles>3</meta:editing-cycles>
    <meta:document-statistic meta:table-count="1" meta:cell-count="2569" meta:object-count="2"/>
    <meta:user-defined meta:name="AppVersion">16.0300</meta:user-defined>
  </office:meta>
</office:document-meta>
</file>