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690000005775C06A5B.png" manifest:media-type="image/png"/>
  <manifest:file-entry manifest:full-path="Pictures/10000001000002A4000000521DE3C04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2.937cm"/>
    </style:style>
    <style:style style:name="co2" style:family="table-column">
      <style:table-column-properties fo:break-before="auto" style:column-width="10.46cm"/>
    </style:style>
    <style:style style:name="co3" style:family="table-column">
      <style:table-column-properties fo:break-before="auto" style:column-width="3.341cm"/>
    </style:style>
    <style:style style:name="co4" style:family="table-column">
      <style:table-column-properties fo:break-before="auto" style:column-width="8.223cm"/>
    </style:style>
    <style:style style:name="co5" style:family="table-column">
      <style:table-column-properties fo:break-before="auto" style:column-width="2.769cm"/>
    </style:style>
    <style:style style:name="co6" style:family="table-column">
      <style:table-column-properties fo:break-before="auto" style:column-width="2.35cm"/>
    </style:style>
    <style:style style:name="co7" style:family="table-column">
      <style:table-column-properties fo:break-before="auto" style:column-width="2.069cm"/>
    </style:style>
    <style:style style:name="co8" style:family="table-column">
      <style:table-column-properties fo:break-before="auto" style:column-width="2.182cm"/>
    </style:style>
    <style:style style:name="co9" style:family="table-column">
      <style:table-column-properties fo:break-before="auto" style:column-width="2.238cm"/>
    </style:style>
    <style:style style:name="co10" style:family="table-column">
      <style:table-column-properties fo:break-before="auto" style:column-width="1.699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37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164cm" fo:break-before="auto" style:use-optimal-row-height="false"/>
    </style:style>
    <style:style style:name="ro6" style:family="table-row">
      <style:table-row-properties style:row-height="1.323cm" fo:break-before="auto" style:use-optimal-row-height="false"/>
    </style:style>
    <style:style style:name="ro7" style:family="table-row">
      <style:table-row-properties style:row-height="0.767cm" fo:break-before="auto" style:use-optimal-row-height="false"/>
    </style:style>
    <style:style style:name="ro8" style:family="table-row">
      <style:table-row-properties style:row-height="0.82cm" fo:break-before="auto" style:use-optimal-row-height="false"/>
    </style:style>
    <style:style style:name="ro9" style:family="table-row">
      <style:table-row-properties style:row-height="0.847cm" fo:break-before="auto" style:use-optimal-row-height="false"/>
    </style:style>
    <style:style style:name="ro10" style:family="table-row">
      <style:table-row-properties style:row-height="0.794cm" fo:break-before="auto" style:use-optimal-row-height="false"/>
    </style:style>
    <style:style style:name="ro11" style:family="table-row">
      <style:table-row-properties style:row-height="0.788cm" fo:break-before="auto" style:use-optimal-row-height="false"/>
    </style:style>
    <style:style style:name="ro12" style:family="table-row">
      <style:table-row-properties style:row-height="0.73cm" fo:break-before="auto" style:use-optimal-row-height="false"/>
    </style:style>
    <style:style style:name="ro13" style:family="table-row">
      <style:table-row-properties style:row-height="0.76cm" fo:break-before="auto" style:use-optimal-row-height="false"/>
    </style:style>
    <style:style style:name="ro14" style:family="table-row">
      <style:table-row-properties style:row-height="0.9cm" fo:break-before="auto" style:use-optimal-row-height="false"/>
    </style:style>
    <style:style style:name="ro15" style:family="table-row">
      <style:table-row-properties style:row-height="0.702cm" fo:break-before="auto" style:use-optimal-row-height="false"/>
    </style:style>
    <style:style style:name="ro16" style:family="table-row">
      <style:table-row-properties style:row-height="0.873cm" fo:break-before="auto" style:use-optimal-row-height="false"/>
    </style:style>
    <style:style style:name="ro17" style:family="table-row">
      <style:table-row-properties style:row-height="0.767cm" fo:break-before="page" style:use-optimal-row-height="false"/>
    </style:style>
    <style:style style:name="ro18" style:family="table-row">
      <style:table-row-properties style:row-height="0.847cm" fo:break-before="page" style:use-optimal-row-height="false"/>
    </style:style>
    <style:style style:name="ro19" style:family="table-row">
      <style:table-row-properties style:row-height="0.635cm" fo:break-before="auto" style:use-optimal-row-height="false"/>
    </style:style>
    <style:style style:name="ro20" style:family="table-row">
      <style:table-row-properties style:row-height="0.503cm" fo:break-before="auto" style:use-optimal-row-height="false"/>
    </style:style>
    <style:style style:name="ro21" style:family="table-row">
      <style:table-row-properties style:row-height="0.185cm" fo:break-before="auto" style:use-optimal-row-height="false"/>
    </style:style>
    <style:style style:name="ro22" style:family="table-row">
      <style:table-row-properties style:row-height="0.476cm" fo:break-before="auto" style:use-optimal-row-height="false"/>
    </style:style>
    <style:style style:name="ro23" style:family="table-row">
      <style:table-row-properties style:row-height="0.794cm" fo:break-before="auto" style:use-optimal-row-height="true"/>
    </style:style>
    <style:style style:name="ro24" style:family="table-row">
      <style:table-row-properties style:row-height="0.452cm" fo:break-before="auto" style:use-optimal-row-height="false"/>
    </style:style>
    <style:style style:name="ta1" style:family="table" style:master-page-name="PageStyle_5f_RELAÇÃO_20_DE_20_SERVIDORES_20_CEDIDO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8pt" fo:font-style="normal" fo:text-shadow="none" style:text-underline-style="none" fo:font-weight="bold" style:font-size-asian="8pt" style:font-style-asian="normal" style:font-weight-asian="bold" style:font-name-complex="Calibri Light" style:font-size-complex="8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 style:data-style-name="N10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 style:data-style-name="N10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 style:data-style-name="N121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0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14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1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Times New Roman" style:font-size-complex="14pt" style:font-style-complex="normal" style:font-weight-complex="bold">
        <loext:char-complex-color loext:theme-type="dark1" loext:color-type="theme"/>
      </style:text-properties>
    </style:style>
    <style:style style:name="ce16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</style:style>
    <style:style style:name="ce17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</style:style>
    <style:style style:name="ce18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</style:style>
    <style:style style:name="ce20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0">
      <style:table-cell-properties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fo:border="0.74pt solid #000000" style:vertical-align="middle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7pt" fo:font-style="normal" fo:text-shadow="none" style:text-underline-style="none" fo:font-weight="bold" style:font-size-asian="7pt" style:font-style-asian="normal" style:font-weight-asian="bold" style:font-name-complex="Calibri Light" style:font-size-complex="7pt" style:font-style-complex="normal" style:font-weight-complex="bold">
        <loext:char-complex-color loext:theme-type="dark1" loext:color-type="theme"/>
      </style:text-properties>
    </style:style>
    <style:style style:name="ce28" style:family="table-cell" style:parent-style-name="Default" style:data-style-name="N4">
      <style:table-cell-properties style:text-align-source="fix" style:repeat-content="false" fo:border="0.74pt solid #000000" style:rotation-align="none" style:vertical-align="middle"/>
      <style:paragraph-properties fo:text-align="center" fo:margin-left="0cm"/>
    </style:style>
    <style:style style:name="ce29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0" style:family="table-cell" style:parent-style-name="Default" style:data-style-name="N139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1" style:family="table-cell" style:parent-style-name="Default" style:data-style-name="N138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32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33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35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6" style:family="table-cell" style:parent-style-name="Default" style:data-style-name="N4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37" style:family="table-cell" style:parent-style-name="Default" style:data-style-name="N10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9" style:family="table-cell" style:parent-style-name="Default" style:data-style-name="N4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40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41" style:family="table-cell" style:parent-style-name="Default" style:data-style-name="N4">
      <style:table-cell-properties fo:background-color="#ffffff" style:cell-protect="protected" style:print-content="tru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42" style:family="table-cell" style:parent-style-name="Default" style:data-style-name="N4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43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138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</style:style>
    <style:style style:name="ce45" style:family="table-cell" style:parent-style-name="Default" style:data-style-name="N138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</style:style>
    <style:style style:name="ce46" style:family="table-cell" style:parent-style-name="Default" style:data-style-name="N138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Times New Roman" style:font-size-complex="14pt" style:font-style-complex="normal" style:font-weight-complex="bold">
        <loext:char-complex-color loext:theme-type="dark1" loext:color-type="theme"/>
      </style:text-properties>
    </style:style>
    <style:style style:name="ce47" style:family="table-cell" style:parent-style-name="Default" style:data-style-name="N138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7pt" fo:font-style="normal" fo:text-shadow="none" style:text-underline-style="none" fo:font-weight="bold" style:font-size-asian="7pt" style:font-style-asian="normal" style:font-weight-asian="bold" style:font-name-complex="Calibri Light" style:font-size-complex="7pt" style:font-style-complex="normal" style:font-weight-complex="bold">
        <loext:char-complex-color loext:theme-type="dark1" loext:color-type="theme"/>
      </style:text-properties>
    </style:style>
    <style:style style:name="ce48" style:family="table-cell" style:parent-style-name="Default" style:data-style-name="N118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>
        <loext:char-complex-color loext:theme-type="dark1" loext:color-type="theme"/>
      </style:text-properties>
    </style:style>
    <style:style style:name="ce50" style:family="table-cell" style:parent-style-name="Default" style:data-style-name="N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1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2" style:family="table-cell" style:parent-style-name="Default" style:data-style-name="N0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>
        <loext:char-complex-color loext:theme-type="dark1" loext:color-type="theme"/>
      </style:text-properties>
    </style:style>
    <style:style style:name="ce54" style:family="table-cell" style:parent-style-name="Default" style:data-style-name="N138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LAÇÃO DE SERVIDORES CEDIDOS" table:style-name="ta1" table:print-ranges="'RELAÇÃO DE SERVIDORES CEDIDOS'.A1:'RELAÇÃO DE SERVIDORES CEDIDOS'.J295">
        <office:forms form:automatic-focus="false" form:apply-design-mode="false"/>
        <table:table-column table:style-name="co1" table:default-cell-style-name="ce1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21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5" table:default-cell-style-name="ce44"/>
        <table:table-column table:style-name="co10" table:number-columns-repeated="26" table:default-cell-style-name="Default"/>
        <table:table-column table:style-name="co10" table:number-columns-repeated="16348"/>
        <table:table-header-rows>
          <table:table-row table:style-name="ro1">
            <table:table-cell>
              <draw:frame draw:z-index="1" draw:name="Imagem 2" draw:style-name="gr1" draw:text-style-name="P1" svg:width="8.062cm" svg:height="1.882cm" svg:x="0.582cm" svg:y="0.397cm">
                <draw:image xlink:href="Pictures/10000001000001690000005775C06A5B.png" xlink:type="simple" xlink:show="embed" xlink:actuate="onLoad" draw:mime-type="image/png">
                  <text:p/>
                </draw:image>
              </draw:frame>
            </table:table-cell>
            <table:table-cell table:number-columns-repeated="10"/>
            <table:table-cell table:style-name="ce51"/>
            <table:table-cell table:number-columns-repeated="24"/>
            <table:table-cell table:style-name="Default" table:number-columns-repeated="16348"/>
          </table:table-row>
          <table:table-row table:style-name="ro1">
            <table:table-cell table:number-columns-repeated="3"/>
            <table:table-cell>
              <draw:frame draw:z-index="0" draw:name="Imagem 1" draw:style-name="gr1" draw:text-style-name="P1" svg:width="18.958cm" svg:height="2.147cm" svg:x="3.437cm" svg:y="0.034cm">
                <draw:image xlink:href="Pictures/10000001000002A4000000521DE3C04E.png" xlink:type="simple" xlink:show="embed" xlink:actuate="onLoad" draw:mime-type="image/png">
                  <text:p/>
                </draw:image>
              </draw:frame>
            </table:table-cell>
            <table:table-cell table:number-columns-repeated="7"/>
            <table:table-cell table:style-name="ce51" table:number-columns-repeated="3"/>
            <table:table-cell table:number-columns-repeated="22"/>
            <table:table-cell table:style-name="Default" table:number-columns-repeated="16348"/>
          </table:table-row>
          <table:table-row table:style-name="ro1" table:number-rows-repeated="2">
            <table:table-cell table:number-columns-repeated="11"/>
            <table:table-cell table:style-name="ce51" table:number-columns-repeated="3"/>
            <table:table-cell table:number-columns-repeated="22"/>
            <table:table-cell table:style-name="Default" table:number-columns-repeated="16348"/>
          </table:table-row>
          <table:table-row table:style-name="ro2">
            <table:table-cell table:number-columns-repeated="2"/>
            <table:table-cell table:style-name="ce14"/>
            <table:table-cell table:number-columns-repeated="8"/>
            <table:table-cell table:style-name="ce51" table:number-columns-repeated="3"/>
            <table:table-cell table:number-columns-repeated="22"/>
            <table:table-cell table:style-name="Default" table:number-columns-repeated="16348"/>
          </table:table-row>
          <table:table-row table:style-name="ro3">
            <table:table-cell/>
            <table:table-cell table:style-name="ce14" table:number-columns-repeated="4"/>
            <table:table-cell table:style-name="ce32"/>
            <table:table-cell table:style-name="ce14" table:number-columns-repeated="3"/>
            <table:table-cell table:style-name="ce45"/>
            <table:table-cell table:style-name="ce1" office:value-type="string" calcext:value-type="string">
              <text:p><text:s/></text:p>
            </table:table-cell>
            <table:table-cell table:style-name="ce51" table:number-columns-repeated="3"/>
            <table:table-cell table:number-columns-repeated="22"/>
            <table:table-cell table:style-name="Default" table:number-columns-repeated="16348"/>
          </table:table-row>
          <table:table-row table:style-name="ro1">
            <table:table-cell table:style-name="ce2" office:value-type="string" calcext:value-type="string" table:number-columns-spanned="10" table:number-rows-spanned="1">
              <text:p>RELAÇÃO MENSAL DOS SERVIDORES CEDIDOS COM AS RESPECTIVAS REMUNERAÇÕES</text:p>
            </table:table-cell>
            <table:covered-table-cell table:number-columns-repeated="9" table:style-name="ce2"/>
            <table:table-cell office:value-type="string" calcext:value-type="string">
              <text:p><text:s/></text:p>
            </table:table-cell>
            <table:table-cell table:style-name="ce51" table:number-columns-repeated="3"/>
            <table:table-cell table:number-columns-repeated="22"/>
            <table:table-cell table:style-name="Default" table:number-columns-repeated="16348"/>
          </table:table-row>
          <table:table-row table:style-name="ro2">
            <table:table-cell/>
            <table:table-cell table:style-name="ce15" table:number-columns-repeated="8"/>
            <table:table-cell table:style-name="ce46"/>
            <table:table-cell/>
            <table:table-cell table:style-name="ce51" office:value-type="string" calcext:value-type="string">
              <text:p><text:s/></text:p>
            </table:table-cell>
            <table:table-cell table:style-name="ce51" table:number-columns-repeated="2"/>
            <table:table-cell table:number-columns-repeated="22"/>
            <table:table-cell table:style-name="Default" table:number-columns-repeated="16348"/>
          </table:table-row>
          <table:table-row table:style-name="ro4">
            <table:table-cell/>
            <table:table-cell table:style-name="ce15" table:number-columns-repeated="8"/>
            <table:table-cell table:style-name="ce46"/>
            <table:table-cell/>
            <table:table-cell table:style-name="ce51" table:number-columns-repeated="3"/>
            <table:table-cell table:number-columns-repeated="22"/>
            <table:table-cell table:style-name="Default" table:number-columns-repeated="16348"/>
          </table:table-row>
          <table:table-row table:style-name="ro5">
            <table:table-cell table:style-name="ce3" office:value-type="string" calcext:value-type="string" table:number-columns-spanned="4" table:number-rows-spanned="1">
              <text:p>OS: INSTITUTO DE PLANEJAMENTO E GESTÃO DE SERVIÇOS ESPECIALIZADOS - IPGSE</text:p>
              <text:p>Hospital Estadual de Santa Helena de Goiás Dr. Albanir Faleiros Machado - HERSO</text:p>
            </table:table-cell>
            <table:covered-table-cell table:number-columns-repeated="3" table:style-name="ce3"/>
            <table:table-cell table:style-name="ce26"/>
            <table:table-cell table:style-name="ce33"/>
            <table:table-cell table:style-name="ce26" table:number-columns-repeated="4"/>
            <table:table-cell table:style-name="ce18" office:value-type="string" calcext:value-type="string">
              <text:p><text:s/></text:p>
            </table:table-cell>
            <table:table-cell table:style-name="ce52" office:value-type="string" calcext:value-type="string">
              <text:p><text:s/></text:p>
            </table:table-cell>
            <table:table-cell table:style-name="ce52" table:number-columns-repeated="2"/>
            <table:table-cell table:style-name="ce1" table:number-columns-repeated="3"/>
            <table:table-cell table:style-name="ce18" office:value-type="string" calcext:value-type="string">
              <text:p><text:s/></text:p>
            </table:table-cell>
            <table:table-cell table:style-name="ce1" table:number-columns-repeated="15"/>
            <table:table-cell table:number-columns-repeated="3"/>
            <table:table-cell table:style-name="ce18" table:number-columns-repeated="16348"/>
          </table:table-row>
          <table:table-row table:style-name="ro6">
            <table:table-cell table:style-name="ce4" office:value-type="string" calcext:value-type="string">
              <text:p>Referência</text:p>
            </table:table-cell>
            <table:table-cell table:style-name="ce4" office:value-type="string" calcext:value-type="string">
              <text:p>Nome do Servidor</text:p>
            </table:table-cell>
            <table:table-cell table:style-name="ce4" office:value-type="string" calcext:value-type="string">
              <text:p>CPF</text:p>
            </table:table-cell>
            <table:table-cell table:style-name="ce4" office:value-type="string" calcext:value-type="string">
              <text:p>Cargo</text:p>
            </table:table-cell>
            <table:table-cell table:style-name="ce27" office:value-type="string" calcext:value-type="string">
              <text:p>Valor do Salário Bruto (R$)</text:p>
            </table:table-cell>
            <table:table-cell table:style-name="ce27" office:value-type="string" calcext:value-type="string">
              <text:p>Abono de Férias / Férias CLT (R$)</text:p>
            </table:table-cell>
            <table:table-cell table:style-name="ce27" office:value-type="string" calcext:value-type="string">
              <text:p>Valor 13º (R$)</text:p>
            </table:table-cell>
            <table:table-cell table:style-name="ce27" office:value-type="string" calcext:value-type="string">
              <text:p>Salário do Mês (R$)</text:p>
            </table:table-cell>
            <table:table-cell table:style-name="ce27" office:value-type="string" calcext:value-type="string">
              <text:p>Demais Descontos (R$)</text:p>
            </table:table-cell>
            <table:table-cell table:style-name="ce47" office:value-type="string" calcext:value-type="string">
              <text:p>Valor Liquido</text:p>
            </table:table-cell>
            <table:table-cell table:style-name="ce49"/>
            <table:table-cell table:style-name="ce53" table:number-columns-repeated="3"/>
            <table:table-cell table:style-name="ce1" table:number-columns-repeated="3"/>
            <table:table-cell table:style-name="ce49"/>
            <table:table-cell table:style-name="ce1" table:number-columns-repeated="15"/>
            <table:table-cell table:number-columns-repeated="3"/>
            <table:table-cell table:style-name="ce49" table:number-columns-repeated="16348"/>
          </table:table-row>
        </table:table-header-rows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DGUIMAR PEREIRA DE FREITAS</text:p>
          </table:table-cell>
          <table:table-cell table:style-name="ce22" office:value-type="string" calcext:value-type="string">
            <text:p>710.***.***-53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4119.52" calcext:value-type="float">
            <text:p>4.119,5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2]-[.J12]" office:value-type="float" office:value="1664.03" calcext:value-type="float">
            <text:p>1.664,03</text:p>
          </table:table-cell>
          <table:table-cell table:style-name="ce28" office:value-type="float" office:value="2455.49" calcext:value-type="float">
            <text:p>2.455,49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DRIANA CORREA SOARES</text:p>
          </table:table-cell>
          <table:table-cell table:style-name="ce22" office:value-type="string" calcext:value-type="string">
            <text:p>010.***.***-0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6527.42" calcext:value-type="float">
            <text:p>6.527,4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120.37" calcext:value-type="float">
            <text:p>4.120,37</text:p>
          </table:table-cell>
          <table:table-cell table:style-name="ce40" table:formula="of:=[.E13]-[.J13]" office:value-type="float" office:value="1680.73" calcext:value-type="float">
            <text:p>1.680,73</text:p>
          </table:table-cell>
          <table:table-cell table:style-name="ce28" office:value-type="float" office:value="4846.69" calcext:value-type="float">
            <text:p>4.846,69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DRIANA DE MOURA SOARES</text:p>
          </table:table-cell>
          <table:table-cell table:style-name="ce22" office:value-type="string" calcext:value-type="string">
            <text:p>976.***.***-00</text:p>
          </table:table-cell>
          <table:table-cell table:style-name="ce24" office:value-type="string" calcext:value-type="string">
            <text:p>Técnico em Radiologia - Lei 22.524</text:p>
          </table:table-cell>
          <table:table-cell table:style-name="ce28" office:value-type="float" office:value="8391.8" calcext:value-type="float">
            <text:p>8.391,8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]-[.J14]" office:value-type="float" office:value="4957.78" calcext:value-type="float">
            <text:p>4.957,78</text:p>
          </table:table-cell>
          <table:table-cell table:style-name="ce28" office:value-type="float" office:value="3434.02" calcext:value-type="float">
            <text:p>3.434,02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ILTON MARTINS MAXIMO</text:p>
          </table:table-cell>
          <table:table-cell table:style-name="ce22" office:value-type="string" calcext:value-type="string">
            <text:p>612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813.13" calcext:value-type="float">
            <text:p>8.813,1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5]-[.J15]" office:value-type="float" office:value="6327.66" calcext:value-type="float">
            <text:p>6.327,66</text:p>
          </table:table-cell>
          <table:table-cell table:style-name="ce28" office:value-type="float" office:value="2485.47" calcext:value-type="float">
            <text:p>2.485,47</text:p>
          </table:table-cell>
          <table:table-cell table:style-name="ce50"/>
          <table:table-cell table:style-name="ce54"/>
          <table:table-cell table:style-name="ce54" office:value-type="string" calcext:value-type="string">
            <text:p><text:s/></text:p>
          </table:table-cell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9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LAN DE SOUZA PERES CRUVINEL MACHADO</text:p>
          </table:table-cell>
          <table:table-cell table:style-name="ce22" office:value-type="string" calcext:value-type="string">
            <text:p>832.***.***-87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11350.18" calcext:value-type="float">
            <text:p>11.350,1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6]-[.J16]" office:value-type="float" office:value="6075.22" calcext:value-type="float">
            <text:p>6.075,22</text:p>
          </table:table-cell>
          <table:table-cell table:style-name="ce28" office:value-type="float" office:value="5274.96" calcext:value-type="float">
            <text:p>5.274,96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LDA MARIA DA CONCEICAO RIBEIRO</text:p>
          </table:table-cell>
          <table:table-cell table:style-name="ce22" office:value-type="string" calcext:value-type="string">
            <text:p>644.***.***-3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7]-[.J17]" office:value-type="float" office:value="2045.51" calcext:value-type="float">
            <text:p>2.045,51</text:p>
          </table:table-cell>
          <table:table-cell table:style-name="ce28" office:value-type="float" office:value="5295.1" calcext:value-type="float">
            <text:p>5.295,10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LESSANDRO RAFAEL BORBA MOREIRA</text:p>
          </table:table-cell>
          <table:table-cell table:style-name="ce22" office:value-type="string" calcext:value-type="string">
            <text:p>011.***.***-75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9233.25" calcext:value-type="float">
            <text:p>9.233,2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]-[.J18]" office:value-type="float" office:value="2941.27" calcext:value-type="float">
            <text:p>2.941,27</text:p>
          </table:table-cell>
          <table:table-cell table:style-name="ce28" office:value-type="float" office:value="6291.98" calcext:value-type="float">
            <text:p>6.291,98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1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LEXANDRA GOMES DE OLIVEIRA</text:p>
          </table:table-cell>
          <table:table-cell table:style-name="ce22" office:value-type="string" calcext:value-type="string">
            <text:p>010.***.***-45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2440.37" calcext:value-type="float">
            <text:p>2.440,3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9]-[.J19]" office:value-type="float" office:value="1098.39" calcext:value-type="float">
            <text:p>1.098,39</text:p>
          </table:table-cell>
          <table:table-cell table:style-name="ce28" office:value-type="float" office:value="1341.98" calcext:value-type="float">
            <text:p>1.341,98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2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LEXSSANIA COSMO DO SACRAMENTO BARBOSA</text:p>
          </table:table-cell>
          <table:table-cell table:style-name="ce22" office:value-type="string" calcext:value-type="string">
            <text:p>937.***.***-7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44.23" calcext:value-type="float">
            <text:p>7.844,2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0]-[.J20]" office:value-type="float" office:value="3596.42" calcext:value-type="float">
            <text:p>3.596,42</text:p>
          </table:table-cell>
          <table:table-cell table:style-name="ce28" office:value-type="float" office:value="4247.81" calcext:value-type="float">
            <text:p>4.247,81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3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LINE MACHADO DOS SANTOS</text:p>
          </table:table-cell>
          <table:table-cell table:style-name="ce22" office:value-type="string" calcext:value-type="string">
            <text:p>010.***.***-0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812.54" calcext:value-type="float">
            <text:p>8.812,5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1]-[.J21]" office:value-type="float" office:value="3961.6" calcext:value-type="float">
            <text:p>3.961,60</text:p>
          </table:table-cell>
          <table:table-cell table:style-name="ce28" office:value-type="float" office:value="4850.94" calcext:value-type="float">
            <text:p>4.850,94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3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LMIRA FERREIRA DO NASCIMENTO</text:p>
          </table:table-cell>
          <table:table-cell table:style-name="ce22" office:value-type="string" calcext:value-type="string">
            <text:p>763.***.***-53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22]-[.J22]" office:value-type="float" office:value="1112.33" calcext:value-type="float">
            <text:p>1.112,33</text:p>
          </table:table-cell>
          <table:table-cell table:style-name="ce28" office:value-type="float" office:value="2118.91" calcext:value-type="float">
            <text:p>2.118,91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1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MANDA COELHO CORREA</text:p>
          </table:table-cell>
          <table:table-cell table:style-name="ce22" office:value-type="string" calcext:value-type="string">
            <text:p>025.***.***-1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589.3" calcext:value-type="float">
            <text:p>8.589,3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3]-[.J23]" office:value-type="float" office:value="6197.48" calcext:value-type="float">
            <text:p>6.197,48</text:p>
          </table:table-cell>
          <table:table-cell table:style-name="ce28" office:value-type="float" office:value="2391.82" calcext:value-type="float">
            <text:p>2.391,82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MARILDO FRANCISCO ROCHA</text:p>
          </table:table-cell>
          <table:table-cell table:style-name="ce22" office:value-type="string" calcext:value-type="string">
            <text:p>468.***.***-04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454.69" calcext:value-type="float">
            <text:p>4.454,6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377.57" calcext:value-type="float">
            <text:p>2.377,57</text:p>
          </table:table-cell>
          <table:table-cell table:style-name="ce40" table:formula="of:=[.E24]-[.J24]" office:value-type="float" office:value="1639.04" calcext:value-type="float">
            <text:p>1.639,04</text:p>
          </table:table-cell>
          <table:table-cell table:style-name="ce28" office:value-type="float" office:value="2815.65" calcext:value-type="float">
            <text:p>2.815,65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4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A CAROLINA MENDES OLIVEIRA</text:p>
          </table:table-cell>
          <table:table-cell table:style-name="ce22" office:value-type="string" calcext:value-type="string">
            <text:p>827.***.***-15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]-[.J25]" office:value-type="float" office:value="4148.59" calcext:value-type="float">
            <text:p>4.148,59</text:p>
          </table:table-cell>
          <table:table-cell table:style-name="ce28" office:value-type="float" office:value="3433.5" calcext:value-type="float">
            <text:p>3.433,50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A CLAUDIA ALVES DE JESUS</text:p>
          </table:table-cell>
          <table:table-cell table:style-name="ce22" office:value-type="string" calcext:value-type="string">
            <text:p>018.***.***-24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26]-[.J26]" office:value-type="float" office:value="857.87" calcext:value-type="float">
            <text:p>857,87</text:p>
          </table:table-cell>
          <table:table-cell table:style-name="ce28" office:value-type="float" office:value="2373.37" calcext:value-type="float">
            <text:p>2.373,37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5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A LUCIA PEREIRA RODRIGUES</text:p>
          </table:table-cell>
          <table:table-cell table:style-name="ce22" office:value-type="string" calcext:value-type="string">
            <text:p>009.***.***-0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6287.1" calcext:value-type="float">
            <text:p>6.287,1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3660.19" calcext:value-type="float">
            <text:p>3.660,19</text:p>
          </table:table-cell>
          <table:table-cell table:style-name="ce40" table:formula="of:=[.E27]-[.J27]" office:value-type="float" office:value="836.030000000001" calcext:value-type="float">
            <text:p>836,03</text:p>
          </table:table-cell>
          <table:table-cell table:style-name="ce28" office:value-type="float" office:value="5451.07" calcext:value-type="float">
            <text:p>5.451,07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16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A PAULA MARQUES DE OLIVEIRA</text:p>
          </table:table-cell>
          <table:table-cell table:style-name="ce22" office:value-type="string" calcext:value-type="string">
            <text:p>035.***.***-8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6752.75" calcext:value-type="float">
            <text:p>6.752,7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3660.19" calcext:value-type="float">
            <text:p>3.660,19</text:p>
          </table:table-cell>
          <table:table-cell table:style-name="ce40" table:formula="of:=[.E28]-[.J28]" office:value-type="float" office:value="3676.2" calcext:value-type="float">
            <text:p>3.676,20</text:p>
          </table:table-cell>
          <table:table-cell table:style-name="ce28" office:value-type="float" office:value="3076.55" calcext:value-type="float">
            <text:p>3.076,55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A ROSA DA SILVA</text:p>
          </table:table-cell>
          <table:table-cell table:style-name="ce22" office:value-type="string" calcext:value-type="string">
            <text:p>612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9]-[.J29]" office:value-type="float" office:value="2153.94" calcext:value-type="float">
            <text:p>2.153,94</text:p>
          </table:table-cell>
          <table:table-cell table:style-name="ce28" office:value-type="float" office:value="5428.15" calcext:value-type="float">
            <text:p>5.428,15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A ROSA SILVA</text:p>
          </table:table-cell>
          <table:table-cell table:style-name="ce22" office:value-type="string" calcext:value-type="string">
            <text:p>370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358.61" calcext:value-type="float">
            <text:p>12.358,61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514.38" calcext:value-type="float">
            <text:p>4.514,38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30]-[.J30]" office:value-type="float" office:value="1584.4" calcext:value-type="float">
            <text:p>1.584,40</text:p>
          </table:table-cell>
          <table:table-cell table:style-name="ce28" office:value-type="float" office:value="10774.21" calcext:value-type="float">
            <text:p>10.774,21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DRE RICARDO DE OLIVEIRA</text:p>
          </table:table-cell>
          <table:table-cell table:style-name="ce22" office:value-type="string" calcext:value-type="string">
            <text:p>888.***.***-49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964.95" calcext:value-type="float">
            <text:p>7.964,9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31]-[.J31]" office:value-type="float" office:value="3069.72" calcext:value-type="float">
            <text:p>3.069,72</text:p>
          </table:table-cell>
          <table:table-cell table:style-name="ce28" office:value-type="float" office:value="4895.23" calcext:value-type="float">
            <text:p>4.895,23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DREIA SOARES DE LUCENA</text:p>
          </table:table-cell>
          <table:table-cell table:style-name="ce22" office:value-type="string" calcext:value-type="string">
            <text:p>979.***.***-87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0961.51" calcext:value-type="float">
            <text:p>10.961,5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32]-[.J32]" office:value-type="float" office:value="3601.11" calcext:value-type="float">
            <text:p>3.601,11</text:p>
          </table:table-cell>
          <table:table-cell table:style-name="ce28" office:value-type="float" office:value="7360.4" calcext:value-type="float">
            <text:p>7.360,40</text:p>
          </table:table-cell>
          <table:table-cell table:style-name="ce50"/>
          <table:table-cell table:style-name="ce54" table:number-columns-repeated="2"/>
          <table:table-cell table:style-name="ce14"/>
          <table:table-cell table:style-name="ce1" table:number-columns-repeated="3"/>
          <table:table-cell table:style-name="ce13"/>
          <table:table-cell table:style-name="ce1" table:number-columns-repeated="15"/>
          <table:table-cell table:number-columns-repeated="3"/>
          <table:table-cell table:style-name="ce13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GELICA SILVA LIMA</text:p>
          </table:table-cell>
          <table:table-cell table:style-name="ce22" office:value-type="string" calcext:value-type="string">
            <text:p>354.***.***-8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706.84" calcext:value-type="float">
            <text:p>7.706,84</text:p>
          </table:table-cell>
          <table:table-cell table:style-name="ce28" office:value-type="float" office:value="1403.07" calcext:value-type="float">
            <text:p>1.403,07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3660.19" calcext:value-type="float">
            <text:p>3.660,19</text:p>
          </table:table-cell>
          <table:table-cell table:style-name="ce40" table:formula="of:=[.E33]-[.J33]" office:value-type="float" office:value="2062.31" calcext:value-type="float">
            <text:p>2.062,31</text:p>
          </table:table-cell>
          <table:table-cell table:style-name="ce28" office:value-type="float" office:value="5644.53" calcext:value-type="float">
            <text:p>5.644,53</text:p>
          </table:table-cell>
          <table:table-cell table:style-name="ce50"/>
          <table:table-cell table:style-name="ce54" table:number-columns-repeated="2"/>
          <table:table-cell table:style-name="ce52"/>
          <table:table-cell table:style-name="ce1" table:number-columns-repeated="3"/>
          <table:table-cell table:style-name="ce18"/>
          <table:table-cell table:style-name="ce1" table:number-columns-repeated="15"/>
          <table:table-cell table:number-columns-repeated="3"/>
          <table:table-cell table:style-name="ce18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NA CAROLINA AZEVEDO</text:p>
          </table:table-cell>
          <table:table-cell table:style-name="ce22" office:value-type="string" calcext:value-type="string">
            <text:p>915.***.***-49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528.42" calcext:value-type="float">
            <text:p>8.528,4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34]-[.J34]" office:value-type="float" office:value="3338.3" calcext:value-type="float">
            <text:p>3.338,30</text:p>
          </table:table-cell>
          <table:table-cell table:style-name="ce28" office:value-type="float" office:value="5190.12" calcext:value-type="float">
            <text:p>5.190,1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TONIA FERREIRA DA SILVA</text:p>
          </table:table-cell>
          <table:table-cell table:style-name="ce22" office:value-type="string" calcext:value-type="string">
            <text:p>777.***.***-1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91.83" calcext:value-type="float">
            <text:p>7.991,8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35]-[.J35]" office:value-type="float" office:value="3711.3" calcext:value-type="float">
            <text:p>3.711,30</text:p>
          </table:table-cell>
          <table:table-cell table:style-name="ce28" office:value-type="float" office:value="4280.53" calcext:value-type="float">
            <text:p>4.280,5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NTONIO MARCOS DE JESUS PIRES</text:p>
          </table:table-cell>
          <table:table-cell table:style-name="ce22" office:value-type="string" calcext:value-type="string">
            <text:p>777.***.***-1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33.29" calcext:value-type="float">
            <text:p>7.933,2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36]-[.J36]" office:value-type="float" office:value="4201.28" calcext:value-type="float">
            <text:p>4.201,28</text:p>
          </table:table-cell>
          <table:table-cell table:style-name="ce28" office:value-type="float" office:value="3732.01" calcext:value-type="float">
            <text:p>3.732,0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PARECIDA DONIZETE FARIA SILVA</text:p>
          </table:table-cell>
          <table:table-cell table:style-name="ce22" office:value-type="string" calcext:value-type="string">
            <text:p>347.***.***-4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004.21" calcext:value-type="float">
            <text:p>7.004,2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37]-[.J37]" office:value-type="float" office:value="2606.74" calcext:value-type="float">
            <text:p>2.606,74</text:p>
          </table:table-cell>
          <table:table-cell table:style-name="ce28" office:value-type="float" office:value="4397.47" calcext:value-type="float">
            <text:p>4.397,4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APARECIDA ROSA DA SILVA DE BRITO</text:p>
          </table:table-cell>
          <table:table-cell table:style-name="ce22" office:value-type="string" calcext:value-type="string">
            <text:p>001.***.***-96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527.9" calcext:value-type="float">
            <text:p>3.527,9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652.31" calcext:value-type="float">
            <text:p>1.652,31</text:p>
          </table:table-cell>
          <table:table-cell table:style-name="ce40" table:formula="of:=[.E38]-[.J38]" office:value-type="float" office:value="1218.12" calcext:value-type="float">
            <text:p>1.218,12</text:p>
          </table:table-cell>
          <table:table-cell table:style-name="ce28" office:value-type="float" office:value="2309.78" calcext:value-type="float">
            <text:p>2.309,7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BENEDITO ALVES VIEIRA</text:p>
          </table:table-cell>
          <table:table-cell table:style-name="ce22" office:value-type="string" calcext:value-type="string">
            <text:p>211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237.84" calcext:value-type="float">
            <text:p>8.237,8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39]-[.J39]" office:value-type="float" office:value="2204.46" calcext:value-type="float">
            <text:p>2.204,46</text:p>
          </table:table-cell>
          <table:table-cell table:style-name="ce28" office:value-type="float" office:value="6033.38" calcext:value-type="float">
            <text:p>6.033,3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BETANIA GALAVOTTI BOTE</text:p>
          </table:table-cell>
          <table:table-cell table:style-name="ce22" office:value-type="string" calcext:value-type="string">
            <text:p>255.***.***-01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4363.61" calcext:value-type="float">
            <text:p>14.363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40]-[.J40]" office:value-type="float" office:value="4541.15" calcext:value-type="float">
            <text:p>4.541,15</text:p>
          </table:table-cell>
          <table:table-cell table:style-name="ce28" office:value-type="float" office:value="9822.46" calcext:value-type="float">
            <text:p>9.822,4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BRUNA DAS NEVES GOMES TAVARES</text:p>
          </table:table-cell>
          <table:table-cell table:style-name="ce22" office:value-type="string" calcext:value-type="string">
            <text:p>017.***.***-65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1965.14" calcext:value-type="float">
            <text:p>1.965,1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41]-[.J41]" office:value-type="float" office:value="1028.16" calcext:value-type="float">
            <text:p>1.028,16</text:p>
          </table:table-cell>
          <table:table-cell table:style-name="ce34" office:value-type="float" office:value="936.98" calcext:value-type="float">
            <text:p>936,9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BRUNO FERREIRA LADISLAU</text:p>
          </table:table-cell>
          <table:table-cell table:style-name="ce22" office:value-type="string" calcext:value-type="string">
            <text:p>023.***.***-76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150.36" calcext:value-type="float">
            <text:p>4.150,3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377.57" calcext:value-type="float">
            <text:p>2.377,57</text:p>
          </table:table-cell>
          <table:table-cell table:style-name="ce40" table:formula="of:=[.E42]-[.J42]" office:value-type="float" office:value="550.04" calcext:value-type="float">
            <text:p>550,04</text:p>
          </table:table-cell>
          <table:table-cell table:style-name="ce28" office:value-type="float" office:value="3600.32" calcext:value-type="float">
            <text:p>3.600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AMILA DIVINA DE FREITAS</text:p>
          </table:table-cell>
          <table:table-cell table:style-name="ce22" office:value-type="string" calcext:value-type="string">
            <text:p>024.***.***-4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528.34" calcext:value-type="float">
            <text:p>9.528,34</text:p>
          </table:table-cell>
          <table:table-cell table:style-name="ce28" office:value-type="float" office:value="1829.18" calcext:value-type="float">
            <text:p>1.829,1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43]-[.J43]" office:value-type="float" office:value="5253.75" calcext:value-type="float">
            <text:p>5.253,75</text:p>
          </table:table-cell>
          <table:table-cell table:style-name="ce28" office:value-type="float" office:value="4274.59" calcext:value-type="float">
            <text:p>4.274,5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ARLOS ALBERTO VIEIRA FURQUIM</text:p>
          </table:table-cell>
          <table:table-cell table:style-name="ce22" office:value-type="string" calcext:value-type="string">
            <text:p>457.***.***-6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757.69" calcext:value-type="float">
            <text:p>7.757,6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44]-[.J44]" office:value-type="float" office:value="4384.25" calcext:value-type="float">
            <text:p>4.384,25</text:p>
          </table:table-cell>
          <table:table-cell table:style-name="ce28" office:value-type="float" office:value="3373.44" calcext:value-type="float">
            <text:p>3.373,4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ARLOS EDUARDO DE FREITAS</text:p>
          </table:table-cell>
          <table:table-cell table:style-name="ce22" office:value-type="string" calcext:value-type="string">
            <text:p>881.***.***-0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064.95" calcext:value-type="float">
            <text:p>8.064,9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45]-[.J45]" office:value-type="float" office:value="4203.74" calcext:value-type="float">
            <text:p>4.203,74</text:p>
          </table:table-cell>
          <table:table-cell table:style-name="ce28" office:value-type="float" office:value="3861.21" calcext:value-type="float">
            <text:p>3.861,2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ARLOS ROBERTO CAIXETA DE SOUSA</text:p>
          </table:table-cell>
          <table:table-cell table:style-name="ce22" office:value-type="string" calcext:value-type="string">
            <text:p>895.***.***-68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875.29" calcext:value-type="float">
            <text:p>4.875,2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377.57" calcext:value-type="float">
            <text:p>2.377,57</text:p>
          </table:table-cell>
          <table:table-cell table:style-name="ce40" table:formula="of:=[.E46]-[.J46]" office:value-type="float" office:value="2130.97" calcext:value-type="float">
            <text:p>2.130,97</text:p>
          </table:table-cell>
          <table:table-cell table:style-name="ce28" office:value-type="float" office:value="2744.32" calcext:value-type="float">
            <text:p>2.744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ASSIA MARCAL MARTINS ALVES</text:p>
          </table:table-cell>
          <table:table-cell table:style-name="ce22" office:value-type="string" calcext:value-type="string">
            <text:p>936.***.***-34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246.68" calcext:value-type="float">
            <text:p>8.246,6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47]-[.J47]" office:value-type="float" office:value="4925.09" calcext:value-type="float">
            <text:p>4.925,09</text:p>
          </table:table-cell>
          <table:table-cell table:style-name="ce28" office:value-type="float" office:value="3321.59" calcext:value-type="float">
            <text:p>3.321,5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ATIA DE ALMEIDA GARCIA</text:p>
          </table:table-cell>
          <table:table-cell table:style-name="ce22" office:value-type="string" calcext:value-type="string">
            <text:p>016.***.***-77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1490.1" calcext:value-type="float">
            <text:p>11.490,1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48]-[.J48]" office:value-type="float" office:value="3125.2" calcext:value-type="float">
            <text:p>3.125,20</text:p>
          </table:table-cell>
          <table:table-cell table:style-name="ce28" office:value-type="float" office:value="8364.9" calcext:value-type="float">
            <text:p>8.364,9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ECILIA FERMIANA DE LIMA</text:p>
          </table:table-cell>
          <table:table-cell table:style-name="ce22" office:value-type="string" calcext:value-type="string">
            <text:p>220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050.36" calcext:value-type="float">
            <text:p>8.050,3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49]-[.J49]" office:value-type="float" office:value="2382.62" calcext:value-type="float">
            <text:p>2.382,62</text:p>
          </table:table-cell>
          <table:table-cell table:style-name="ce28" office:value-type="float" office:value="5667.74" calcext:value-type="float">
            <text:p>5.667,7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HRISTIANE VIEIRA OLIVEIRA FERNANDES</text:p>
          </table:table-cell>
          <table:table-cell table:style-name="ce22" office:value-type="string" calcext:value-type="string">
            <text:p>004.***.***-35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6515.53" calcext:value-type="float">
            <text:p>6.515,5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3883.47" calcext:value-type="float">
            <text:p>3.883,47</text:p>
          </table:table-cell>
          <table:table-cell table:style-name="ce40" table:formula="of:=[.E50]-[.J50]" office:value-type="float" office:value="5175.52" calcext:value-type="float">
            <text:p>5.175,52</text:p>
          </table:table-cell>
          <table:table-cell table:style-name="ce28" office:value-type="float" office:value="1340.01" calcext:value-type="float">
            <text:p>1.340,0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ICERA DA SILVA ROCHA</text:p>
          </table:table-cell>
          <table:table-cell table:style-name="ce22" office:value-type="string" calcext:value-type="string">
            <text:p>605.***.***-7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51]-[.J51]" office:value-type="float" office:value="3755.39" calcext:value-type="float">
            <text:p>3.755,39</text:p>
          </table:table-cell>
          <table:table-cell table:style-name="ce28" office:value-type="float" office:value="3585.22" calcext:value-type="float">
            <text:p>3.585,2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INTIA RIBEIRO BARBOSA</text:p>
          </table:table-cell>
          <table:table-cell table:style-name="ce22" office:value-type="string" calcext:value-type="string">
            <text:p>014.***.***-28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52]-[.J52]" office:value-type="float" office:value="1080.31" calcext:value-type="float">
            <text:p>1.080,31</text:p>
          </table:table-cell>
          <table:table-cell table:style-name="ce28" office:value-type="float" office:value="2150.93" calcext:value-type="float">
            <text:p>2.150,9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LARIMUNDO BRUNO RODRIGUES LIMA</text:p>
          </table:table-cell>
          <table:table-cell table:style-name="ce22" office:value-type="string" calcext:value-type="string">
            <text:p>072.***.***-31</text:p>
          </table:table-cell>
          <table:table-cell table:style-name="ce24" office:value-type="string" calcext:value-type="string">
            <text:p>Técnico em Radiologia - Lei 22.524</text:p>
          </table:table-cell>
          <table:table-cell table:style-name="ce28" office:value-type="float" office:value="7728.42" calcext:value-type="float">
            <text:p>7.728,4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53]-[.J53]" office:value-type="float" office:value="1562.08" calcext:value-type="float">
            <text:p>1.562,08</text:p>
          </table:table-cell>
          <table:table-cell table:style-name="ce28" office:value-type="float" office:value="6166.34" calcext:value-type="float">
            <text:p>6.166,3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LAUDEMIR PEREIRA DE SOUSA</text:p>
          </table:table-cell>
          <table:table-cell table:style-name="ce22" office:value-type="string" calcext:value-type="string">
            <text:p>004.***.***-06</text:p>
          </table:table-cell>
          <table:table-cell table:style-name="ce24" office:value-type="string" calcext:value-type="string">
            <text:p>Técnico em Laboratório - Lei 22.524</text:p>
          </table:table-cell>
          <table:table-cell table:style-name="ce28" office:value-type="float" office:value="7149.66" calcext:value-type="float">
            <text:p>7.149,6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120.37" calcext:value-type="float">
            <text:p>4.120,37</text:p>
          </table:table-cell>
          <table:table-cell table:style-name="ce40" table:formula="of:=[.E54]-[.J54]" office:value-type="float" office:value="1298.59" calcext:value-type="float">
            <text:p>1.298,59</text:p>
          </table:table-cell>
          <table:table-cell table:style-name="ce28" office:value-type="float" office:value="5851.07" calcext:value-type="float">
            <text:p>5.851,0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LAUDIA DE JESUS FERREIRA</text:p>
          </table:table-cell>
          <table:table-cell table:style-name="ce22" office:value-type="string" calcext:value-type="string">
            <text:p>849.***.***-0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00.19" calcext:value-type="float">
            <text:p>7.900,1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55]-[.J55]" office:value-type="float" office:value="3311.88" calcext:value-type="float">
            <text:p>3.311,88</text:p>
          </table:table-cell>
          <table:table-cell table:style-name="ce28" office:value-type="float" office:value="4588.31" calcext:value-type="float">
            <text:p>4.588,3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LAUDIA MARIA SILVA FERREIRA</text:p>
          </table:table-cell>
          <table:table-cell table:style-name="ce22" office:value-type="string" calcext:value-type="string">
            <text:p>799.***.***-15</text:p>
          </table:table-cell>
          <table:table-cell table:style-name="ce24" office:value-type="string" calcext:value-type="string">
            <text:p>Auxiliar de Serviços Gerais AS1 - 15.337</text:p>
          </table:table-cell>
          <table:table-cell table:style-name="ce28" office:value-type="float" office:value="2121" calcext:value-type="float">
            <text:p>2.121,0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182.62" calcext:value-type="float">
            <text:p>1.182,62</text:p>
          </table:table-cell>
          <table:table-cell table:style-name="ce40" table:formula="of:=[.E56]-[.J56]" office:value-type="float" office:value="288.99" calcext:value-type="float">
            <text:p>288,99</text:p>
          </table:table-cell>
          <table:table-cell table:style-name="ce28" office:value-type="float" office:value="1832.01" calcext:value-type="float">
            <text:p>1.832,0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LEIA MARTINS DA CUNHA</text:p>
          </table:table-cell>
          <table:table-cell table:style-name="ce22" office:value-type="string" calcext:value-type="string">
            <text:p>996.***.***-34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9882.58" calcext:value-type="float">
            <text:p>9.882,5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120.37" calcext:value-type="float">
            <text:p>4.120,37</text:p>
          </table:table-cell>
          <table:table-cell table:style-name="ce40" table:formula="of:=[.E57]-[.J57]" office:value-type="float" office:value="4369.58" calcext:value-type="float">
            <text:p>4.369,58</text:p>
          </table:table-cell>
          <table:table-cell table:style-name="ce28" office:value-type="float" office:value="5513" calcext:value-type="float">
            <text:p>5.513,0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LEIDE MARIA ALVES MARTINS</text:p>
          </table:table-cell>
          <table:table-cell table:style-name="ce22" office:value-type="string" calcext:value-type="string">
            <text:p>871.***.***-6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91.83" calcext:value-type="float">
            <text:p>7.991,8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58]-[.J58]" office:value-type="float" office:value="4470.02" calcext:value-type="float">
            <text:p>4.470,02</text:p>
          </table:table-cell>
          <table:table-cell table:style-name="ce28" office:value-type="float" office:value="3521.81" calcext:value-type="float">
            <text:p>3.521,8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LEONICE VIEIRA GUEDES DA SILVA</text:p>
          </table:table-cell>
          <table:table-cell table:style-name="ce22" office:value-type="string" calcext:value-type="string">
            <text:p>430.***.***-10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3163.2" calcext:value-type="float">
            <text:p>13.163,2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59]-[.J59]" office:value-type="float" office:value="8287.79" calcext:value-type="float">
            <text:p>8.287,79</text:p>
          </table:table-cell>
          <table:table-cell table:style-name="ce28" office:value-type="float" office:value="4875.41" calcext:value-type="float">
            <text:p>4.875,4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ONSUEI FLORENCIO DUTRA SILVA</text:p>
          </table:table-cell>
          <table:table-cell table:style-name="ce22" office:value-type="string" calcext:value-type="string">
            <text:p>430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08.89" calcext:value-type="float">
            <text:p>8.108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60]-[.J60]" office:value-type="float" office:value="2909.92" calcext:value-type="float">
            <text:p>2.909,92</text:p>
          </table:table-cell>
          <table:table-cell table:style-name="ce28" office:value-type="float" office:value="5198.97" calcext:value-type="float">
            <text:p>5.198,9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RISTIANE PEREIRA RAMOS GARCIA SANTOS</text:p>
          </table:table-cell>
          <table:table-cell table:style-name="ce22" office:value-type="string" calcext:value-type="string">
            <text:p>719.***.***-7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44.23" calcext:value-type="float">
            <text:p>7.844,2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61]-[.J61]" office:value-type="float" office:value="3571.83" calcext:value-type="float">
            <text:p>3.571,83</text:p>
          </table:table-cell>
          <table:table-cell table:style-name="ce28" office:value-type="float" office:value="4272.4" calcext:value-type="float">
            <text:p>4.272,4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RISTINA DE ALMEIDA GARCIA</text:p>
          </table:table-cell>
          <table:table-cell table:style-name="ce22" office:value-type="string" calcext:value-type="string">
            <text:p>002.***.***-08</text:p>
          </table:table-cell>
          <table:table-cell table:style-name="ce24" office:value-type="string" calcext:value-type="string">
            <text:p>Biomédico - Lei 22.524</text:p>
          </table:table-cell>
          <table:table-cell table:style-name="ce28" office:value-type="float" office:value="12917.89" calcext:value-type="float">
            <text:p>12.917,89</text:p>
          </table:table-cell>
          <table:table-cell table:style-name="ce28" office:value-type="float" office:value="1427.79" calcext:value-type="float">
            <text:p>1.427,79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62]-[.J62]" office:value-type="float" office:value="5631.56" calcext:value-type="float">
            <text:p>5.631,56</text:p>
          </table:table-cell>
          <table:table-cell table:style-name="ce28" office:value-type="float" office:value="7286.33" calcext:value-type="float">
            <text:p>7.286,3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CRISTINA EVANGELISTA SOBRINHO</text:p>
          </table:table-cell>
          <table:table-cell table:style-name="ce22" office:value-type="string" calcext:value-type="string">
            <text:p>826.***.***-3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876.93" calcext:value-type="float">
            <text:p>8.876,9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63]-[.J63]" office:value-type="float" office:value="4504.34" calcext:value-type="float">
            <text:p>4.504,34</text:p>
          </table:table-cell>
          <table:table-cell table:style-name="ce28" office:value-type="float" office:value="4372.59" calcext:value-type="float">
            <text:p>4.372,5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AIANE MARQUES LOUREDO</text:p>
          </table:table-cell>
          <table:table-cell table:style-name="ce22" office:value-type="string" calcext:value-type="string">
            <text:p>004.***.***-36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44.23" calcext:value-type="float">
            <text:p>7.844,2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64]-[.J64]" office:value-type="float" office:value="3360.71" calcext:value-type="float">
            <text:p>3.360,71</text:p>
          </table:table-cell>
          <table:table-cell table:style-name="ce28" office:value-type="float" office:value="4483.52" calcext:value-type="float">
            <text:p>4.483,5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ANIELA PARTATA DA ROCHA</text:p>
          </table:table-cell>
          <table:table-cell table:style-name="ce22" office:value-type="string" calcext:value-type="string">
            <text:p>004.***.***-9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64.44" calcext:value-type="float">
            <text:p>7.564,4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65]-[.J65]" office:value-type="float" office:value="4283.76" calcext:value-type="float">
            <text:p>4.283,76</text:p>
          </table:table-cell>
          <table:table-cell table:style-name="ce28" office:value-type="float" office:value="3280.68" calcext:value-type="float">
            <text:p>3.280,6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ANIELE VIEIRA DA SILVA</text:p>
          </table:table-cell>
          <table:table-cell table:style-name="ce22" office:value-type="string" calcext:value-type="string">
            <text:p>010.***.***-17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798.47" calcext:value-type="float">
            <text:p>7.798,4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66]-[.J66]" office:value-type="float" office:value="3263.27" calcext:value-type="float">
            <text:p>3.263,27</text:p>
          </table:table-cell>
          <table:table-cell table:style-name="ce28" office:value-type="float" office:value="4535.2" calcext:value-type="float">
            <text:p>4.535,2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ANIELLY DIAS VILELA MOTA</text:p>
          </table:table-cell>
          <table:table-cell table:style-name="ce22" office:value-type="string" calcext:value-type="string">
            <text:p>002.***.***-06</text:p>
          </table:table-cell>
          <table:table-cell table:style-name="ce24" office:value-type="string" calcext:value-type="string">
            <text:p>Farmacêutico - Lei 22.524</text:p>
          </table:table-cell>
          <table:table-cell table:style-name="ce28" office:value-type="float" office:value="12018.68" calcext:value-type="float">
            <text:p>12.018,6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67]-[.J67]" office:value-type="float" office:value="3269.97" calcext:value-type="float">
            <text:p>3.269,97</text:p>
          </table:table-cell>
          <table:table-cell table:style-name="ce28" office:value-type="float" office:value="8748.71" calcext:value-type="float">
            <text:p>8.748,7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EMILSON VIEIRA JAYME</text:p>
          </table:table-cell>
          <table:table-cell table:style-name="ce22" office:value-type="string" calcext:value-type="string">
            <text:p>359.***.***-53</text:p>
          </table:table-cell>
          <table:table-cell table:style-name="ce24" office:value-type="string" calcext:value-type="string">
            <text:p>Técnico em Radiologia - Lei 22.524</text:p>
          </table:table-cell>
          <table:table-cell table:style-name="ce28" office:value-type="float" office:value="7970.14" calcext:value-type="float">
            <text:p>7.970,1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68]-[.J68]" office:value-type="float" office:value="1619.8" calcext:value-type="float">
            <text:p>1.619,80</text:p>
          </table:table-cell>
          <table:table-cell table:style-name="ce28" office:value-type="float" office:value="6350.34" calcext:value-type="float">
            <text:p>6.350,3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IEGO MOTA DA SILVA</text:p>
          </table:table-cell>
          <table:table-cell table:style-name="ce22" office:value-type="string" calcext:value-type="string">
            <text:p>007.***.***-71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462.83" calcext:value-type="float">
            <text:p>3.462,8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69]-[.J69]" office:value-type="float" office:value="1730.51" calcext:value-type="float">
            <text:p>1.730,51</text:p>
          </table:table-cell>
          <table:table-cell table:style-name="ce28" office:value-type="float" office:value="1732.32" calcext:value-type="float">
            <text:p>1.732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ILMA MARIA DA SILVA</text:p>
          </table:table-cell>
          <table:table-cell table:style-name="ce22" office:value-type="string" calcext:value-type="string">
            <text:p>789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474.46" calcext:value-type="float">
            <text:p>8.474,4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70]-[.J70]" office:value-type="float" office:value="2547.59" calcext:value-type="float">
            <text:p>2.547,59</text:p>
          </table:table-cell>
          <table:table-cell table:style-name="ce28" office:value-type="float" office:value="5926.87" calcext:value-type="float">
            <text:p>5.926,8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ONECI COSTA SILVA LOPES</text:p>
          </table:table-cell>
          <table:table-cell table:style-name="ce22" office:value-type="string" calcext:value-type="string">
            <text:p>842.***.***-0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44.23" calcext:value-type="float">
            <text:p>7.844,2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71]-[.J71]" office:value-type="float" office:value="2956.47" calcext:value-type="float">
            <text:p>2.956,47</text:p>
          </table:table-cell>
          <table:table-cell table:style-name="ce28" office:value-type="float" office:value="4887.76" calcext:value-type="float">
            <text:p>4.887,7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DULCELINA RODRIGUES DA SILVA</text:p>
          </table:table-cell>
          <table:table-cell table:style-name="ce22" office:value-type="string" calcext:value-type="string">
            <text:p>623.***.***-49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9078.39" calcext:value-type="float">
            <text:p>9.078,3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72]-[.J72]" office:value-type="float" office:value="4550.96" calcext:value-type="float">
            <text:p>4.550,96</text:p>
          </table:table-cell>
          <table:table-cell table:style-name="ce28" office:value-type="float" office:value="4527.43" calcext:value-type="float">
            <text:p>4.527,4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DNA SILVA</text:p>
          </table:table-cell>
          <table:table-cell table:style-name="ce22" office:value-type="string" calcext:value-type="string">
            <text:p>529.***.***-53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4335.12" calcext:value-type="float">
            <text:p>4.335,1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652.31" calcext:value-type="float">
            <text:p>1.652,31</text:p>
          </table:table-cell>
          <table:table-cell table:style-name="ce40" table:formula="of:=[.E73]-[.J73]" office:value-type="float" office:value="1294.67" calcext:value-type="float">
            <text:p>1.294,67</text:p>
          </table:table-cell>
          <table:table-cell table:style-name="ce28" office:value-type="float" office:value="3040.45" calcext:value-type="float">
            <text:p>3.040,4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ESSANDRA MARIA DE SOUSA DANTAS</text:p>
          </table:table-cell>
          <table:table-cell table:style-name="ce22" office:value-type="string" calcext:value-type="string">
            <text:p>863.***.***-20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74]-[.J74]" office:value-type="float" office:value="1106.53" calcext:value-type="float">
            <text:p>1.106,53</text:p>
          </table:table-cell>
          <table:table-cell table:style-name="ce28" office:value-type="float" office:value="2124.71" calcext:value-type="float">
            <text:p>2.124,7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ANA SILVA SANTOS SULINO</text:p>
          </table:table-cell>
          <table:table-cell table:style-name="ce22" office:value-type="string" calcext:value-type="string">
            <text:p>827.***.***-91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9411.27" calcext:value-type="float">
            <text:p>9.411,27</text:p>
          </table:table-cell>
          <table:table-cell table:style-name="ce28" office:value-type="float" office:value="1829.18" calcext:value-type="float">
            <text:p>1.829,1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75]-[.J75]" office:value-type="float" office:value="3737.41" calcext:value-type="float">
            <text:p>3.737,41</text:p>
          </table:table-cell>
          <table:table-cell table:style-name="ce28" office:value-type="float" office:value="5673.86" calcext:value-type="float">
            <text:p>5.673,8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ANE MUNIZ CABRAL</text:p>
          </table:table-cell>
          <table:table-cell table:style-name="ce22" office:value-type="string" calcext:value-type="string">
            <text:p>816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433.53" calcext:value-type="float">
            <text:p>8.433,5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76]-[.J76]" office:value-type="float" office:value="3303.7" calcext:value-type="float">
            <text:p>3.303,70</text:p>
          </table:table-cell>
          <table:table-cell table:style-name="ce28" office:value-type="float" office:value="5129.83" calcext:value-type="float">
            <text:p>5.129,8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ENE GOMES FERREIRA</text:p>
          </table:table-cell>
          <table:table-cell table:style-name="ce22" office:value-type="string" calcext:value-type="string">
            <text:p>005.***.***-6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77]-[.J77]" office:value-type="float" office:value="3459.26" calcext:value-type="float">
            <text:p>3.459,26</text:p>
          </table:table-cell>
          <table:table-cell table:style-name="ce28" office:value-type="float" office:value="3881.35" calcext:value-type="float">
            <text:p>3.881,3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OMAR MARTINS DE OLIVEIRA</text:p>
          </table:table-cell>
          <table:table-cell table:style-name="ce22" office:value-type="string" calcext:value-type="string">
            <text:p>560.***.***-1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327.6" calcext:value-type="float">
            <text:p>8.327,6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78]-[.J78]" office:value-type="float" office:value="5090.09" calcext:value-type="float">
            <text:p>5.090,09</text:p>
          </table:table-cell>
          <table:table-cell table:style-name="ce28" office:value-type="float" office:value="3237.51" calcext:value-type="float">
            <text:p>3.237,5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SANGELA APARECIDA PEREIRA</text:p>
          </table:table-cell>
          <table:table-cell table:style-name="ce22" office:value-type="string" calcext:value-type="string">
            <text:p>009.***.***-4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144.17" calcext:value-type="float">
            <text:p>9.144,1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79]-[.J79]" office:value-type="float" office:value="5019.74" calcext:value-type="float">
            <text:p>5.019,74</text:p>
          </table:table-cell>
          <table:table-cell table:style-name="ce28" office:value-type="float" office:value="4124.43" calcext:value-type="float">
            <text:p>4.124,4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SANGELA DA SILVEIRA RAMOS</text:p>
          </table:table-cell>
          <table:table-cell table:style-name="ce22" office:value-type="string" calcext:value-type="string">
            <text:p>873.***.***-91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675.01" calcext:value-type="float">
            <text:p>8.675,0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80]-[.J80]" office:value-type="float" office:value="3560.31" calcext:value-type="float">
            <text:p>3.560,31</text:p>
          </table:table-cell>
          <table:table-cell table:style-name="ce28" office:value-type="float" office:value="5114.7" calcext:value-type="float">
            <text:p>5.114,7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SANGELA DE OLIVEIRA GOMES</text:p>
          </table:table-cell>
          <table:table-cell table:style-name="ce22" office:value-type="string" calcext:value-type="string">
            <text:p>732.***.***-2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246.68" calcext:value-type="float">
            <text:p>8.246,6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81]-[.J81]" office:value-type="float" office:value="4684.77" calcext:value-type="float">
            <text:p>4.684,77</text:p>
          </table:table-cell>
          <table:table-cell table:style-name="ce28" office:value-type="float" office:value="3561.91" calcext:value-type="float">
            <text:p>3.561,9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SDAIANNY COSMO DO SACRAMENTO</text:p>
          </table:table-cell>
          <table:table-cell table:style-name="ce22" office:value-type="string" calcext:value-type="string">
            <text:p>023.***.***-96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00.19" calcext:value-type="float">
            <text:p>7.900,1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82]-[.J82]" office:value-type="float" office:value="4673.91" calcext:value-type="float">
            <text:p>4.673,91</text:p>
          </table:table-cell>
          <table:table-cell table:style-name="ce28" office:value-type="float" office:value="3226.28" calcext:value-type="float">
            <text:p>3.226,2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ZABETE ROSA MOREIRA DOS SANTOS</text:p>
          </table:table-cell>
          <table:table-cell table:style-name="ce22" office:value-type="string" calcext:value-type="string">
            <text:p>967.***.***-10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361.63" calcext:value-type="float">
            <text:p>3.361,6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83]-[.J83]" office:value-type="float" office:value="1101.15" calcext:value-type="float">
            <text:p>1.101,15</text:p>
          </table:table-cell>
          <table:table-cell table:style-name="ce28" office:value-type="float" office:value="2260.48" calcext:value-type="float">
            <text:p>2.260,4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ZAMAR DE OLIVEIRA GOMES ROCHA</text:p>
          </table:table-cell>
          <table:table-cell table:style-name="ce22" office:value-type="string" calcext:value-type="string">
            <text:p>763.***.***-91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84]-[.J84]" office:value-type="float" office:value="1169.19" calcext:value-type="float">
            <text:p>1.169,19</text:p>
          </table:table-cell>
          <table:table-cell table:style-name="ce28" office:value-type="float" office:value="2062.05" calcext:value-type="float">
            <text:p>2.062,0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ZANGELA ALVES DA SILVA</text:p>
          </table:table-cell>
          <table:table-cell table:style-name="ce22" office:value-type="string" calcext:value-type="string">
            <text:p>948.***.***-04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303.57" calcext:value-type="float">
            <text:p>3.303,5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85]-[.J85]" office:value-type="float" office:value="1225.35" calcext:value-type="float">
            <text:p>1.225,35</text:p>
          </table:table-cell>
          <table:table-cell table:style-name="ce28" office:value-type="float" office:value="2078.22" calcext:value-type="float">
            <text:p>2.078,2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IZETH DA BIBLIA SILVA</text:p>
          </table:table-cell>
          <table:table-cell table:style-name="ce22" office:value-type="string" calcext:value-type="string">
            <text:p>591.***.***-8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86]-[.J86]" office:value-type="float" office:value="1736.11" calcext:value-type="float">
            <text:p>1.736,11</text:p>
          </table:table-cell>
          <table:table-cell table:style-name="ce28" office:value-type="float" office:value="5604.5" calcext:value-type="float">
            <text:p>5.604,5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LLEN CRISTINA SILVA SANTOS DELEFRATE</text:p>
          </table:table-cell>
          <table:table-cell table:style-name="ce22" office:value-type="string" calcext:value-type="string">
            <text:p>886.***.***-53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911.27" calcext:value-type="float">
            <text:p>8.911,2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87]-[.J87]" office:value-type="float" office:value="5357.92" calcext:value-type="float">
            <text:p>5.357,92</text:p>
          </table:table-cell>
          <table:table-cell table:style-name="ce28" office:value-type="float" office:value="3553.35" calcext:value-type="float">
            <text:p>3.553,3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SCIONILDA DIVINA CABRAL</text:p>
          </table:table-cell>
          <table:table-cell table:style-name="ce22" office:value-type="string" calcext:value-type="string">
            <text:p>354.***.***-34</text:p>
          </table:table-cell>
          <table:table-cell table:style-name="ce24" office:value-type="string" calcext:value-type="string">
            <text:p>Técnico em Radiologia - Lei 22.524</text:p>
          </table:table-cell>
          <table:table-cell table:style-name="ce28" office:value-type="float" office:value="8438.23" calcext:value-type="float">
            <text:p>8.438,2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88]-[.J88]" office:value-type="float" office:value="3839.97" calcext:value-type="float">
            <text:p>3.839,97</text:p>
          </table:table-cell>
          <table:table-cell table:style-name="ce28" office:value-type="float" office:value="4598.26" calcext:value-type="float">
            <text:p>4.598,2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EVELINE NASCIMENTO BARROS</text:p>
          </table:table-cell>
          <table:table-cell table:style-name="ce22" office:value-type="string" calcext:value-type="string">
            <text:p>009.***.***-63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2018.68" calcext:value-type="float">
            <text:p>12.018,6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89]-[.J89]" office:value-type="float" office:value="4713.74" calcext:value-type="float">
            <text:p>4.713,74</text:p>
          </table:table-cell>
          <table:table-cell table:style-name="ce28" office:value-type="float" office:value="7304.94" calcext:value-type="float">
            <text:p>7.304,9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ABIANA FERREIRA LEMES</text:p>
          </table:table-cell>
          <table:table-cell table:style-name="ce22" office:value-type="string" calcext:value-type="string">
            <text:p>862.***.***-34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90]-[.J90]" office:value-type="float" office:value="2256.88" calcext:value-type="float">
            <text:p>2.256,88</text:p>
          </table:table-cell>
          <table:table-cell table:style-name="ce28" office:value-type="float" office:value="5325.21" calcext:value-type="float">
            <text:p>5.325,2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ABIANA TAVARES DE SOUZA DUARTE</text:p>
          </table:table-cell>
          <table:table-cell table:style-name="ce22" office:value-type="string" calcext:value-type="string">
            <text:p>009.***.***-4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08.89" calcext:value-type="float">
            <text:p>8.108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91]-[.J91]" office:value-type="float" office:value="3681.19" calcext:value-type="float">
            <text:p>3.681,19</text:p>
          </table:table-cell>
          <table:table-cell table:style-name="ce28" office:value-type="float" office:value="4427.7" calcext:value-type="float">
            <text:p>4.427,7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ERNANDA MARIA CARDOSO MARTINS</text:p>
          </table:table-cell>
          <table:table-cell table:style-name="ce22" office:value-type="string" calcext:value-type="string">
            <text:p>916.***.***-91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756.71" calcext:value-type="float">
            <text:p>8.756,7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92]-[.J92]" office:value-type="float" office:value="2965" calcext:value-type="float">
            <text:p>2.965,00</text:p>
          </table:table-cell>
          <table:table-cell table:style-name="ce28" office:value-type="float" office:value="5791.71" calcext:value-type="float">
            <text:p>5.791,7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ERNANDA RIBEIRO ALVES LOPES</text:p>
          </table:table-cell>
          <table:table-cell table:style-name="ce22" office:value-type="string" calcext:value-type="string">
            <text:p>021.***.***-26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017.31" calcext:value-type="float">
            <text:p>9.017,3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93]-[.J93]" office:value-type="float" office:value="3497.06" calcext:value-type="float">
            <text:p>3.497,06</text:p>
          </table:table-cell>
          <table:table-cell table:style-name="ce28" office:value-type="float" office:value="5520.25" calcext:value-type="float">
            <text:p>5.520,2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ERNANDO CARLOS DE OLIVEIRA</text:p>
          </table:table-cell>
          <table:table-cell table:style-name="ce22" office:value-type="string" calcext:value-type="string">
            <text:p>004.***.***-80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3904.31" calcext:value-type="float">
            <text:p>3.904,3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240.88" calcext:value-type="float">
            <text:p>2.240,88</text:p>
          </table:table-cell>
          <table:table-cell table:style-name="ce40" table:formula="of:=[.E94]-[.J94]" office:value-type="float" office:value="2461.77" calcext:value-type="float">
            <text:p>2.461,77</text:p>
          </table:table-cell>
          <table:table-cell table:style-name="ce28" office:value-type="float" office:value="1442.54" calcext:value-type="float">
            <text:p>1.442,5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ERNANDO PERES DOS SANTOS</text:p>
          </table:table-cell>
          <table:table-cell table:style-name="ce22" office:value-type="string" calcext:value-type="string">
            <text:p>795.***.***-68</text:p>
          </table:table-cell>
          <table:table-cell table:style-name="ce24" office:value-type="string" calcext:value-type="string">
            <text:p>Cirurgião-Dentista - Lei 22.524</text:p>
          </table:table-cell>
          <table:table-cell table:style-name="ce28" office:value-type="float" office:value="12712.67" calcext:value-type="float">
            <text:p>12.712,6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7276.45" calcext:value-type="float">
            <text:p>7.276,45</text:p>
          </table:table-cell>
          <table:table-cell table:style-name="ce40" table:formula="of:=[.E95]-[.J95]" office:value-type="float" office:value="5422.51" calcext:value-type="float">
            <text:p>5.422,51</text:p>
          </table:table-cell>
          <table:table-cell table:style-name="ce28" office:value-type="float" office:value="7290.16" calcext:value-type="float">
            <text:p>7.290,1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ERNANDO RAFAEL RIBEIRO DE SOUSA</text:p>
          </table:table-cell>
          <table:table-cell table:style-name="ce22" office:value-type="string" calcext:value-type="string">
            <text:p>026.***.***-0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648.88" calcext:value-type="float">
            <text:p>9.648,88</text:p>
          </table:table-cell>
          <table:table-cell table:style-name="ce28" office:value-type="float" office:value="1748.69" calcext:value-type="float">
            <text:p>1.748,69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96]-[.J96]" office:value-type="float" office:value="2133.83" calcext:value-type="float">
            <text:p>2.133,83</text:p>
          </table:table-cell>
          <table:table-cell table:style-name="ce28" office:value-type="float" office:value="7515.05" calcext:value-type="float">
            <text:p>7.515,0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LAVIA LEAO MORAIS</text:p>
          </table:table-cell>
          <table:table-cell table:style-name="ce22" office:value-type="string" calcext:value-type="string">
            <text:p>574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290.47" calcext:value-type="float">
            <text:p>12.290,47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624.8" calcext:value-type="float">
            <text:p>4.624,8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97]-[.J97]" office:value-type="float" office:value="4622.74" calcext:value-type="float">
            <text:p>4.622,74</text:p>
          </table:table-cell>
          <table:table-cell table:style-name="ce28" office:value-type="float" office:value="7667.73" calcext:value-type="float">
            <text:p>7.667,7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LAVIA PEREIRA GONDIM COSTA</text:p>
          </table:table-cell>
          <table:table-cell table:style-name="ce22" office:value-type="string" calcext:value-type="string">
            <text:p>044.***.***-3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050.36" calcext:value-type="float">
            <text:p>8.050,3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98]-[.J98]" office:value-type="float" office:value="2863.86" calcext:value-type="float">
            <text:p>2.863,86</text:p>
          </table:table-cell>
          <table:table-cell table:style-name="ce28" office:value-type="float" office:value="5186.5" calcext:value-type="float">
            <text:p>5.186,5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OUAD ABDUL HAMID FILHO</text:p>
          </table:table-cell>
          <table:table-cell table:style-name="ce22" office:value-type="string" calcext:value-type="string">
            <text:p>018.***.***-32</text:p>
          </table:table-cell>
          <table:table-cell table:style-name="ce24" office:value-type="string" calcext:value-type="string">
            <text:p>Auxiliar de Radiologia - QT - 23.232</text:p>
          </table:table-cell>
          <table:table-cell table:style-name="ce28" office:value-type="float" office:value="5566.3" calcext:value-type="float">
            <text:p>5.566,3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522.6" calcext:value-type="float">
            <text:p>2.522,60</text:p>
          </table:table-cell>
          <table:table-cell table:style-name="ce40" table:formula="of:=[.E99]-[.J99]" office:value-type="float" office:value="2802.5" calcext:value-type="float">
            <text:p>2.802,50</text:p>
          </table:table-cell>
          <table:table-cell table:style-name="ce28" office:value-type="float" office:value="2763.8" calcext:value-type="float">
            <text:p>2.763,8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RANCIELY SANTOS RAMOS</text:p>
          </table:table-cell>
          <table:table-cell table:style-name="ce22" office:value-type="string" calcext:value-type="string">
            <text:p>001.***.***-0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755.08" calcext:value-type="float">
            <text:p>9.755,0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00]-[.J100]" office:value-type="float" office:value="5201.86" calcext:value-type="float">
            <text:p>5.201,86</text:p>
          </table:table-cell>
          <table:table-cell table:style-name="ce28" office:value-type="float" office:value="4553.22" calcext:value-type="float">
            <text:p>4.553,2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RANCISCA DIVINA DUTRA FERRAZ</text:p>
          </table:table-cell>
          <table:table-cell table:style-name="ce22" office:value-type="string" calcext:value-type="string">
            <text:p>476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777.78" calcext:value-type="float">
            <text:p>7.777,7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01]-[.J101]" office:value-type="float" office:value="3619.59" calcext:value-type="float">
            <text:p>3.619,59</text:p>
          </table:table-cell>
          <table:table-cell table:style-name="ce28" office:value-type="float" office:value="4158.19" calcext:value-type="float">
            <text:p>4.158,1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RANCISCA RIBEIRO DA SILVA DAMACENO</text:p>
          </table:table-cell>
          <table:table-cell table:style-name="ce22" office:value-type="string" calcext:value-type="string">
            <text:p>382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257.28" calcext:value-type="float">
            <text:p>7.257,2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02]-[.J102]" office:value-type="float" office:value="3636.85" calcext:value-type="float">
            <text:p>3.636,85</text:p>
          </table:table-cell>
          <table:table-cell table:style-name="ce28" office:value-type="float" office:value="3620.43" calcext:value-type="float">
            <text:p>3.620,4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RANCYS MARIA CARLOTA MENDES DE SA</text:p>
          </table:table-cell>
          <table:table-cell table:style-name="ce22" office:value-type="string" calcext:value-type="string">
            <text:p>956.***.***-91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03]-[.J103]" office:value-type="float" office:value="762.51" calcext:value-type="float">
            <text:p>762,51</text:p>
          </table:table-cell>
          <table:table-cell table:style-name="ce28" office:value-type="float" office:value="2468.73" calcext:value-type="float">
            <text:p>2.468,7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FRANKLLIN ALMEIDA GADEILHO</text:p>
          </table:table-cell>
          <table:table-cell table:style-name="ce22" office:value-type="string" calcext:value-type="string">
            <text:p>922.***.***-78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9648.88" calcext:value-type="float">
            <text:p>9.648,88</text:p>
          </table:table-cell>
          <table:table-cell table:style-name="ce28" office:value-type="float" office:value="1748.69" calcext:value-type="float">
            <text:p>1.748,69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04]-[.J104]" office:value-type="float" office:value="3952.6" calcext:value-type="float">
            <text:p>3.952,60</text:p>
          </table:table-cell>
          <table:table-cell table:style-name="ce28" office:value-type="float" office:value="5696.28" calcext:value-type="float">
            <text:p>5.696,2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EAN KELLYSON SATO MARQUES</text:p>
          </table:table-cell>
          <table:table-cell table:style-name="ce22" office:value-type="string" calcext:value-type="string">
            <text:p>706.***.***-34</text:p>
          </table:table-cell>
          <table:table-cell table:style-name="ce24" office:value-type="string" calcext:value-type="string">
            <text:p>Médico - Lei 22.524</text:p>
          </table:table-cell>
          <table:table-cell table:style-name="ce28" office:value-type="float" office:value="23528.31" calcext:value-type="float">
            <text:p>23.528,31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8300.46" calcext:value-type="float">
            <text:p>8.300,46</text:p>
          </table:table-cell>
          <table:table-cell table:style-name="ce28" office:value-type="float" office:value="7720.32" calcext:value-type="float">
            <text:p>7.720,32</text:p>
          </table:table-cell>
          <table:table-cell table:style-name="ce40" table:formula="of:=[.E105]-[.J105]" office:value-type="float" office:value="8678.31" calcext:value-type="float">
            <text:p>8.678,31</text:p>
          </table:table-cell>
          <table:table-cell table:style-name="ce28" office:value-type="float" office:value="14850" calcext:value-type="float">
            <text:p>14.850,0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EISA ASSIS DA SILVA</text:p>
          </table:table-cell>
          <table:table-cell table:style-name="ce22" office:value-type="string" calcext:value-type="string">
            <text:p>933.***.***-00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5050.48" calcext:value-type="float">
            <text:p>15.050,4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106]-[.J106]" office:value-type="float" office:value="4344.63" calcext:value-type="float">
            <text:p>4.344,63</text:p>
          </table:table-cell>
          <table:table-cell table:style-name="ce28" office:value-type="float" office:value="10705.85" calcext:value-type="float">
            <text:p>10.705,8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ILBERTO PEREIRA DA SILVA</text:p>
          </table:table-cell>
          <table:table-cell table:style-name="ce22" office:value-type="string" calcext:value-type="string">
            <text:p>270.***.***-3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07]-[.J107]" office:value-type="float" office:value="1872.96" calcext:value-type="float">
            <text:p>1.872,96</text:p>
          </table:table-cell>
          <table:table-cell table:style-name="ce28" office:value-type="float" office:value="5467.65" calcext:value-type="float">
            <text:p>5.467,6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ISLENE JOSE COSTA CINTRA</text:p>
          </table:table-cell>
          <table:table-cell table:style-name="ce22" office:value-type="string" calcext:value-type="string">
            <text:p>434.***.***-72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96.44" calcext:value-type="float">
            <text:p>3.296,4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08]-[.J108]" office:value-type="float" office:value="856.38" calcext:value-type="float">
            <text:p>856,38</text:p>
          </table:table-cell>
          <table:table-cell table:style-name="ce28" office:value-type="float" office:value="2440.06" calcext:value-type="float">
            <text:p>2.440,0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IVALDO SILVA DE JESUS</text:p>
          </table:table-cell>
          <table:table-cell table:style-name="ce22" office:value-type="string" calcext:value-type="string">
            <text:p>787.***.***-72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6303.77" calcext:value-type="float">
            <text:p>6.303,7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3660.19" calcext:value-type="float">
            <text:p>3.660,19</text:p>
          </table:table-cell>
          <table:table-cell table:style-name="ce40" table:formula="of:=[.E109]-[.J109]" office:value-type="float" office:value="1679.03" calcext:value-type="float">
            <text:p>1.679,03</text:p>
          </table:table-cell>
          <table:table-cell table:style-name="ce28" office:value-type="float" office:value="4624.74" calcext:value-type="float">
            <text:p>4.624,7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LAUCIANE RODRIGUES DE SOUZA</text:p>
          </table:table-cell>
          <table:table-cell table:style-name="ce22" office:value-type="string" calcext:value-type="string">
            <text:p>008.***.***-5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806.73" calcext:value-type="float">
            <text:p>8.806,7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10]-[.J110]" office:value-type="float" office:value="3443.91" calcext:value-type="float">
            <text:p>3.443,91</text:p>
          </table:table-cell>
          <table:table-cell table:style-name="ce28" office:value-type="float" office:value="5362.82" calcext:value-type="float">
            <text:p>5.362,8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LAUCINEIDE GOMES DE MEDEIROS</text:p>
          </table:table-cell>
          <table:table-cell table:style-name="ce22" office:value-type="string" calcext:value-type="string">
            <text:p>001.***.***-36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08.89" calcext:value-type="float">
            <text:p>8.108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11]-[.J111]" office:value-type="float" office:value="4281.57" calcext:value-type="float">
            <text:p>4.281,57</text:p>
          </table:table-cell>
          <table:table-cell table:style-name="ce28" office:value-type="float" office:value="3827.32" calcext:value-type="float">
            <text:p>3.827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LAUCIO MARLON MOURA</text:p>
          </table:table-cell>
          <table:table-cell table:style-name="ce22" office:value-type="string" calcext:value-type="string">
            <text:p>042.***.***-35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5923.61" calcext:value-type="float">
            <text:p>15.923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112]-[.J112]" office:value-type="float" office:value="8178.03" calcext:value-type="float">
            <text:p>8.178,03</text:p>
          </table:table-cell>
          <table:table-cell table:style-name="ce28" office:value-type="float" office:value="7745.58" calcext:value-type="float">
            <text:p>7.745,5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GUSTAVO BORGES MENDONCA E SILVA</text:p>
          </table:table-cell>
          <table:table-cell table:style-name="ce22" office:value-type="string" calcext:value-type="string">
            <text:p>007.***.***-85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589.29" calcext:value-type="float">
            <text:p>8.589,2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13]-[.J113]" office:value-type="float" office:value="3143.79" calcext:value-type="float">
            <text:p>3.143,79</text:p>
          </table:table-cell>
          <table:table-cell table:style-name="ce28" office:value-type="float" office:value="5445.5" calcext:value-type="float">
            <text:p>5.445,5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IDELVAM APARECIDO DE OLIVEIRA</text:p>
          </table:table-cell>
          <table:table-cell table:style-name="ce22" office:value-type="string" calcext:value-type="string">
            <text:p>642.***.***-7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08.89" calcext:value-type="float">
            <text:p>8.108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14]-[.J114]" office:value-type="float" office:value="3357" calcext:value-type="float">
            <text:p>3.357,00</text:p>
          </table:table-cell>
          <table:table-cell table:style-name="ce28" office:value-type="float" office:value="4751.89" calcext:value-type="float">
            <text:p>4.751,8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IRENE FURQUIM GUIMARAES</text:p>
          </table:table-cell>
          <table:table-cell table:style-name="ce22" office:value-type="string" calcext:value-type="string">
            <text:p>711.***.***-91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15]-[.J115]" office:value-type="float" office:value="2926.18" calcext:value-type="float">
            <text:p>2.926,18</text:p>
          </table:table-cell>
          <table:table-cell table:style-name="ce28" office:value-type="float" office:value="4414.43" calcext:value-type="float">
            <text:p>4.414,4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IRENE MARTINS DE MENDONCA SOUZA</text:p>
          </table:table-cell>
          <table:table-cell table:style-name="ce22" office:value-type="string" calcext:value-type="string">
            <text:p>132.***.***-20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0060.82" calcext:value-type="float">
            <text:p>10.060,8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5608.29" calcext:value-type="float">
            <text:p>5.608,29</text:p>
          </table:table-cell>
          <table:table-cell table:style-name="ce40" table:formula="of:=[.E116]-[.J116]" office:value-type="float" office:value="4039.75" calcext:value-type="float">
            <text:p>4.039,75</text:p>
          </table:table-cell>
          <table:table-cell table:style-name="ce28" office:value-type="float" office:value="6021.07" calcext:value-type="float">
            <text:p>6.021,0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IVANA SANTOS ROSEMIRO</text:p>
          </table:table-cell>
          <table:table-cell table:style-name="ce22" office:value-type="string" calcext:value-type="string">
            <text:p>377.***.***-8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861.95" calcext:value-type="float">
            <text:p>12.861,95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635.99" calcext:value-type="float">
            <text:p>4.635,99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17]-[.J117]" office:value-type="float" office:value="3394.51" calcext:value-type="float">
            <text:p>3.394,51</text:p>
          </table:table-cell>
          <table:table-cell table:style-name="ce28" office:value-type="float" office:value="9467.44" calcext:value-type="float">
            <text:p>9.467,4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IVONE FRANCO BORGES</text:p>
          </table:table-cell>
          <table:table-cell table:style-name="ce22" office:value-type="string" calcext:value-type="string">
            <text:p>628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6726.31" calcext:value-type="float">
            <text:p>6.726,3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18]-[.J118]" office:value-type="float" office:value="1456.87" calcext:value-type="float">
            <text:p>1.456,87</text:p>
          </table:table-cell>
          <table:table-cell table:style-name="ce28" office:value-type="float" office:value="5269.44" calcext:value-type="float">
            <text:p>5.269,4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ALES DE PAULA RODRIGUES</text:p>
          </table:table-cell>
          <table:table-cell table:style-name="ce22" office:value-type="string" calcext:value-type="string">
            <text:p>021.***.***-0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19]-[.J119]" office:value-type="float" office:value="1527.75" calcext:value-type="float">
            <text:p>1.527,75</text:p>
          </table:table-cell>
          <table:table-cell table:style-name="ce28" office:value-type="float" office:value="6054.34" calcext:value-type="float">
            <text:p>6.054,3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ANAINA NEVES DE OLIVEIRA VIEIRA</text:p>
          </table:table-cell>
          <table:table-cell table:style-name="ce22" office:value-type="string" calcext:value-type="string">
            <text:p>001.***.***-7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07.28" calcext:value-type="float">
            <text:p>7.307,2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20]-[.J120]" office:value-type="float" office:value="4185.22" calcext:value-type="float">
            <text:p>4.185,22</text:p>
          </table:table-cell>
          <table:table-cell table:style-name="ce28" office:value-type="float" office:value="3122.06" calcext:value-type="float">
            <text:p>3.122,0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ANA D ARC DE MORAES SANTOS</text:p>
          </table:table-cell>
          <table:table-cell table:style-name="ce22" office:value-type="string" calcext:value-type="string">
            <text:p>455.***.***-3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806.73" calcext:value-type="float">
            <text:p>8.806,7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21]-[.J121]" office:value-type="float" office:value="3695.99" calcext:value-type="float">
            <text:p>3.695,99</text:p>
          </table:table-cell>
          <table:table-cell table:style-name="ce28" office:value-type="float" office:value="5110.74" calcext:value-type="float">
            <text:p>5.110,7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AO CARLOS DE PAULA</text:p>
          </table:table-cell>
          <table:table-cell table:style-name="ce22" office:value-type="string" calcext:value-type="string">
            <text:p>181.***.***-3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433.53" calcext:value-type="float">
            <text:p>8.433,5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22]-[.J122]" office:value-type="float" office:value="1747.23" calcext:value-type="float">
            <text:p>1.747,23</text:p>
          </table:table-cell>
          <table:table-cell table:style-name="ce28" office:value-type="float" office:value="6686.3" calcext:value-type="float">
            <text:p>6.686,3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AO DONIZETI MARTINS ARRUDA</text:p>
          </table:table-cell>
          <table:table-cell table:style-name="ce22" office:value-type="string" calcext:value-type="string">
            <text:p>349.***.***-34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80.05" calcext:value-type="float">
            <text:p>3.280,0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652.31" calcext:value-type="float">
            <text:p>1.652,31</text:p>
          </table:table-cell>
          <table:table-cell table:style-name="ce40" table:formula="of:=[.E123]-[.J123]" office:value-type="float" office:value="877.52" calcext:value-type="float">
            <text:p>877,52</text:p>
          </table:table-cell>
          <table:table-cell table:style-name="ce28" office:value-type="float" office:value="2402.53" calcext:value-type="float">
            <text:p>2.402,5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AO PAULO NUNES GALES</text:p>
          </table:table-cell>
          <table:table-cell table:style-name="ce22" office:value-type="string" calcext:value-type="string">
            <text:p>016.***.***-1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876.93" calcext:value-type="float">
            <text:p>8.876,9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24]-[.J124]" office:value-type="float" office:value="4440.27" calcext:value-type="float">
            <text:p>4.440,27</text:p>
          </table:table-cell>
          <table:table-cell table:style-name="ce28" office:value-type="float" office:value="4436.66" calcext:value-type="float">
            <text:p>4.436,6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ELMA BEZERRA DE ARAUJO</text:p>
          </table:table-cell>
          <table:table-cell table:style-name="ce22" office:value-type="string" calcext:value-type="string">
            <text:p>898.***.***-68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5567.57" calcext:value-type="float">
            <text:p>5.567,57</text:p>
          </table:table-cell>
          <table:table-cell table:style-name="ce34" office:value-type="float" office:value="644.66" calcext:value-type="float">
            <text:p>644,66</text:p>
          </table:table-cell>
          <table:table-cell table:style-name="ce28" office:value-type="float" office:value="1691.67" calcext:value-type="float">
            <text:p>1.691,67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25]-[.J125]" office:value-type="float" office:value="795.75" calcext:value-type="float">
            <text:p>795,75</text:p>
          </table:table-cell>
          <table:table-cell table:style-name="ce28" office:value-type="float" office:value="4771.82" calcext:value-type="float">
            <text:p>4.771,8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RDANA CORREA DE FREITAS</text:p>
          </table:table-cell>
          <table:table-cell table:style-name="ce22" office:value-type="string" calcext:value-type="string">
            <text:p>013.***.***-95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27621.14" calcext:value-type="float">
            <text:p>27.621,1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126]-[.J126]" office:value-type="float" office:value="19513.51" calcext:value-type="float">
            <text:p>19.513,51</text:p>
          </table:table-cell>
          <table:table-cell table:style-name="ce28" office:value-type="float" office:value="8107.63" calcext:value-type="float">
            <text:p>8.107,6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RGE HARISON LIMA DA SILVA</text:p>
          </table:table-cell>
          <table:table-cell table:style-name="ce22" office:value-type="string" calcext:value-type="string">
            <text:p>881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0546.52" calcext:value-type="float">
            <text:p>10.546,52</text:p>
          </table:table-cell>
          <table:table-cell table:style-name="ce28" office:value-type="float" office:value="2112.99" calcext:value-type="float">
            <text:p>2.112,99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27]-[.J127]" office:value-type="float" office:value="4113.36" calcext:value-type="float">
            <text:p>4.113,36</text:p>
          </table:table-cell>
          <table:table-cell table:style-name="ce28" office:value-type="float" office:value="6433.16" calcext:value-type="float">
            <text:p>6.433,1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SE CARLOS GOMES PINHEIRO</text:p>
          </table:table-cell>
          <table:table-cell table:style-name="ce22" office:value-type="string" calcext:value-type="string">
            <text:p>894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000.67" calcext:value-type="float">
            <text:p>8.000,6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28]-[.J128]" office:value-type="float" office:value="4067.41" calcext:value-type="float">
            <text:p>4.067,41</text:p>
          </table:table-cell>
          <table:table-cell table:style-name="ce28" office:value-type="float" office:value="3933.26" calcext:value-type="float">
            <text:p>3.933,2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SE EDUARDO SOUSA OLIVEIRA</text:p>
          </table:table-cell>
          <table:table-cell table:style-name="ce22" office:value-type="string" calcext:value-type="string">
            <text:p>048.***.***-08</text:p>
          </table:table-cell>
          <table:table-cell table:style-name="ce24" office:value-type="string" calcext:value-type="string">
            <text:p>Farmacêutico - Lei 22.524</text:p>
          </table:table-cell>
          <table:table-cell table:style-name="ce28" office:value-type="float" office:value="12018.68" calcext:value-type="float">
            <text:p>12.018,6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129]-[.J129]" office:value-type="float" office:value="6011.83" calcext:value-type="float">
            <text:p>6.011,83</text:p>
          </table:table-cell>
          <table:table-cell table:style-name="ce28" office:value-type="float" office:value="6006.85" calcext:value-type="float">
            <text:p>6.006,8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SE MAURO MARTINS RODRIGUES</text:p>
          </table:table-cell>
          <table:table-cell table:style-name="ce22" office:value-type="string" calcext:value-type="string">
            <text:p>891.***.***-04</text:p>
          </table:table-cell>
          <table:table-cell table:style-name="ce24" office:value-type="string" calcext:value-type="string">
            <text:p>Médico - Lei 22.524</text:p>
          </table:table-cell>
          <table:table-cell table:style-name="ce28" office:value-type="float" office:value="15597.91" calcext:value-type="float">
            <text:p>15.597,9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7720.32" calcext:value-type="float">
            <text:p>7.720,32</text:p>
          </table:table-cell>
          <table:table-cell table:style-name="ce40" table:formula="of:=[.E130]-[.J130]" office:value-type="float" office:value="4373.15" calcext:value-type="float">
            <text:p>4.373,15</text:p>
          </table:table-cell>
          <table:table-cell table:style-name="ce28" office:value-type="float" office:value="11224.76" calcext:value-type="float">
            <text:p>11.224,7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OSEFA DANTAS NETO</text:p>
          </table:table-cell>
          <table:table-cell table:style-name="ce22" office:value-type="string" calcext:value-type="string">
            <text:p>642.***.***-8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758.15" calcext:value-type="float">
            <text:p>9.758,1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31]-[.J131]" office:value-type="float" office:value="6551.35" calcext:value-type="float">
            <text:p>6.551,35</text:p>
          </table:table-cell>
          <table:table-cell table:style-name="ce28" office:value-type="float" office:value="3206.8" calcext:value-type="float">
            <text:p>3.206,8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ULIANA CARDOSO DA SILVA</text:p>
          </table:table-cell>
          <table:table-cell table:style-name="ce22" office:value-type="string" calcext:value-type="string">
            <text:p>014.***.***-56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6426.33" calcext:value-type="float">
            <text:p>6.426,3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32]-[.J132]" office:value-type="float" office:value="1614.42" calcext:value-type="float">
            <text:p>1.614,42</text:p>
          </table:table-cell>
          <table:table-cell table:style-name="ce28" office:value-type="float" office:value="4811.91" calcext:value-type="float">
            <text:p>4.811,9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ULIANA DUTRA</text:p>
          </table:table-cell>
          <table:table-cell table:style-name="ce22" office:value-type="string" calcext:value-type="string">
            <text:p>827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33]-[.J133]" office:value-type="float" office:value="2993.91" calcext:value-type="float">
            <text:p>2.993,91</text:p>
          </table:table-cell>
          <table:table-cell table:style-name="ce28" office:value-type="float" office:value="4346.7" calcext:value-type="float">
            <text:p>4.346,7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JULIO CESAR DA SILVA</text:p>
          </table:table-cell>
          <table:table-cell table:style-name="ce22" office:value-type="string" calcext:value-type="string">
            <text:p>490.***.***-0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393.59" calcext:value-type="float">
            <text:p>8.393,5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34]-[.J134]" office:value-type="float" office:value="2526.77" calcext:value-type="float">
            <text:p>2.526,77</text:p>
          </table:table-cell>
          <table:table-cell table:style-name="ce28" office:value-type="float" office:value="5866.82" calcext:value-type="float">
            <text:p>5.866,8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KATIANE LOPES PEREIRA CARDOSO</text:p>
          </table:table-cell>
          <table:table-cell table:style-name="ce22" office:value-type="string" calcext:value-type="string">
            <text:p>007.***.***-00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527.9" calcext:value-type="float">
            <text:p>3.527,9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652.31" calcext:value-type="float">
            <text:p>1.652,31</text:p>
          </table:table-cell>
          <table:table-cell table:style-name="ce40" table:formula="of:=[.E135]-[.J135]" office:value-type="float" office:value="1985.49" calcext:value-type="float">
            <text:p>1.985,49</text:p>
          </table:table-cell>
          <table:table-cell table:style-name="ce28" office:value-type="float" office:value="1542.41" calcext:value-type="float">
            <text:p>1.542,4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KEIRE GUIMARAES PRADO</text:p>
          </table:table-cell>
          <table:table-cell table:style-name="ce22" office:value-type="string" calcext:value-type="string">
            <text:p>477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277.62" calcext:value-type="float">
            <text:p>8.277,6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36]-[.J136]" office:value-type="float" office:value="3569.69" calcext:value-type="float">
            <text:p>3.569,69</text:p>
          </table:table-cell>
          <table:table-cell table:style-name="ce28" office:value-type="float" office:value="4707.93" calcext:value-type="float">
            <text:p>4.707,9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KELLY CRISTINA RODRIGUES</text:p>
          </table:table-cell>
          <table:table-cell table:style-name="ce22" office:value-type="string" calcext:value-type="string">
            <text:p>814.***.***-6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37]-[.J137]" office:value-type="float" office:value="2356.35" calcext:value-type="float">
            <text:p>2.356,35</text:p>
          </table:table-cell>
          <table:table-cell table:style-name="ce28" office:value-type="float" office:value="5225.74" calcext:value-type="float">
            <text:p>5.225,7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KELLY CRISTTINNA COELHO BARROS PIMENTA</text:p>
          </table:table-cell>
          <table:table-cell table:style-name="ce22" office:value-type="string" calcext:value-type="string">
            <text:p>010.***.***-19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6928.46" calcext:value-type="float">
            <text:p>6.928,4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3660.19" calcext:value-type="float">
            <text:p>3.660,19</text:p>
          </table:table-cell>
          <table:table-cell table:style-name="ce40" table:formula="of:=[.E138]-[.J138]" office:value-type="float" office:value="3965.19" calcext:value-type="float">
            <text:p>3.965,19</text:p>
          </table:table-cell>
          <table:table-cell table:style-name="ce28" office:value-type="float" office:value="2963.27" calcext:value-type="float">
            <text:p>2.963,2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KENIA BATISTA SILVA</text:p>
          </table:table-cell>
          <table:table-cell table:style-name="ce22" office:value-type="string" calcext:value-type="string">
            <text:p>013.***.***-98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39]-[.J139]" office:value-type="float" office:value="1114.28" calcext:value-type="float">
            <text:p>1.114,28</text:p>
          </table:table-cell>
          <table:table-cell table:style-name="ce28" office:value-type="float" office:value="2116.96" calcext:value-type="float">
            <text:p>2.116,9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KENIA PATRICIA DE SOUZA OLIVEIRA</text:p>
          </table:table-cell>
          <table:table-cell table:style-name="ce22" office:value-type="string" calcext:value-type="string">
            <text:p>604.***.***-91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0]-[.J140]" office:value-type="float" office:value="3312.2" calcext:value-type="float">
            <text:p>3.312,20</text:p>
          </table:table-cell>
          <table:table-cell table:style-name="ce28" office:value-type="float" office:value="4269.89" calcext:value-type="float">
            <text:p>4.269,8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KERLA GONCALVES HIBLER</text:p>
          </table:table-cell>
          <table:table-cell table:style-name="ce22" office:value-type="string" calcext:value-type="string">
            <text:p>765.***.***-68</text:p>
          </table:table-cell>
          <table:table-cell table:style-name="ce24" office:value-type="string" calcext:value-type="string">
            <text:p>Assistente Social - Lei 22.524</text:p>
          </table:table-cell>
          <table:table-cell table:style-name="ce28" office:value-type="float" office:value="12403.89" calcext:value-type="float">
            <text:p>12.403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141]-[.J141]" office:value-type="float" office:value="5747.54" calcext:value-type="float">
            <text:p>5.747,54</text:p>
          </table:table-cell>
          <table:table-cell table:style-name="ce28" office:value-type="float" office:value="6656.35" calcext:value-type="float">
            <text:p>6.656,3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AUZIMAR RODRIGUES GOMES</text:p>
          </table:table-cell>
          <table:table-cell table:style-name="ce22" office:value-type="string" calcext:value-type="string">
            <text:p>815.***.***-1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25.26" calcext:value-type="float">
            <text:p>7.325,2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2]-[.J142]" office:value-type="float" office:value="4174.48" calcext:value-type="float">
            <text:p>4.174,48</text:p>
          </table:table-cell>
          <table:table-cell table:style-name="ce28" office:value-type="float" office:value="3150.78" calcext:value-type="float">
            <text:p>3.150,7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AYNE HERMOGENES DA SILVA NAVARINI</text:p>
          </table:table-cell>
          <table:table-cell table:style-name="ce22" office:value-type="string" calcext:value-type="string">
            <text:p>010.***.***-5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685.87" calcext:value-type="float">
            <text:p>8.685,8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3]-[.J143]" office:value-type="float" office:value="5361.18" calcext:value-type="float">
            <text:p>5.361,18</text:p>
          </table:table-cell>
          <table:table-cell table:style-name="ce28" office:value-type="float" office:value="3324.69" calcext:value-type="float">
            <text:p>3.324,6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AZARA APARECIDA DE FARIA MARTINS</text:p>
          </table:table-cell>
          <table:table-cell table:style-name="ce22" office:value-type="string" calcext:value-type="string">
            <text:p>510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411.27" calcext:value-type="float">
            <text:p>9.411,27</text:p>
          </table:table-cell>
          <table:table-cell table:style-name="ce28" office:value-type="float" office:value="1829.18" calcext:value-type="float">
            <text:p>1.829,1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4]-[.J144]" office:value-type="float" office:value="2156.46" calcext:value-type="float">
            <text:p>2.156,46</text:p>
          </table:table-cell>
          <table:table-cell table:style-name="ce28" office:value-type="float" office:value="7254.81" calcext:value-type="float">
            <text:p>7.254,8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AZARA DRUSSILLA ROSA DE OLIVEIRA</text:p>
          </table:table-cell>
          <table:table-cell table:style-name="ce22" office:value-type="string" calcext:value-type="string">
            <text:p>004.***.***-4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00.19" calcext:value-type="float">
            <text:p>7.900,1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5]-[.J145]" office:value-type="float" office:value="3657.96" calcext:value-type="float">
            <text:p>3.657,96</text:p>
          </table:table-cell>
          <table:table-cell table:style-name="ce28" office:value-type="float" office:value="4242.23" calcext:value-type="float">
            <text:p>4.242,2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AZARA REILA DE SOUZA</text:p>
          </table:table-cell>
          <table:table-cell table:style-name="ce22" office:value-type="string" calcext:value-type="string">
            <text:p>005.***.***-88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246.68" calcext:value-type="float">
            <text:p>8.246,6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6]-[.J146]" office:value-type="float" office:value="4608.53" calcext:value-type="float">
            <text:p>4.608,53</text:p>
          </table:table-cell>
          <table:table-cell table:style-name="ce28" office:value-type="float" office:value="3638.15" calcext:value-type="float">
            <text:p>3.638,1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AZIRENE OLIVEIRA DA COSTA</text:p>
          </table:table-cell>
          <table:table-cell table:style-name="ce22" office:value-type="string" calcext:value-type="string">
            <text:p>322.***.***-6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6674.48" calcext:value-type="float">
            <text:p>6.674,4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7]-[.J147]" office:value-type="float" office:value="2985.84" calcext:value-type="float">
            <text:p>2.985,84</text:p>
          </table:table-cell>
          <table:table-cell table:style-name="ce28" office:value-type="float" office:value="3688.64" calcext:value-type="float">
            <text:p>3.688,6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EILA MARTINS DE SOUSA ALVES</text:p>
          </table:table-cell>
          <table:table-cell table:style-name="ce22" office:value-type="string" calcext:value-type="string">
            <text:p>911.***.***-49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819.38" calcext:value-type="float">
            <text:p>4.819,3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377.57" calcext:value-type="float">
            <text:p>2.377,57</text:p>
          </table:table-cell>
          <table:table-cell table:style-name="ce40" table:formula="of:=[.E148]-[.J148]" office:value-type="float" office:value="2498.02" calcext:value-type="float">
            <text:p>2.498,02</text:p>
          </table:table-cell>
          <table:table-cell table:style-name="ce28" office:value-type="float" office:value="2321.36" calcext:value-type="float">
            <text:p>2.321,3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EILIANE DOS SANTOS PIRES</text:p>
          </table:table-cell>
          <table:table-cell table:style-name="ce22" office:value-type="string" calcext:value-type="string">
            <text:p>020.***.***-1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1000.22" calcext:value-type="float">
            <text:p>11.000,2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49]-[.J149]" office:value-type="float" office:value="7365.38" calcext:value-type="float">
            <text:p>7.365,38</text:p>
          </table:table-cell>
          <table:table-cell table:style-name="ce28" office:value-type="float" office:value="3634.84" calcext:value-type="float">
            <text:p>3.634,8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ETICIA PAULA TAVARES ARANTES</text:p>
          </table:table-cell>
          <table:table-cell table:style-name="ce22" office:value-type="string" calcext:value-type="string">
            <text:p>962.***.***-49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9411.27" calcext:value-type="float">
            <text:p>9.411,27</text:p>
          </table:table-cell>
          <table:table-cell table:style-name="ce28" office:value-type="float" office:value="1829.18" calcext:value-type="float">
            <text:p>1.829,1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50]-[.J150]" office:value-type="float" office:value="1502.35" calcext:value-type="float">
            <text:p>1.502,35</text:p>
          </table:table-cell>
          <table:table-cell table:style-name="ce28" office:value-type="float" office:value="7908.92" calcext:value-type="float">
            <text:p>7.908,9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ILIAN DE SOUZA</text:p>
          </table:table-cell>
          <table:table-cell table:style-name="ce22" office:value-type="string" calcext:value-type="string">
            <text:p>007.***.***-44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51]-[.J151]" office:value-type="float" office:value="1562.63" calcext:value-type="float">
            <text:p>1.562,63</text:p>
          </table:table-cell>
          <table:table-cell table:style-name="ce28" office:value-type="float" office:value="1668.61" calcext:value-type="float">
            <text:p>1.668,6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OURDINEI MENDONCA BORGES</text:p>
          </table:table-cell>
          <table:table-cell table:style-name="ce22" office:value-type="string" calcext:value-type="string">
            <text:p>476.***.***-8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00.19" calcext:value-type="float">
            <text:p>7.900,1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52]-[.J152]" office:value-type="float" office:value="3264.07" calcext:value-type="float">
            <text:p>3.264,07</text:p>
          </table:table-cell>
          <table:table-cell table:style-name="ce28" office:value-type="float" office:value="4636.12" calcext:value-type="float">
            <text:p>4.636,1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ANA BUENO DE OLIVEIRA</text:p>
          </table:table-cell>
          <table:table-cell table:style-name="ce22" office:value-type="string" calcext:value-type="string">
            <text:p>966.***.***-72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324.39" calcext:value-type="float">
            <text:p>4.324,3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522.6" calcext:value-type="float">
            <text:p>2.522,60</text:p>
          </table:table-cell>
          <table:table-cell table:style-name="ce40" table:formula="of:=[.E153]-[.J153]" office:value-type="float" office:value="1294.78" calcext:value-type="float">
            <text:p>1.294,78</text:p>
          </table:table-cell>
          <table:table-cell table:style-name="ce28" office:value-type="float" office:value="3029.61" calcext:value-type="float">
            <text:p>3.029,6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AS OLIVEIRA PINTO</text:p>
          </table:table-cell>
          <table:table-cell table:style-name="ce22" office:value-type="string" calcext:value-type="string">
            <text:p>596.***.***-00</text:p>
          </table:table-cell>
          <table:table-cell table:style-name="ce24" office:value-type="string" calcext:value-type="string">
            <text:p>Técnico em Radiologia - Lei 22.524</text:p>
          </table:table-cell>
          <table:table-cell table:style-name="ce28" office:value-type="float" office:value="8131.33" calcext:value-type="float">
            <text:p>8.131,3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54]-[.J154]" office:value-type="float" office:value="5401.56" calcext:value-type="float">
            <text:p>5.401,56</text:p>
          </table:table-cell>
          <table:table-cell table:style-name="ce28" office:value-type="float" office:value="2729.77" calcext:value-type="float">
            <text:p>2.729,7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ELIA GOMES PEREIRA</text:p>
          </table:table-cell>
          <table:table-cell table:style-name="ce22" office:value-type="string" calcext:value-type="string">
            <text:p>397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438.07" calcext:value-type="float">
            <text:p>9.438,0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55]-[.J155]" office:value-type="float" office:value="4717.52" calcext:value-type="float">
            <text:p>4.717,52</text:p>
          </table:table-cell>
          <table:table-cell table:style-name="ce28" office:value-type="float" office:value="4720.55" calcext:value-type="float">
            <text:p>4.720,5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ELIA SOUSA CANDIDO</text:p>
          </table:table-cell>
          <table:table-cell table:style-name="ce22" office:value-type="string" calcext:value-type="string">
            <text:p>912.***.***-49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345.24" calcext:value-type="float">
            <text:p>3.345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652.31" calcext:value-type="float">
            <text:p>1.652,31</text:p>
          </table:table-cell>
          <table:table-cell table:style-name="ce40" table:formula="of:=[.E156]-[.J156]" office:value-type="float" office:value="989.66" calcext:value-type="float">
            <text:p>989,66</text:p>
          </table:table-cell>
          <table:table-cell table:style-name="ce28" office:value-type="float" office:value="2355.58" calcext:value-type="float">
            <text:p>2.355,5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IANA DA SILVA DIAS</text:p>
          </table:table-cell>
          <table:table-cell table:style-name="ce22" office:value-type="string" calcext:value-type="string">
            <text:p>899.***.***-87</text:p>
          </table:table-cell>
          <table:table-cell table:style-name="ce24" office:value-type="string" calcext:value-type="string">
            <text:p>Técnico em Laboratório - Lei 22.524</text:p>
          </table:table-cell>
          <table:table-cell table:style-name="ce28" office:value-type="float" office:value="12882.67" calcext:value-type="float">
            <text:p>12.882,67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635.99" calcext:value-type="float">
            <text:p>4.635,99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57]-[.J157]" office:value-type="float" office:value="3785.45" calcext:value-type="float">
            <text:p>3.785,45</text:p>
          </table:table-cell>
          <table:table-cell table:style-name="ce28" office:value-type="float" office:value="9097.22" calcext:value-type="float">
            <text:p>9.097,2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IANA HORA CAVALCANTI</text:p>
          </table:table-cell>
          <table:table-cell table:style-name="ce22" office:value-type="string" calcext:value-type="string">
            <text:p>055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44.23" calcext:value-type="float">
            <text:p>7.844,2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58]-[.J158]" office:value-type="float" office:value="2273.91" calcext:value-type="float">
            <text:p>2.273,91</text:p>
          </table:table-cell>
          <table:table-cell table:style-name="ce28" office:value-type="float" office:value="5570.32" calcext:value-type="float">
            <text:p>5.570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ILEIDE MARIA DA SILVA OLIVEIRA</text:p>
          </table:table-cell>
          <table:table-cell table:style-name="ce22" office:value-type="string" calcext:value-type="string">
            <text:p>628.***.***-15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59]-[.J159]" office:value-type="float" office:value="518.5" calcext:value-type="float">
            <text:p>518,50</text:p>
          </table:table-cell>
          <table:table-cell table:style-name="ce28" office:value-type="float" office:value="2712.74" calcext:value-type="float">
            <text:p>2.712,7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ILENE RODRIGUES DANTAS CAETANO</text:p>
          </table:table-cell>
          <table:table-cell table:style-name="ce22" office:value-type="string" calcext:value-type="string">
            <text:p>007.***.***-8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3774.56" calcext:value-type="float">
            <text:p>13.774,56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5164.87" calcext:value-type="float">
            <text:p>5.164,87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60]-[.J160]" office:value-type="float" office:value="2507.33" calcext:value-type="float">
            <text:p>2.507,33</text:p>
          </table:table-cell>
          <table:table-cell table:style-name="ce28" office:value-type="float" office:value="11267.23" calcext:value-type="float">
            <text:p>11.267,2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IVANE ANTUNES DE SOUZA</text:p>
          </table:table-cell>
          <table:table-cell table:style-name="ce22" office:value-type="string" calcext:value-type="string">
            <text:p>014.***.***-01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61]-[.J161]" office:value-type="float" office:value="1236.73" calcext:value-type="float">
            <text:p>1.236,73</text:p>
          </table:table-cell>
          <table:table-cell table:style-name="ce28" office:value-type="float" office:value="1994.51" calcext:value-type="float">
            <text:p>1.994,5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IVANIA ALVES DE SOUSA</text:p>
          </table:table-cell>
          <table:table-cell table:style-name="ce22" office:value-type="string" calcext:value-type="string">
            <text:p>015.***.***-14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62]-[.J162]" office:value-type="float" office:value="1259.52" calcext:value-type="float">
            <text:p>1.259,52</text:p>
          </table:table-cell>
          <table:table-cell table:style-name="ce28" office:value-type="float" office:value="1971.72" calcext:value-type="float">
            <text:p>1.971,7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CIVANIA PEREIRA DE SOUSA E SILVA</text:p>
          </table:table-cell>
          <table:table-cell table:style-name="ce22" office:value-type="string" calcext:value-type="string">
            <text:p>906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358.61" calcext:value-type="float">
            <text:p>12.358,61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514.38" calcext:value-type="float">
            <text:p>4.514,38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63]-[.J163]" office:value-type="float" office:value="3976.69" calcext:value-type="float">
            <text:p>3.976,69</text:p>
          </table:table-cell>
          <table:table-cell table:style-name="ce28" office:value-type="float" office:value="8381.92" calcext:value-type="float">
            <text:p>8.381,9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IS HENRIQUE VILELA</text:p>
          </table:table-cell>
          <table:table-cell table:style-name="ce22" office:value-type="string" calcext:value-type="string">
            <text:p>387.***.***-00</text:p>
          </table:table-cell>
          <table:table-cell table:style-name="ce24" office:value-type="string" calcext:value-type="string">
            <text:p>Técnico em Radiologia - Lei 22.524</text:p>
          </table:table-cell>
          <table:table-cell table:style-name="ce28" office:value-type="float" office:value="7900.19" calcext:value-type="float">
            <text:p>7.900,1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64]-[.J164]" office:value-type="float" office:value="4191.49" calcext:value-type="float">
            <text:p>4.191,49</text:p>
          </table:table-cell>
          <table:table-cell table:style-name="ce28" office:value-type="float" office:value="3708.7" calcext:value-type="float">
            <text:p>3.708,7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IZ FERREIRA DA SILVA</text:p>
          </table:table-cell>
          <table:table-cell table:style-name="ce22" office:value-type="string" calcext:value-type="string">
            <text:p>643.***.***-6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67.43" calcext:value-type="float">
            <text:p>8.167,4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65]-[.J165]" office:value-type="float" office:value="2338.1" calcext:value-type="float">
            <text:p>2.338,10</text:p>
          </table:table-cell>
          <table:table-cell table:style-name="ce28" office:value-type="float" office:value="5829.33" calcext:value-type="float">
            <text:p>5.829,3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LUZIA HELENA TRAJANO</text:p>
          </table:table-cell>
          <table:table-cell table:style-name="ce22" office:value-type="string" calcext:value-type="string">
            <text:p>385.***.***-8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66]-[.J166]" office:value-type="float" office:value="1736.11" calcext:value-type="float">
            <text:p>1.736,11</text:p>
          </table:table-cell>
          <table:table-cell table:style-name="ce28" office:value-type="float" office:value="5604.5" calcext:value-type="float">
            <text:p>5.604,5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IKELE TIAGO RIBEIRO</text:p>
          </table:table-cell>
          <table:table-cell table:style-name="ce22" office:value-type="string" calcext:value-type="string">
            <text:p>011.***.***-51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628.82" calcext:value-type="float">
            <text:p>7.628,8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67]-[.J167]" office:value-type="float" office:value="3267.97" calcext:value-type="float">
            <text:p>3.267,97</text:p>
          </table:table-cell>
          <table:table-cell table:style-name="ce28" office:value-type="float" office:value="4360.85" calcext:value-type="float">
            <text:p>4.360,8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NOEL DIVINO DE ALMEIDA</text:p>
          </table:table-cell>
          <table:table-cell table:style-name="ce22" office:value-type="string" calcext:value-type="string">
            <text:p>957.***.***-00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166.05" calcext:value-type="float">
            <text:p>3.166,0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68]-[.J168]" office:value-type="float" office:value="490.51" calcext:value-type="float">
            <text:p>490,51</text:p>
          </table:table-cell>
          <table:table-cell table:style-name="ce28" office:value-type="float" office:value="2675.54" calcext:value-type="float">
            <text:p>2.675,5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A SILVIA MELO DE MORAES</text:p>
          </table:table-cell>
          <table:table-cell table:style-name="ce22" office:value-type="string" calcext:value-type="string">
            <text:p>529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69]-[.J169]" office:value-type="float" office:value="2713.5" calcext:value-type="float">
            <text:p>2.713,50</text:p>
          </table:table-cell>
          <table:table-cell table:style-name="ce28" office:value-type="float" office:value="4868.59" calcext:value-type="float">
            <text:p>4.868,5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CELO RIBEIRO DIAS</text:p>
          </table:table-cell>
          <table:table-cell table:style-name="ce22" office:value-type="string" calcext:value-type="string">
            <text:p>882.***.***-15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6755.31" calcext:value-type="float">
            <text:p>6.755,3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3660.19" calcext:value-type="float">
            <text:p>3.660,19</text:p>
          </table:table-cell>
          <table:table-cell table:style-name="ce40" table:formula="of:=[.E170]-[.J170]" office:value-type="float" office:value="2161.22" calcext:value-type="float">
            <text:p>2.161,22</text:p>
          </table:table-cell>
          <table:table-cell table:style-name="ce28" office:value-type="float" office:value="4594.09" calcext:value-type="float">
            <text:p>4.594,0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CELO VENANCIO DA SILVA</text:p>
          </table:table-cell>
          <table:table-cell table:style-name="ce22" office:value-type="string" calcext:value-type="string">
            <text:p>776.***.***-44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030.77" calcext:value-type="float">
            <text:p>4.030,7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377.57" calcext:value-type="float">
            <text:p>2.377,57</text:p>
          </table:table-cell>
          <table:table-cell table:style-name="ce40" table:formula="of:=[.E171]-[.J171]" office:value-type="float" office:value="1715.28" calcext:value-type="float">
            <text:p>1.715,28</text:p>
          </table:table-cell>
          <table:table-cell table:style-name="ce28" office:value-type="float" office:value="2315.49" calcext:value-type="float">
            <text:p>2.315,4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CELUS FERNANDES DE FREITAS</text:p>
          </table:table-cell>
          <table:table-cell table:style-name="ce22" office:value-type="string" calcext:value-type="string">
            <text:p>917.***.***-0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894.8" calcext:value-type="float">
            <text:p>7.894,8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120.37" calcext:value-type="float">
            <text:p>4.120,37</text:p>
          </table:table-cell>
          <table:table-cell table:style-name="ce40" table:formula="of:=[.E172]-[.J172]" office:value-type="float" office:value="2529.83" calcext:value-type="float">
            <text:p>2.529,83</text:p>
          </table:table-cell>
          <table:table-cell table:style-name="ce28" office:value-type="float" office:value="5364.97" calcext:value-type="float">
            <text:p>5.364,9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CIANA ROSA SANTOS NUNES</text:p>
          </table:table-cell>
          <table:table-cell table:style-name="ce22" office:value-type="string" calcext:value-type="string">
            <text:p>993.***.***-7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777.78" calcext:value-type="float">
            <text:p>7.777,7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73]-[.J173]" office:value-type="float" office:value="3971.56" calcext:value-type="float">
            <text:p>3.971,56</text:p>
          </table:table-cell>
          <table:table-cell table:style-name="ce28" office:value-type="float" office:value="3806.22" calcext:value-type="float">
            <text:p>3.806,2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COS RIBEIRO DA SILVA</text:p>
          </table:table-cell>
          <table:table-cell table:style-name="ce22" office:value-type="string" calcext:value-type="string">
            <text:p>809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08.89" calcext:value-type="float">
            <text:p>8.108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74]-[.J174]" office:value-type="float" office:value="2338.43" calcext:value-type="float">
            <text:p>2.338,43</text:p>
          </table:table-cell>
          <table:table-cell table:style-name="ce28" office:value-type="float" office:value="5770.46" calcext:value-type="float">
            <text:p>5.770,4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APARECIDA DO PRADO</text:p>
          </table:table-cell>
          <table:table-cell table:style-name="ce22" office:value-type="string" calcext:value-type="string">
            <text:p>566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75]-[.J175]" office:value-type="float" office:value="2526.29" calcext:value-type="float">
            <text:p>2.526,29</text:p>
          </table:table-cell>
          <table:table-cell table:style-name="ce28" office:value-type="float" office:value="4814.32" calcext:value-type="float">
            <text:p>4.814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6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CONCEICAO DOS SANTOS</text:p>
          </table:table-cell>
          <table:table-cell table:style-name="ce22" office:value-type="string" calcext:value-type="string">
            <text:p>890.***.***-78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439.49" calcext:value-type="float">
            <text:p>3.439,4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76]-[.J176]" office:value-type="float" office:value="1096.94" calcext:value-type="float">
            <text:p>1.096,94</text:p>
          </table:table-cell>
          <table:table-cell table:style-name="ce28" office:value-type="float" office:value="2342.55" calcext:value-type="float">
            <text:p>2.342,5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CRISTINA BISPO DOS SANTOS</text:p>
          </table:table-cell>
          <table:table-cell table:style-name="ce22" office:value-type="string" calcext:value-type="string">
            <text:p>948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589.3" calcext:value-type="float">
            <text:p>8.589,3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77]-[.J177]" office:value-type="float" office:value="4134.85" calcext:value-type="float">
            <text:p>4.134,85</text:p>
          </table:table-cell>
          <table:table-cell table:style-name="ce28" office:value-type="float" office:value="4454.45" calcext:value-type="float">
            <text:p>4.454,4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DE FATIMA FERREIRA DE SOUSA</text:p>
          </table:table-cell>
          <table:table-cell table:style-name="ce22" office:value-type="string" calcext:value-type="string">
            <text:p>016.***.***-5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675.01" calcext:value-type="float">
            <text:p>8.675,0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78]-[.J178]" office:value-type="float" office:value="4463.5" calcext:value-type="float">
            <text:p>4.463,50</text:p>
          </table:table-cell>
          <table:table-cell table:style-name="ce28" office:value-type="float" office:value="4211.51" calcext:value-type="float">
            <text:p>4.211,5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DO SOCORRO GADELHA LIMA MARQUES</text:p>
          </table:table-cell>
          <table:table-cell table:style-name="ce22" office:value-type="string" calcext:value-type="string">
            <text:p>887.***.***-3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863.86" calcext:value-type="float">
            <text:p>12.863,8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79]-[.J179]" office:value-type="float" office:value="9123.32" calcext:value-type="float">
            <text:p>9.123,32</text:p>
          </table:table-cell>
          <table:table-cell table:style-name="ce28" office:value-type="float" office:value="3740.54" calcext:value-type="float">
            <text:p>3.740,5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GENOVEVA BARBOSA PARREIRA BORGES</text:p>
          </table:table-cell>
          <table:table-cell table:style-name="ce22" office:value-type="string" calcext:value-type="string">
            <text:p>491.***.***-87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5567.57" calcext:value-type="float">
            <text:p>5.567,57</text:p>
          </table:table-cell>
          <table:table-cell table:style-name="ce34" office:value-type="float" office:value="644.66" calcext:value-type="float">
            <text:p>644,66</text:p>
          </table:table-cell>
          <table:table-cell table:style-name="ce28" office:value-type="float" office:value="1691.67" calcext:value-type="float">
            <text:p>1.691,67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80]-[.J180]" office:value-type="float" office:value="1250.52" calcext:value-type="float">
            <text:p>1.250,52</text:p>
          </table:table-cell>
          <table:table-cell table:style-name="ce28" office:value-type="float" office:value="4317.05" calcext:value-type="float">
            <text:p>4.317,0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HELENA DE OLIVEIRA</text:p>
          </table:table-cell>
          <table:table-cell table:style-name="ce22" office:value-type="string" calcext:value-type="string">
            <text:p>862.***.***-6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876.93" calcext:value-type="float">
            <text:p>8.876,9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1]-[.J181]" office:value-type="float" office:value="2031.61" calcext:value-type="float">
            <text:p>2.031,61</text:p>
          </table:table-cell>
          <table:table-cell table:style-name="ce28" office:value-type="float" office:value="6845.32" calcext:value-type="float">
            <text:p>6.845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JOSE DA SILVA</text:p>
          </table:table-cell>
          <table:table-cell table:style-name="ce22" office:value-type="string" calcext:value-type="string">
            <text:p>360.***.***-00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788.98" calcext:value-type="float">
            <text:p>3.788,98</text:p>
          </table:table-cell>
          <table:table-cell table:style-name="ce34" office:value-type="float" office:value="622.93" calcext:value-type="float">
            <text:p>622,93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82]-[.J182]" office:value-type="float" office:value="938.78" calcext:value-type="float">
            <text:p>938,78</text:p>
          </table:table-cell>
          <table:table-cell table:style-name="ce28" office:value-type="float" office:value="2850.2" calcext:value-type="float">
            <text:p>2.850,2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LUCIA BARROS DE MATOS</text:p>
          </table:table-cell>
          <table:table-cell table:style-name="ce22" office:value-type="string" calcext:value-type="string">
            <text:p>628.***.***-0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3]-[.J183]" office:value-type="float" office:value="3972.85" calcext:value-type="float">
            <text:p>3.972,85</text:p>
          </table:table-cell>
          <table:table-cell table:style-name="ce28" office:value-type="float" office:value="3367.76" calcext:value-type="float">
            <text:p>3.367,7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LUCIA DE OLIVEIRA DA SILVA</text:p>
          </table:table-cell>
          <table:table-cell table:style-name="ce22" office:value-type="string" calcext:value-type="string">
            <text:p>493.***.***-1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434.68" calcext:value-type="float">
            <text:p>8.434,6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4]-[.J184]" office:value-type="float" office:value="4413.15" calcext:value-type="float">
            <text:p>4.413,15</text:p>
          </table:table-cell>
          <table:table-cell table:style-name="ce28" office:value-type="float" office:value="4021.53" calcext:value-type="float">
            <text:p>4.021,5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MADALENA CABRAL</text:p>
          </table:table-cell>
          <table:table-cell table:style-name="ce22" office:value-type="string" calcext:value-type="string">
            <text:p>603.***.***-3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67.43" calcext:value-type="float">
            <text:p>8.167,4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5]-[.J185]" office:value-type="float" office:value="2294.09" calcext:value-type="float">
            <text:p>2.294,09</text:p>
          </table:table-cell>
          <table:table-cell table:style-name="ce28" office:value-type="float" office:value="5873.34" calcext:value-type="float">
            <text:p>5.873,3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PEREIRA DOS SANTOS</text:p>
          </table:table-cell>
          <table:table-cell table:style-name="ce22" office:value-type="string" calcext:value-type="string">
            <text:p>258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6]-[.J186]" office:value-type="float" office:value="1671.33" calcext:value-type="float">
            <text:p>1.671,33</text:p>
          </table:table-cell>
          <table:table-cell table:style-name="ce28" office:value-type="float" office:value="5669.28" calcext:value-type="float">
            <text:p>5.669,2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RAMOS HENRIQUE CARES</text:p>
          </table:table-cell>
          <table:table-cell table:style-name="ce22" office:value-type="string" calcext:value-type="string">
            <text:p>534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08.89" calcext:value-type="float">
            <text:p>8.108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7]-[.J187]" office:value-type="float" office:value="3933.9" calcext:value-type="float">
            <text:p>3.933,90</text:p>
          </table:table-cell>
          <table:table-cell table:style-name="ce28" office:value-type="float" office:value="4174.99" calcext:value-type="float">
            <text:p>4.174,9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ROSA DE OLIVEIRA</text:p>
          </table:table-cell>
          <table:table-cell table:style-name="ce22" office:value-type="string" calcext:value-type="string">
            <text:p>783.***.***-7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911.27" calcext:value-type="float">
            <text:p>8.911,2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8]-[.J188]" office:value-type="float" office:value="6023.66" calcext:value-type="float">
            <text:p>6.023,66</text:p>
          </table:table-cell>
          <table:table-cell table:style-name="ce28" office:value-type="float" office:value="2887.61" calcext:value-type="float">
            <text:p>2.887,6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A VALQUIRIA DA CONCEICAO GOES SILVA</text:p>
          </table:table-cell>
          <table:table-cell table:style-name="ce22" office:value-type="string" calcext:value-type="string">
            <text:p>006.***.***-3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00.19" calcext:value-type="float">
            <text:p>7.900,1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89]-[.J189]" office:value-type="float" office:value="3663.43" calcext:value-type="float">
            <text:p>3.663,43</text:p>
          </table:table-cell>
          <table:table-cell table:style-name="ce28" office:value-type="float" office:value="4236.76" calcext:value-type="float">
            <text:p>4.236,7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LZA DA SILVA SANTOS</text:p>
          </table:table-cell>
          <table:table-cell table:style-name="ce22" office:value-type="string" calcext:value-type="string">
            <text:p>009.***.***-61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44.23" calcext:value-type="float">
            <text:p>7.844,2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0]-[.J190]" office:value-type="float" office:value="3704.01" calcext:value-type="float">
            <text:p>3.704,01</text:p>
          </table:table-cell>
          <table:table-cell table:style-name="ce28" office:value-type="float" office:value="4140.22" calcext:value-type="float">
            <text:p>4.140,2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NEZ ALVES BORGES</text:p>
          </table:table-cell>
          <table:table-cell table:style-name="ce22" office:value-type="string" calcext:value-type="string">
            <text:p>780.***.***-1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433.53" calcext:value-type="float">
            <text:p>8.433,5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1]-[.J191]" office:value-type="float" office:value="4201.05" calcext:value-type="float">
            <text:p>4.201,05</text:p>
          </table:table-cell>
          <table:table-cell table:style-name="ce28" office:value-type="float" office:value="4232.48" calcext:value-type="float">
            <text:p>4.232,4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NEZ LEANDRO DE MOURA</text:p>
          </table:table-cell>
          <table:table-cell table:style-name="ce22" office:value-type="string" calcext:value-type="string">
            <text:p>172.***.***-0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3749.15" calcext:value-type="float">
            <text:p>13.749,15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5378.45" calcext:value-type="float">
            <text:p>5.378,45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2]-[.J192]" office:value-type="float" office:value="4232.02" calcext:value-type="float">
            <text:p>4.232,02</text:p>
          </table:table-cell>
          <table:table-cell table:style-name="ce28" office:value-type="float" office:value="9517.13" calcext:value-type="float">
            <text:p>9.517,1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O NEVES DOS SANTOS</text:p>
          </table:table-cell>
          <table:table-cell table:style-name="ce22" office:value-type="string" calcext:value-type="string">
            <text:p>467.***.***-53</text:p>
          </table:table-cell>
          <table:table-cell table:style-name="ce24" office:value-type="string" calcext:value-type="string">
            <text:p>Técnico em Radiologia - Lei 22.524</text:p>
          </table:table-cell>
          <table:table-cell table:style-name="ce28" office:value-type="float" office:value="8694.21" calcext:value-type="float">
            <text:p>8.694,2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3]-[.J193]" office:value-type="float" office:value="4002.85" calcext:value-type="float">
            <text:p>4.002,85</text:p>
          </table:table-cell>
          <table:table-cell table:style-name="ce28" office:value-type="float" office:value="4691.36" calcext:value-type="float">
            <text:p>4.691,3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IZA DOS SANTOS SILVA</text:p>
          </table:table-cell>
          <table:table-cell table:style-name="ce22" office:value-type="string" calcext:value-type="string">
            <text:p>824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803.42" calcext:value-type="float">
            <text:p>12.803,42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635.99" calcext:value-type="float">
            <text:p>4.635,99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4]-[.J194]" office:value-type="float" office:value="4419.38" calcext:value-type="float">
            <text:p>4.419,38</text:p>
          </table:table-cell>
          <table:table-cell table:style-name="ce28" office:value-type="float" office:value="8384.04" calcext:value-type="float">
            <text:p>8.384,0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LENE ALVES DO NASCIMENTO</text:p>
          </table:table-cell>
          <table:table-cell table:style-name="ce22" office:value-type="string" calcext:value-type="string">
            <text:p>623.***.***-0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3706.94" calcext:value-type="float">
            <text:p>13.706,94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5164.87" calcext:value-type="float">
            <text:p>5.164,87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5]-[.J195]" office:value-type="float" office:value="2917.97" calcext:value-type="float">
            <text:p>2.917,97</text:p>
          </table:table-cell>
          <table:table-cell table:style-name="ce28" office:value-type="float" office:value="10788.97" calcext:value-type="float">
            <text:p>10.788,9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LENE CANDIDA ARANTES MEDEIROS</text:p>
          </table:table-cell>
          <table:table-cell table:style-name="ce22" office:value-type="string" calcext:value-type="string">
            <text:p>129.***.***-00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196]-[.J196]" office:value-type="float" office:value="990.44" calcext:value-type="float">
            <text:p>990,44</text:p>
          </table:table-cell>
          <table:table-cell table:style-name="ce28" office:value-type="float" office:value="2240.8" calcext:value-type="float">
            <text:p>2.240,8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LENY GONCALVES DA SILVA</text:p>
          </table:table-cell>
          <table:table-cell table:style-name="ce22" office:value-type="string" calcext:value-type="string">
            <text:p>902.***.***-1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496.61" calcext:value-type="float">
            <text:p>9.496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7]-[.J197]" office:value-type="float" office:value="5121.78" calcext:value-type="float">
            <text:p>5.121,78</text:p>
          </table:table-cell>
          <table:table-cell table:style-name="ce28" office:value-type="float" office:value="4374.83" calcext:value-type="float">
            <text:p>4.374,8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LUCE DA SILVA</text:p>
          </table:table-cell>
          <table:table-cell table:style-name="ce22" office:value-type="string" calcext:value-type="string">
            <text:p>479.***.***-0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803.42" calcext:value-type="float">
            <text:p>12.803,42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635.99" calcext:value-type="float">
            <text:p>4.635,99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8]-[.J198]" office:value-type="float" office:value="2131.72" calcext:value-type="float">
            <text:p>2.131,72</text:p>
          </table:table-cell>
          <table:table-cell table:style-name="ce28" office:value-type="float" office:value="10671.7" calcext:value-type="float">
            <text:p>10.671,7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RTA HELENA DA SILVA</text:p>
          </table:table-cell>
          <table:table-cell table:style-name="ce22" office:value-type="string" calcext:value-type="string">
            <text:p>260.***.***-91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199]-[.J199]" office:value-type="float" office:value="2971.06" calcext:value-type="float">
            <text:p>2.971,06</text:p>
          </table:table-cell>
          <table:table-cell table:style-name="ce28" office:value-type="float" office:value="4369.55" calcext:value-type="float">
            <text:p>4.369,5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XIMINA MARIA GOMES ROTTAVA</text:p>
          </table:table-cell>
          <table:table-cell table:style-name="ce22" office:value-type="string" calcext:value-type="string">
            <text:p>352.***.***-8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1070.42" calcext:value-type="float">
            <text:p>11.070,4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00]-[.J200]" office:value-type="float" office:value="4895.98" calcext:value-type="float">
            <text:p>4.895,98</text:p>
          </table:table-cell>
          <table:table-cell table:style-name="ce28" office:value-type="float" office:value="6174.44" calcext:value-type="float">
            <text:p>6.174,4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AXWELL CAVALCANTE DA CRUZ</text:p>
          </table:table-cell>
          <table:table-cell table:style-name="ce22" office:value-type="string" calcext:value-type="string">
            <text:p>008.***.***-26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533.34" calcext:value-type="float">
            <text:p>4.533,3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377.57" calcext:value-type="float">
            <text:p>2.377,57</text:p>
          </table:table-cell>
          <table:table-cell table:style-name="ce40" table:formula="of:=[.E201]-[.J201]" office:value-type="float" office:value="1594.29" calcext:value-type="float">
            <text:p>1.594,29</text:p>
          </table:table-cell>
          <table:table-cell table:style-name="ce28" office:value-type="float" office:value="2939.05" calcext:value-type="float">
            <text:p>2.939,0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ICHELE DA SILVA PALANDRANI</text:p>
          </table:table-cell>
          <table:table-cell table:style-name="ce22" office:value-type="string" calcext:value-type="string">
            <text:p>320.***.***-55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4842.1" calcext:value-type="float">
            <text:p>14.842,1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02]-[.J202]" office:value-type="float" office:value="4136.27" calcext:value-type="float">
            <text:p>4.136,27</text:p>
          </table:table-cell>
          <table:table-cell table:style-name="ce28" office:value-type="float" office:value="10705.83" calcext:value-type="float">
            <text:p>10.705,8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ISLENE BARCELOS MENDES</text:p>
          </table:table-cell>
          <table:table-cell table:style-name="ce22" office:value-type="string" calcext:value-type="string">
            <text:p>923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67.43" calcext:value-type="float">
            <text:p>8.167,4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03]-[.J203]" office:value-type="float" office:value="3376.8" calcext:value-type="float">
            <text:p>3.376,80</text:p>
          </table:table-cell>
          <table:table-cell table:style-name="ce28" office:value-type="float" office:value="4790.63" calcext:value-type="float">
            <text:p>4.790,6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MONICA FERREIRA DE MELO</text:p>
          </table:table-cell>
          <table:table-cell table:style-name="ce22" office:value-type="string" calcext:value-type="string">
            <text:p>324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218.08" calcext:value-type="float">
            <text:p>12.218,0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635.99" calcext:value-type="float">
            <text:p>4.635,99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04]-[.J204]" office:value-type="float" office:value="3181.01" calcext:value-type="float">
            <text:p>3.181,01</text:p>
          </table:table-cell>
          <table:table-cell table:style-name="ce28" office:value-type="float" office:value="9037.07" calcext:value-type="float">
            <text:p>9.037,0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AGELA FERNANDA DINIZ ARANTES</text:p>
          </table:table-cell>
          <table:table-cell table:style-name="ce22" office:value-type="string" calcext:value-type="string">
            <text:p>030.***.***-39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324.39" calcext:value-type="float">
            <text:p>4.324,3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522.6" calcext:value-type="float">
            <text:p>2.522,60</text:p>
          </table:table-cell>
          <table:table-cell table:style-name="ce40" table:formula="of:=[.E205]-[.J205]" office:value-type="float" office:value="1731.41" calcext:value-type="float">
            <text:p>1.731,41</text:p>
          </table:table-cell>
          <table:table-cell table:style-name="ce28" office:value-type="float" office:value="2592.98" calcext:value-type="float">
            <text:p>2.592,9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AIANE ALVES DA SILVA</text:p>
          </table:table-cell>
          <table:table-cell table:style-name="ce22" office:value-type="string" calcext:value-type="string">
            <text:p>000.***.***-26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911.27" calcext:value-type="float">
            <text:p>8.911,2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06]-[.J206]" office:value-type="float" office:value="4069.71" calcext:value-type="float">
            <text:p>4.069,71</text:p>
          </table:table-cell>
          <table:table-cell table:style-name="ce28" office:value-type="float" office:value="4841.56" calcext:value-type="float">
            <text:p>4.841,5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ARA NUBIA GONTIJO DE MELO</text:p>
          </table:table-cell>
          <table:table-cell table:style-name="ce22" office:value-type="string" calcext:value-type="string">
            <text:p>590.***.***-15</text:p>
          </table:table-cell>
          <table:table-cell table:style-name="ce24" office:value-type="string" calcext:value-type="string">
            <text:p>Farmacêutico - Lei 22.524</text:p>
          </table:table-cell>
          <table:table-cell table:style-name="ce28" office:value-type="float" office:value="15755.25" calcext:value-type="float">
            <text:p>15.755,25</text:p>
          </table:table-cell>
          <table:table-cell table:style-name="ce28" office:value-type="float" office:value="3207.98" calcext:value-type="float">
            <text:p>3.207,9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07]-[.J207]" office:value-type="float" office:value="3808.82" calcext:value-type="float">
            <text:p>3.808,82</text:p>
          </table:table-cell>
          <table:table-cell table:style-name="ce28" office:value-type="float" office:value="11946.43" calcext:value-type="float">
            <text:p>11.946,4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ELCIVANIA MARIA LOPES DA SILVA</text:p>
          </table:table-cell>
          <table:table-cell table:style-name="ce22" office:value-type="string" calcext:value-type="string">
            <text:p>437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1854.99" calcext:value-type="float">
            <text:p>11.854,99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514.38" calcext:value-type="float">
            <text:p>4.514,38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08]-[.J208]" office:value-type="float" office:value="3966.54" calcext:value-type="float">
            <text:p>3.966,54</text:p>
          </table:table-cell>
          <table:table-cell table:style-name="ce28" office:value-type="float" office:value="7888.45" calcext:value-type="float">
            <text:p>7.888,4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EUSA DO CARMO NUNES</text:p>
          </table:table-cell>
          <table:table-cell table:style-name="ce22" office:value-type="string" calcext:value-type="string">
            <text:p>007.***.***-01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166.05" calcext:value-type="float">
            <text:p>3.166,0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209]-[.J209]" office:value-type="float" office:value="1213.63" calcext:value-type="float">
            <text:p>1.213,63</text:p>
          </table:table-cell>
          <table:table-cell table:style-name="ce28" office:value-type="float" office:value="1952.42" calcext:value-type="float">
            <text:p>1.952,4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EUZA SILVA DOS SANTOS</text:p>
          </table:table-cell>
          <table:table-cell table:style-name="ce22" office:value-type="string" calcext:value-type="string">
            <text:p>520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6270.44" calcext:value-type="float">
            <text:p>6.270,4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3660.19" calcext:value-type="float">
            <text:p>3.660,19</text:p>
          </table:table-cell>
          <table:table-cell table:style-name="ce40" table:formula="of:=[.E210]-[.J210]" office:value-type="float" office:value="2574.52" calcext:value-type="float">
            <text:p>2.574,52</text:p>
          </table:table-cell>
          <table:table-cell table:style-name="ce28" office:value-type="float" office:value="3695.92" calcext:value-type="float">
            <text:p>3.695,9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OEMIA DE SOUZA CAMARGO</text:p>
          </table:table-cell>
          <table:table-cell table:style-name="ce22" office:value-type="string" calcext:value-type="string">
            <text:p>466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11]-[.J211]" office:value-type="float" office:value="3638.33" calcext:value-type="float">
            <text:p>3.638,33</text:p>
          </table:table-cell>
          <table:table-cell table:style-name="ce28" office:value-type="float" office:value="3702.28" calcext:value-type="float">
            <text:p>3.702,2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OEMIA FARIA SANTOS NUNES</text:p>
          </table:table-cell>
          <table:table-cell table:style-name="ce22" office:value-type="string" calcext:value-type="string">
            <text:p>507.***.***-68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4922.91" calcext:value-type="float">
            <text:p>4.922,91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1691.67" calcext:value-type="float">
            <text:p>1.691,67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212]-[.J212]" office:value-type="float" office:value="1208.33" calcext:value-type="float">
            <text:p>1.208,33</text:p>
          </table:table-cell>
          <table:table-cell table:style-name="ce28" office:value-type="float" office:value="3714.58" calcext:value-type="float">
            <text:p>3.714,5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UBIA BENTA NOGUEIRA MAIA</text:p>
          </table:table-cell>
          <table:table-cell table:style-name="ce22" office:value-type="string" calcext:value-type="string">
            <text:p>984.***.***-1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348.46" calcext:value-type="float">
            <text:p>8.348,4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13]-[.J213]" office:value-type="float" office:value="2386.68" calcext:value-type="float">
            <text:p>2.386,68</text:p>
          </table:table-cell>
          <table:table-cell table:style-name="ce28" office:value-type="float" office:value="5961.78" calcext:value-type="float">
            <text:p>5.961,7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NUBIA MARIA DA SILVA</text:p>
          </table:table-cell>
          <table:table-cell table:style-name="ce22" office:value-type="string" calcext:value-type="string">
            <text:p>765.***.***-3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911.27" calcext:value-type="float">
            <text:p>8.911,2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14]-[.J214]" office:value-type="float" office:value="4243.93" calcext:value-type="float">
            <text:p>4.243,93</text:p>
          </table:table-cell>
          <table:table-cell table:style-name="ce28" office:value-type="float" office:value="4667.34" calcext:value-type="float">
            <text:p>4.667,3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ONISIA PEREIRA CAMPOS</text:p>
          </table:table-cell>
          <table:table-cell table:style-name="ce22" office:value-type="string" calcext:value-type="string">
            <text:p>359.***.***-6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2218.08" calcext:value-type="float">
            <text:p>12.218,0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635.99" calcext:value-type="float">
            <text:p>4.635,99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15]-[.J215]" office:value-type="float" office:value="2097.44" calcext:value-type="float">
            <text:p>2.097,44</text:p>
          </table:table-cell>
          <table:table-cell table:style-name="ce28" office:value-type="float" office:value="10120.64" calcext:value-type="float">
            <text:p>10.120,6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PATRICIA APARECIDA DE SOUSA CERQUEIRA</text:p>
          </table:table-cell>
          <table:table-cell table:style-name="ce22" office:value-type="string" calcext:value-type="string">
            <text:p>285.***.***-48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74.76" calcext:value-type="float">
            <text:p>7.874,7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16]-[.J216]" office:value-type="float" office:value="3794.64" calcext:value-type="float">
            <text:p>3.794,64</text:p>
          </table:table-cell>
          <table:table-cell table:style-name="ce28" office:value-type="float" office:value="4080.12" calcext:value-type="float">
            <text:p>4.080,1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PATRICIA MARIA DE SOUSA OLIVEIRA</text:p>
          </table:table-cell>
          <table:table-cell table:style-name="ce22" office:value-type="string" calcext:value-type="string">
            <text:p>985.***.***-63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345.24" calcext:value-type="float">
            <text:p>3.345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652.31" calcext:value-type="float">
            <text:p>1.652,31</text:p>
          </table:table-cell>
          <table:table-cell table:style-name="ce40" table:formula="of:=[.E217]-[.J217]" office:value-type="float" office:value="1292.53" calcext:value-type="float">
            <text:p>1.292,53</text:p>
          </table:table-cell>
          <table:table-cell table:style-name="ce28" office:value-type="float" office:value="2052.71" calcext:value-type="float">
            <text:p>2.052,7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PATRICIA OLIVEIRA BORGES SILVA</text:p>
          </table:table-cell>
          <table:table-cell table:style-name="ce22" office:value-type="string" calcext:value-type="string">
            <text:p>921.***.***-30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5165.11" calcext:value-type="float">
            <text:p>5.165,11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1803.48" calcext:value-type="float">
            <text:p>1.803,48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218]-[.J218]" office:value-type="float" office:value="862.79" calcext:value-type="float">
            <text:p>862,79</text:p>
          </table:table-cell>
          <table:table-cell table:style-name="ce28" office:value-type="float" office:value="4302.32" calcext:value-type="float">
            <text:p>4.302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PAULIENE CEZAR DE MENEZES SANTOS</text:p>
          </table:table-cell>
          <table:table-cell table:style-name="ce22" office:value-type="string" calcext:value-type="string">
            <text:p>025.***.***-1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050.36" calcext:value-type="float">
            <text:p>8.050,3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19]-[.J219]" office:value-type="float" office:value="3441.13" calcext:value-type="float">
            <text:p>3.441,13</text:p>
          </table:table-cell>
          <table:table-cell table:style-name="ce28" office:value-type="float" office:value="4609.23" calcext:value-type="float">
            <text:p>4.609,2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PAULO ENRIQUE MOUTINHO</text:p>
          </table:table-cell>
          <table:table-cell table:style-name="ce22" office:value-type="string" calcext:value-type="string">
            <text:p>634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23.58" calcext:value-type="float">
            <text:p>7.823,5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20]-[.J220]" office:value-type="float" office:value="2247.25" calcext:value-type="float">
            <text:p>2.247,25</text:p>
          </table:table-cell>
          <table:table-cell table:style-name="ce28" office:value-type="float" office:value="5576.33" calcext:value-type="float">
            <text:p>5.576,3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PAULO RICARDO SANTANA</text:p>
          </table:table-cell>
          <table:table-cell table:style-name="ce22" office:value-type="string" calcext:value-type="string">
            <text:p>825.***.***-0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21]-[.J221]" office:value-type="float" office:value="3124.35" calcext:value-type="float">
            <text:p>3.124,35</text:p>
          </table:table-cell>
          <table:table-cell table:style-name="ce28" office:value-type="float" office:value="4457.74" calcext:value-type="float">
            <text:p>4.457,7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PEDRO ANTONIO VIEIRA JUNIOR</text:p>
          </table:table-cell>
          <table:table-cell table:style-name="ce22" office:value-type="string" calcext:value-type="string">
            <text:p>905.***.***-72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15682.93" calcext:value-type="float">
            <text:p>15.682,93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5552.21" calcext:value-type="float">
            <text:p>5.552,21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22]-[.J222]" office:value-type="float" office:value="5654.49" calcext:value-type="float">
            <text:p>5.654,49</text:p>
          </table:table-cell>
          <table:table-cell table:style-name="ce28" office:value-type="float" office:value="10028.44" calcext:value-type="float">
            <text:p>10.028,4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AGNER BORGES PARTATA</text:p>
          </table:table-cell>
          <table:table-cell table:style-name="ce22" office:value-type="string" calcext:value-type="string">
            <text:p>023.***.***-55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246.68" calcext:value-type="float">
            <text:p>8.246,6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23]-[.J223]" office:value-type="float" office:value="5466.77" calcext:value-type="float">
            <text:p>5.466,77</text:p>
          </table:table-cell>
          <table:table-cell table:style-name="ce28" office:value-type="float" office:value="2779.91" calcext:value-type="float">
            <text:p>2.779,9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AMIRO BERTIN ABUD</text:p>
          </table:table-cell>
          <table:table-cell table:style-name="ce22" office:value-type="string" calcext:value-type="string">
            <text:p>279.***.***-51</text:p>
          </table:table-cell>
          <table:table-cell table:style-name="ce24" office:value-type="string" calcext:value-type="string">
            <text:p>Cirurgião-Dentista - Lei 22.524</text:p>
          </table:table-cell>
          <table:table-cell table:style-name="ce28" office:value-type="float" office:value="19716.81" calcext:value-type="float">
            <text:p>19.716,81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6787.93" calcext:value-type="float">
            <text:p>6.787,93</text:p>
          </table:table-cell>
          <table:table-cell table:style-name="ce28" office:value-type="float" office:value="7720.32" calcext:value-type="float">
            <text:p>7.720,32</text:p>
          </table:table-cell>
          <table:table-cell table:style-name="ce40" table:formula="of:=[.E224]-[.J224]" office:value-type="float" office:value="3484.2" calcext:value-type="float">
            <text:p>3.484,20</text:p>
          </table:table-cell>
          <table:table-cell table:style-name="ce28" office:value-type="float" office:value="16232.61" calcext:value-type="float">
            <text:p>16.232,6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AQUEL DOS SANTOS BELMONTE DE JESUS</text:p>
          </table:table-cell>
          <table:table-cell table:style-name="ce22" office:value-type="string" calcext:value-type="string">
            <text:p>886.***.***-7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667.7" calcext:value-type="float">
            <text:p>7.667,7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120.37" calcext:value-type="float">
            <text:p>4.120,37</text:p>
          </table:table-cell>
          <table:table-cell table:style-name="ce40" table:formula="of:=[.E225]-[.J225]" office:value-type="float" office:value="2436.06" calcext:value-type="float">
            <text:p>2.436,06</text:p>
          </table:table-cell>
          <table:table-cell table:style-name="ce28" office:value-type="float" office:value="5231.64" calcext:value-type="float">
            <text:p>5.231,6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AQUEL GUERRA RODRIGUES</text:p>
          </table:table-cell>
          <table:table-cell table:style-name="ce22" office:value-type="string" calcext:value-type="string">
            <text:p>910.***.***-72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26]-[.J226]" office:value-type="float" office:value="2147.63" calcext:value-type="float">
            <text:p>2.147,63</text:p>
          </table:table-cell>
          <table:table-cell table:style-name="ce28" office:value-type="float" office:value="5434.46" calcext:value-type="float">
            <text:p>5.434,4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EGINA CELIA PEREIRA DA SILVA</text:p>
          </table:table-cell>
          <table:table-cell table:style-name="ce22" office:value-type="string" calcext:value-type="string">
            <text:p>719.***.***-72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2495.27" calcext:value-type="float">
            <text:p>12.495,2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27]-[.J227]" office:value-type="float" office:value="7431.98" calcext:value-type="float">
            <text:p>7.431,98</text:p>
          </table:table-cell>
          <table:table-cell table:style-name="ce28" office:value-type="float" office:value="5063.29" calcext:value-type="float">
            <text:p>5.063,2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EGINA ROSA SILVA</text:p>
          </table:table-cell>
          <table:table-cell table:style-name="ce22" office:value-type="string" calcext:value-type="string">
            <text:p>914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28]-[.J228]" office:value-type="float" office:value="2811.56" calcext:value-type="float">
            <text:p>2.811,56</text:p>
          </table:table-cell>
          <table:table-cell table:style-name="ce28" office:value-type="float" office:value="4770.53" calcext:value-type="float">
            <text:p>4.770,5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EGINALDO DE CARVALHO</text:p>
          </table:table-cell>
          <table:table-cell table:style-name="ce22" office:value-type="string" calcext:value-type="string">
            <text:p>780.***.***-0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29]-[.J229]" office:value-type="float" office:value="3342.72" calcext:value-type="float">
            <text:p>3.342,72</text:p>
          </table:table-cell>
          <table:table-cell table:style-name="ce28" office:value-type="float" office:value="3997.89" calcext:value-type="float">
            <text:p>3.997,8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ENATA BUENO DE SOUZA</text:p>
          </table:table-cell>
          <table:table-cell table:style-name="ce22" office:value-type="string" calcext:value-type="string">
            <text:p>959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30]-[.J230]" office:value-type="float" office:value="2876.12" calcext:value-type="float">
            <text:p>2.876,12</text:p>
          </table:table-cell>
          <table:table-cell table:style-name="ce28" office:value-type="float" office:value="4464.49" calcext:value-type="float">
            <text:p>4.464,4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ENATA ROMEIRO MELO DE JESUS</text:p>
          </table:table-cell>
          <table:table-cell table:style-name="ce22" office:value-type="string" calcext:value-type="string">
            <text:p>036.***.***-40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249.89" calcext:value-type="float">
            <text:p>4.249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377.57" calcext:value-type="float">
            <text:p>2.377,57</text:p>
          </table:table-cell>
          <table:table-cell table:style-name="ce40" table:formula="of:=[.E231]-[.J231]" office:value-type="float" office:value="1343.28" calcext:value-type="float">
            <text:p>1.343,28</text:p>
          </table:table-cell>
          <table:table-cell table:style-name="ce28" office:value-type="float" office:value="2906.61" calcext:value-type="float">
            <text:p>2.906,6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ICARDO BARBOSA DE FREITAS</text:p>
          </table:table-cell>
          <table:table-cell table:style-name="ce22" office:value-type="string" calcext:value-type="string">
            <text:p>926.***.***-15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073.93" calcext:value-type="float">
            <text:p>8.073,9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120.37" calcext:value-type="float">
            <text:p>4.120,37</text:p>
          </table:table-cell>
          <table:table-cell table:style-name="ce40" table:formula="of:=[.E232]-[.J232]" office:value-type="float" office:value="3317.63" calcext:value-type="float">
            <text:p>3.317,63</text:p>
          </table:table-cell>
          <table:table-cell table:style-name="ce28" office:value-type="float" office:value="4756.3" calcext:value-type="float">
            <text:p>4.756,3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DRIGO MENDES DOS SANTOS</text:p>
          </table:table-cell>
          <table:table-cell table:style-name="ce22" office:value-type="string" calcext:value-type="string">
            <text:p>956.***.***-68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5427.07" calcext:value-type="float">
            <text:p>15.427,0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33]-[.J233]" office:value-type="float" office:value="6260.03" calcext:value-type="float">
            <text:p>6.260,03</text:p>
          </table:table-cell>
          <table:table-cell table:style-name="ce28" office:value-type="float" office:value="9167.04" calcext:value-type="float">
            <text:p>9.167,0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GERIO ROCHA MACEDO</text:p>
          </table:table-cell>
          <table:table-cell table:style-name="ce22" office:value-type="string" calcext:value-type="string">
            <text:p>820.***.***-72</text:p>
          </table:table-cell>
          <table:table-cell table:style-name="ce24" office:value-type="string" calcext:value-type="string">
            <text:p>Técnico em Radiologia - Lei 22.524</text:p>
          </table:table-cell>
          <table:table-cell table:style-name="ce28" office:value-type="float" office:value="8732.65" calcext:value-type="float">
            <text:p>8.732,6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34]-[.J234]" office:value-type="float" office:value="5220.85" calcext:value-type="float">
            <text:p>5.220,85</text:p>
          </table:table-cell>
          <table:table-cell table:style-name="ce28" office:value-type="float" office:value="3511.8" calcext:value-type="float">
            <text:p>3.511,8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MAIR JOSE FREITAS BORGES</text:p>
          </table:table-cell>
          <table:table-cell table:style-name="ce22" office:value-type="string" calcext:value-type="string">
            <text:p>300.***.***-44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533.34" calcext:value-type="float">
            <text:p>4.533,3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377.57" calcext:value-type="float">
            <text:p>2.377,57</text:p>
          </table:table-cell>
          <table:table-cell table:style-name="ce40" table:formula="of:=[.E235]-[.J235]" office:value-type="float" office:value="1537.42" calcext:value-type="float">
            <text:p>1.537,42</text:p>
          </table:table-cell>
          <table:table-cell table:style-name="ce28" office:value-type="float" office:value="2995.92" calcext:value-type="float">
            <text:p>2.995,9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NAN RODRIGUES DA CUNHA</text:p>
          </table:table-cell>
          <table:table-cell table:style-name="ce22" office:value-type="string" calcext:value-type="string">
            <text:p>828.***.***-53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36]-[.J236]" office:value-type="float" office:value="3953.06" calcext:value-type="float">
            <text:p>3.953,06</text:p>
          </table:table-cell>
          <table:table-cell table:style-name="ce28" office:value-type="float" office:value="3387.55" calcext:value-type="float">
            <text:p>3.387,5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SA MARIA DA COSTA SILVA</text:p>
          </table:table-cell>
          <table:table-cell table:style-name="ce22" office:value-type="string" calcext:value-type="string">
            <text:p>782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00.19" calcext:value-type="float">
            <text:p>7.900,1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37]-[.J237]" office:value-type="float" office:value="3943.48" calcext:value-type="float">
            <text:p>3.943,48</text:p>
          </table:table-cell>
          <table:table-cell table:style-name="ce28" office:value-type="float" office:value="3956.71" calcext:value-type="float">
            <text:p>3.956,7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SALBA MIRANDA DE OLIVEIRA SOUZA</text:p>
          </table:table-cell>
          <table:table-cell table:style-name="ce22" office:value-type="string" calcext:value-type="string">
            <text:p>838.***.***-0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956.15" calcext:value-type="float">
            <text:p>7.956,1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38]-[.J238]" office:value-type="float" office:value="2754.74" calcext:value-type="float">
            <text:p>2.754,74</text:p>
          </table:table-cell>
          <table:table-cell table:style-name="ce28" office:value-type="float" office:value="5201.41" calcext:value-type="float">
            <text:p>5.201,4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SANGELA LEITE SILVA</text:p>
          </table:table-cell>
          <table:table-cell table:style-name="ce22" office:value-type="string" calcext:value-type="string">
            <text:p>852.***.***-91</text:p>
          </table:table-cell>
          <table:table-cell table:style-name="ce24" office:value-type="string" calcext:value-type="string">
            <text:p>Assistente Social - Lei 22.524</text:p>
          </table:table-cell>
          <table:table-cell table:style-name="ce28" office:value-type="float" office:value="18685.67" calcext:value-type="float">
            <text:p>18.685,67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6666.99" calcext:value-type="float">
            <text:p>6.666,99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39]-[.J239]" office:value-type="float" office:value="3952.51" calcext:value-type="float">
            <text:p>3.952,51</text:p>
          </table:table-cell>
          <table:table-cell table:style-name="ce28" office:value-type="float" office:value="14733.16" calcext:value-type="float">
            <text:p>14.733,1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SARIA CRISTINA PEREIRA SANTOS</text:p>
          </table:table-cell>
          <table:table-cell table:style-name="ce22" office:value-type="string" calcext:value-type="string">
            <text:p>001.***.***-81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31.24" calcext:value-type="float">
            <text:p>3.231,2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240]-[.J240]" office:value-type="float" office:value="1273.16" calcext:value-type="float">
            <text:p>1.273,16</text:p>
          </table:table-cell>
          <table:table-cell table:style-name="ce28" office:value-type="float" office:value="1958.08" calcext:value-type="float">
            <text:p>1.958,0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ROSIMEIRI DE FREITAS SILVA</text:p>
          </table:table-cell>
          <table:table-cell table:style-name="ce22" office:value-type="string" calcext:value-type="string">
            <text:p>963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844.23" calcext:value-type="float">
            <text:p>7.844,2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41]-[.J241]" office:value-type="float" office:value="4401.91" calcext:value-type="float">
            <text:p>4.401,91</text:p>
          </table:table-cell>
          <table:table-cell table:style-name="ce28" office:value-type="float" office:value="3442.32" calcext:value-type="float">
            <text:p>3.442,3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ANDRA FAGUNDES MACEDO</text:p>
          </table:table-cell>
          <table:table-cell table:style-name="ce22" office:value-type="string" calcext:value-type="string">
            <text:p>588.***.***-49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9521.75" calcext:value-type="float">
            <text:p>9.521,7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42]-[.J242]" office:value-type="float" office:value="3886.99" calcext:value-type="float">
            <text:p>3.886,99</text:p>
          </table:table-cell>
          <table:table-cell table:style-name="ce28" office:value-type="float" office:value="5634.76" calcext:value-type="float">
            <text:p>5.634,7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ANDRA LEAL CAETANO OLIVEIRA</text:p>
          </table:table-cell>
          <table:table-cell table:style-name="ce22" office:value-type="string" calcext:value-type="string">
            <text:p>625.***.***-1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050.36" calcext:value-type="float">
            <text:p>8.050,3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43]-[.J243]" office:value-type="float" office:value="2210.74" calcext:value-type="float">
            <text:p>2.210,74</text:p>
          </table:table-cell>
          <table:table-cell table:style-name="ce28" office:value-type="float" office:value="5839.62" calcext:value-type="float">
            <text:p>5.839,6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9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ANDRA MARA BUENO RIBEIRO</text:p>
          </table:table-cell>
          <table:table-cell table:style-name="ce22" office:value-type="string" calcext:value-type="string">
            <text:p>827.***.***-15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675.01" calcext:value-type="float">
            <text:p>8.675,0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44]-[.J244]" office:value-type="float" office:value="3878.34" calcext:value-type="float">
            <text:p>3.878,34</text:p>
          </table:table-cell>
          <table:table-cell table:style-name="ce28" office:value-type="float" office:value="4796.67" calcext:value-type="float">
            <text:p>4.796,6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ANDRA RAMOS DE MOURA</text:p>
          </table:table-cell>
          <table:table-cell table:style-name="ce22" office:value-type="string" calcext:value-type="string">
            <text:p>011.***.***-88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4833.43" calcext:value-type="float">
            <text:p>4.833,4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2522.6" calcext:value-type="float">
            <text:p>2.522,60</text:p>
          </table:table-cell>
          <table:table-cell table:style-name="ce40" table:formula="of:=[.E245]-[.J245]" office:value-type="float" office:value="2739.05" calcext:value-type="float">
            <text:p>2.739,05</text:p>
          </table:table-cell>
          <table:table-cell table:style-name="ce28" office:value-type="float" office:value="2094.38" calcext:value-type="float">
            <text:p>2.094,3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ELMA DIVINA PEREIRA COELHO</text:p>
          </table:table-cell>
          <table:table-cell table:style-name="ce22" office:value-type="string" calcext:value-type="string">
            <text:p>431.***.***-34</text:p>
          </table:table-cell>
          <table:table-cell table:style-name="ce24" office:value-type="string" calcext:value-type="string">
            <text:p>Auxiliar Técnico de Saúde - QT - 23.232</text:p>
          </table:table-cell>
          <table:table-cell table:style-name="ce28" office:value-type="float" office:value="3586.48" calcext:value-type="float">
            <text:p>3.586,4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990.62" calcext:value-type="float">
            <text:p>1.990,62</text:p>
          </table:table-cell>
          <table:table-cell table:style-name="ce40" table:formula="of:=[.E246]-[.J246]" office:value-type="float" office:value="439.56" calcext:value-type="float">
            <text:p>439,56</text:p>
          </table:table-cell>
          <table:table-cell table:style-name="ce28" office:value-type="float" office:value="3146.92" calcext:value-type="float">
            <text:p>3.146,9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4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HEILA CRISTIANE DE MEDEIROS SANTOS MIRANDA</text:p>
          </table:table-cell>
          <table:table-cell table:style-name="ce22" office:value-type="string" calcext:value-type="string">
            <text:p>000.***.***-4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67.43" calcext:value-type="float">
            <text:p>8.167,4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47]-[.J247]" office:value-type="float" office:value="3382.63" calcext:value-type="float">
            <text:p>3.382,63</text:p>
          </table:table-cell>
          <table:table-cell table:style-name="ce28" office:value-type="float" office:value="4784.8" calcext:value-type="float">
            <text:p>4.784,8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HIRLEY DE OLIVEIRA NERE ARANTES</text:p>
          </table:table-cell>
          <table:table-cell table:style-name="ce22" office:value-type="string" calcext:value-type="string">
            <text:p>770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108.89" calcext:value-type="float">
            <text:p>8.108,8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48]-[.J248]" office:value-type="float" office:value="3807.2" calcext:value-type="float">
            <text:p>3.807,20</text:p>
          </table:table-cell>
          <table:table-cell table:style-name="ce28" office:value-type="float" office:value="4301.69" calcext:value-type="float">
            <text:p>4.301,6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9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HIRLEY DE OLIVEIRA NERE ARANTES</text:p>
          </table:table-cell>
          <table:table-cell table:style-name="ce22" office:value-type="string" calcext:value-type="string">
            <text:p>770.***.***-53</text:p>
          </table:table-cell>
          <table:table-cell table:style-name="ce24" office:value-type="string" calcext:value-type="string">
            <text:p>Assistente Social - Lei 22.524</text:p>
          </table:table-cell>
          <table:table-cell table:style-name="ce28" office:value-type="float" office:value="13573.82" calcext:value-type="float">
            <text:p>13.573,8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49]-[.J249]" office:value-type="float" office:value="6166.72" calcext:value-type="float">
            <text:p>6.166,72</text:p>
          </table:table-cell>
          <table:table-cell table:style-name="ce28" office:value-type="float" office:value="7407.1" calcext:value-type="float">
            <text:p>7.407,1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ILMA SEVERO RIBEIRO</text:p>
          </table:table-cell>
          <table:table-cell table:style-name="ce22" office:value-type="string" calcext:value-type="string">
            <text:p>852.***.***-0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4047.26" calcext:value-type="float">
            <text:p>14.047,26</text:p>
          </table:table-cell>
          <table:table-cell table:style-name="ce28" office:value-type="float" office:value="1829.18" calcext:value-type="float">
            <text:p>1.829,18</text:p>
          </table:table-cell>
          <table:table-cell table:style-name="ce28" office:value-type="float" office:value="4635.99" calcext:value-type="float">
            <text:p>4.635,99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0]-[.J250]" office:value-type="float" office:value="2076.92" calcext:value-type="float">
            <text:p>2.076,92</text:p>
          </table:table-cell>
          <table:table-cell table:style-name="ce28" office:value-type="float" office:value="11970.34" calcext:value-type="float">
            <text:p>11.970,3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ILVIA MARIA DA COSTA BORGES</text:p>
          </table:table-cell>
          <table:table-cell table:style-name="ce22" office:value-type="string" calcext:value-type="string">
            <text:p>010.***.***-8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6864.54" calcext:value-type="float">
            <text:p>6.864,5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1]-[.J251]" office:value-type="float" office:value="2502.66" calcext:value-type="float">
            <text:p>2.502,66</text:p>
          </table:table-cell>
          <table:table-cell table:style-name="ce28" office:value-type="float" office:value="4361.88" calcext:value-type="float">
            <text:p>4.361,8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IMONE APARECIDA DA SILVA BORGES</text:p>
          </table:table-cell>
          <table:table-cell table:style-name="ce22" office:value-type="string" calcext:value-type="string">
            <text:p>834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675.01" calcext:value-type="float">
            <text:p>8.675,0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2]-[.J252]" office:value-type="float" office:value="2673.76" calcext:value-type="float">
            <text:p>2.673,76</text:p>
          </table:table-cell>
          <table:table-cell table:style-name="ce28" office:value-type="float" office:value="6001.25" calcext:value-type="float">
            <text:p>6.001,2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6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OLANGE FREITAS DA SILVA</text:p>
          </table:table-cell>
          <table:table-cell table:style-name="ce22" office:value-type="string" calcext:value-type="string">
            <text:p>668.***.***-8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844.36" calcext:value-type="float">
            <text:p>9.844,3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3]-[.J253]" office:value-type="float" office:value="5649.76" calcext:value-type="float">
            <text:p>5.649,76</text:p>
          </table:table-cell>
          <table:table-cell table:style-name="ce28" office:value-type="float" office:value="4194.6" calcext:value-type="float">
            <text:p>4.194,6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OLANGE GOMES DE CASTRO</text:p>
          </table:table-cell>
          <table:table-cell table:style-name="ce22" office:value-type="string" calcext:value-type="string">
            <text:p>873.***.***-3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876.93" calcext:value-type="float">
            <text:p>8.876,93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4]-[.J254]" office:value-type="float" office:value="4870.73" calcext:value-type="float">
            <text:p>4.870,73</text:p>
          </table:table-cell>
          <table:table-cell table:style-name="ce28" office:value-type="float" office:value="4006.2" calcext:value-type="float">
            <text:p>4.006,2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ORAYA BARBOZA SILVA</text:p>
          </table:table-cell>
          <table:table-cell table:style-name="ce22" office:value-type="string" calcext:value-type="string">
            <text:p>510.***.***-91</text:p>
          </table:table-cell>
          <table:table-cell table:style-name="ce24" office:value-type="string" calcext:value-type="string">
            <text:p>Técnico em Laboratório - Lei 22.524</text:p>
          </table:table-cell>
          <table:table-cell table:style-name="ce28" office:value-type="float" office:value="14159.77" calcext:value-type="float">
            <text:p>14.159,77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5282.84" calcext:value-type="float">
            <text:p>5.282,84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5]-[.J255]" office:value-type="float" office:value="2747.11" calcext:value-type="float">
            <text:p>2.747,11</text:p>
          </table:table-cell>
          <table:table-cell table:style-name="ce28" office:value-type="float" office:value="11412.66" calcext:value-type="float">
            <text:p>11.412,6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SUELI CRISTINA ROCHA MORAES</text:p>
          </table:table-cell>
          <table:table-cell table:style-name="ce22" office:value-type="string" calcext:value-type="string">
            <text:p>644.***.***-0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6]-[.J256]" office:value-type="float" office:value="3454.55" calcext:value-type="float">
            <text:p>3.454,55</text:p>
          </table:table-cell>
          <table:table-cell table:style-name="ce28" office:value-type="float" office:value="4127.54" calcext:value-type="float">
            <text:p>4.127,5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TATIANE MARIA DA SILVA</text:p>
          </table:table-cell>
          <table:table-cell table:style-name="ce22" office:value-type="string" calcext:value-type="string">
            <text:p>031.***.***-00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4947.98" calcext:value-type="float">
            <text:p>4.947,9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1691.67" calcext:value-type="float">
            <text:p>1.691,67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257]-[.J257]" office:value-type="float" office:value="2157.79" calcext:value-type="float">
            <text:p>2.157,79</text:p>
          </table:table-cell>
          <table:table-cell table:style-name="ce28" office:value-type="float" office:value="2790.19" calcext:value-type="float">
            <text:p>2.790,19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TATIANE VIEIRA DA SILVA</text:p>
          </table:table-cell>
          <table:table-cell table:style-name="ce22" office:value-type="string" calcext:value-type="string">
            <text:p>879.***.***-34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509.1" calcext:value-type="float">
            <text:p>3.509,1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557.31" calcext:value-type="float">
            <text:p>1.557,31</text:p>
          </table:table-cell>
          <table:table-cell table:style-name="ce40" table:formula="of:=[.E258]-[.J258]" office:value-type="float" office:value="461.68" calcext:value-type="float">
            <text:p>461,68</text:p>
          </table:table-cell>
          <table:table-cell table:style-name="ce28" office:value-type="float" office:value="3047.42" calcext:value-type="float">
            <text:p>3.047,4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TIAGO MAGALHAES MARQUES</text:p>
          </table:table-cell>
          <table:table-cell table:style-name="ce22" office:value-type="string" calcext:value-type="string">
            <text:p>909.***.***-2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539.21" calcext:value-type="float">
            <text:p>8.539,2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59]-[.J259]" office:value-type="float" office:value="3736.51" calcext:value-type="float">
            <text:p>3.736,51</text:p>
          </table:table-cell>
          <table:table-cell table:style-name="ce28" office:value-type="float" office:value="4802.7" calcext:value-type="float">
            <text:p>4.802,7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UILDO SIEGA</text:p>
          </table:table-cell>
          <table:table-cell table:style-name="ce22" office:value-type="string" calcext:value-type="string">
            <text:p>430.***.***-87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9379.54" calcext:value-type="float">
            <text:p>9.379,54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60]-[.J260]" office:value-type="float" office:value="4690.3" calcext:value-type="float">
            <text:p>4.690,30</text:p>
          </table:table-cell>
          <table:table-cell table:style-name="ce28" office:value-type="float" office:value="4689.24" calcext:value-type="float">
            <text:p>4.689,2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ALDIRENE DONIZETE MOREIRA</text:p>
          </table:table-cell>
          <table:table-cell table:style-name="ce22" office:value-type="string" calcext:value-type="string">
            <text:p>547.***.***-3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536.96" calcext:value-type="float">
            <text:p>9.536,96</text:p>
          </table:table-cell>
          <table:table-cell table:style-name="ce28" office:value-type="float" office:value="1748.69" calcext:value-type="float">
            <text:p>1.748,69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61]-[.J261]" office:value-type="float" office:value="3924.32" calcext:value-type="float">
            <text:p>3.924,32</text:p>
          </table:table-cell>
          <table:table-cell table:style-name="ce28" office:value-type="float" office:value="5612.64" calcext:value-type="float">
            <text:p>5.612,6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ALNEIDES ALVES RESENDE</text:p>
          </table:table-cell>
          <table:table-cell table:style-name="ce22" office:value-type="string" calcext:value-type="string">
            <text:p>510.***.***-34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012.11" calcext:value-type="float">
            <text:p>8.012,1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62]-[.J262]" office:value-type="float" office:value="1792.93" calcext:value-type="float">
            <text:p>1.792,93</text:p>
          </table:table-cell>
          <table:table-cell table:style-name="ce28" office:value-type="float" office:value="6219.18" calcext:value-type="float">
            <text:p>6.219,1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ALTEIR ANTONIO DA ROCHA</text:p>
          </table:table-cell>
          <table:table-cell table:style-name="ce22" office:value-type="string" calcext:value-type="string">
            <text:p>625.***.***-49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823.58" calcext:value-type="float">
            <text:p>7.823,58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63]-[.J263]" office:value-type="float" office:value="2152.86" calcext:value-type="float">
            <text:p>2.152,86</text:p>
          </table:table-cell>
          <table:table-cell table:style-name="ce28" office:value-type="float" office:value="5670.72" calcext:value-type="float">
            <text:p>5.670,7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ANEI SILVA MORAES</text:p>
          </table:table-cell>
          <table:table-cell table:style-name="ce22" office:value-type="string" calcext:value-type="string">
            <text:p>577.***.***-68</text:p>
          </table:table-cell>
          <table:table-cell table:style-name="ce24" office:value-type="string" calcext:value-type="string">
            <text:p>Técnico em Laboratório - Lei 22.524</text:p>
          </table:table-cell>
          <table:table-cell table:style-name="ce28" office:value-type="float" office:value="8393.12" calcext:value-type="float">
            <text:p>8.393,1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64]-[.J264]" office:value-type="float" office:value="4772.09" calcext:value-type="float">
            <text:p>4.772,09</text:p>
          </table:table-cell>
          <table:table-cell table:style-name="ce28" office:value-type="float" office:value="3621.03" calcext:value-type="float">
            <text:p>3.621,0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ANEI SILVA MORAES</text:p>
          </table:table-cell>
          <table:table-cell table:style-name="ce22" office:value-type="string" calcext:value-type="string">
            <text:p>577.***.***-68</text:p>
          </table:table-cell>
          <table:table-cell table:style-name="ce24" office:value-type="string" calcext:value-type="string">
            <text:p>Biomédico - Lei 22.524</text:p>
          </table:table-cell>
          <table:table-cell table:style-name="ce28" office:value-type="float" office:value="12115.7" calcext:value-type="float">
            <text:p>12.115,7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65]-[.J265]" office:value-type="float" office:value="6316.42" calcext:value-type="float">
            <text:p>6.316,42</text:p>
          </table:table-cell>
          <table:table-cell table:style-name="ce28" office:value-type="float" office:value="5799.28" calcext:value-type="float">
            <text:p>5.799,2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ANESSA LUZIA BARBOSA NUNES</text:p>
          </table:table-cell>
          <table:table-cell table:style-name="ce22" office:value-type="string" calcext:value-type="string">
            <text:p>024.***.***-07</text:p>
          </table:table-cell>
          <table:table-cell table:style-name="ce24" office:value-type="string" calcext:value-type="string">
            <text:p>Assistente Social - Lei 22.524</text:p>
          </table:table-cell>
          <table:table-cell table:style-name="ce28" office:value-type="float" office:value="12988.85" calcext:value-type="float">
            <text:p>12.988,8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66]-[.J266]" office:value-type="float" office:value="5776.81" calcext:value-type="float">
            <text:p>5.776,81</text:p>
          </table:table-cell>
          <table:table-cell table:style-name="ce28" office:value-type="float" office:value="7212.04" calcext:value-type="float">
            <text:p>7.212,0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ANILDA FELIX DA SILVA</text:p>
          </table:table-cell>
          <table:table-cell table:style-name="ce22" office:value-type="string" calcext:value-type="string">
            <text:p>808.***.***-3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67]-[.J267]" office:value-type="float" office:value="1876.05" calcext:value-type="float">
            <text:p>1.876,05</text:p>
          </table:table-cell>
          <table:table-cell table:style-name="ce28" office:value-type="float" office:value="5706.04" calcext:value-type="float">
            <text:p>5.706,0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ANUSA CRISTINA CRUZ</text:p>
          </table:table-cell>
          <table:table-cell table:style-name="ce22" office:value-type="string" calcext:value-type="string">
            <text:p>499.***.***-72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675.01" calcext:value-type="float">
            <text:p>8.675,0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68]-[.J268]" office:value-type="float" office:value="3227.78" calcext:value-type="float">
            <text:p>3.227,78</text:p>
          </table:table-cell>
          <table:table-cell table:style-name="ce28" office:value-type="float" office:value="5447.23" calcext:value-type="float">
            <text:p>5.447,2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ERA LUCIA BARCELOS DOS SANTOS</text:p>
          </table:table-cell>
          <table:table-cell table:style-name="ce22" office:value-type="string" calcext:value-type="string">
            <text:p>556.***.***-53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3.8" calcext:value-type="float">
            <text:p>7.583,8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69]-[.J269]" office:value-type="float" office:value="3962.14" calcext:value-type="float">
            <text:p>3.962,14</text:p>
          </table:table-cell>
          <table:table-cell table:style-name="ce28" office:value-type="float" office:value="3621.66" calcext:value-type="float">
            <text:p>3.621,6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ILMA DE PAULA ESTEVAM</text:p>
          </table:table-cell>
          <table:table-cell table:style-name="ce22" office:value-type="string" calcext:value-type="string">
            <text:p>131.***.***-20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9996.61" calcext:value-type="float">
            <text:p>9.996,61</text:p>
          </table:table-cell>
          <table:table-cell table:style-name="ce28" office:value-type="float" office:value="1829.18" calcext:value-type="float">
            <text:p>1.829,1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70]-[.J270]" office:value-type="float" office:value="2173.86" calcext:value-type="float">
            <text:p>2.173,86</text:p>
          </table:table-cell>
          <table:table-cell table:style-name="ce28" office:value-type="float" office:value="7822.75" calcext:value-type="float">
            <text:p>7.822,7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IRGINIA BARONI</text:p>
          </table:table-cell>
          <table:table-cell table:style-name="ce22" office:value-type="string" calcext:value-type="string">
            <text:p>020.***.***-90</text:p>
          </table:table-cell>
          <table:table-cell table:style-name="ce24" office:value-type="string" calcext:value-type="string">
            <text:p>Assistente Social - Lei 22.524</text:p>
          </table:table-cell>
          <table:table-cell table:style-name="ce28" office:value-type="float" office:value="11490.1" calcext:value-type="float">
            <text:p>11.490,1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71]-[.J271]" office:value-type="float" office:value="3712.22" calcext:value-type="float">
            <text:p>3.712,22</text:p>
          </table:table-cell>
          <table:table-cell table:style-name="ce28" office:value-type="float" office:value="7777.88" calcext:value-type="float">
            <text:p>7.777,88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ITORIA ABADIA SILVA</text:p>
          </table:table-cell>
          <table:table-cell table:style-name="ce22" office:value-type="string" calcext:value-type="string">
            <text:p>190.***.***-91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7582.09" calcext:value-type="float">
            <text:p>7.582,09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72]-[.J272]" office:value-type="float" office:value="3031.99" calcext:value-type="float">
            <text:p>3.031,99</text:p>
          </table:table-cell>
          <table:table-cell table:style-name="ce28" office:value-type="float" office:value="4550.1" calcext:value-type="float">
            <text:p>4.550,10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9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IVIANE CRISTINA ALVES APOLINARIO</text:p>
          </table:table-cell>
          <table:table-cell table:style-name="ce22" office:value-type="string" calcext:value-type="string">
            <text:p>011.***.***-78</text:p>
          </table:table-cell>
          <table:table-cell table:style-name="ce24" office:value-type="string" calcext:value-type="string">
            <text:p>Biomédico - Lei 22.524</text:p>
          </table:table-cell>
          <table:table-cell table:style-name="ce28" office:value-type="float" office:value="17071.67" calcext:value-type="float">
            <text:p>17.071,6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73]-[.J273]" office:value-type="float" office:value="9622.5" calcext:value-type="float">
            <text:p>9.622,50</text:p>
          </table:table-cell>
          <table:table-cell table:style-name="ce28" office:value-type="float" office:value="7449.17" calcext:value-type="float">
            <text:p>7.449,1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VIVIANE DA SILVA PEREIRA BORGES</text:p>
          </table:table-cell>
          <table:table-cell table:style-name="ce22" office:value-type="string" calcext:value-type="string">
            <text:p>012.***.***-48</text:p>
          </table:table-cell>
          <table:table-cell table:style-name="ce24" office:value-type="string" calcext:value-type="string">
            <text:p>Auxiliar de Serviços Gerais - QT - 23.232</text:p>
          </table:table-cell>
          <table:table-cell table:style-name="ce28" office:value-type="float" office:value="3280.05" calcext:value-type="float">
            <text:p>3.280,05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1652.31" calcext:value-type="float">
            <text:p>1.652,31</text:p>
          </table:table-cell>
          <table:table-cell table:style-name="ce40" table:formula="of:=[.E274]-[.J274]" office:value-type="float" office:value="680.33" calcext:value-type="float">
            <text:p>680,33</text:p>
          </table:table-cell>
          <table:table-cell table:style-name="ce28" office:value-type="float" office:value="2599.72" calcext:value-type="float">
            <text:p>2.599,72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ALMIRA ALVES DALAT</text:p>
          </table:table-cell>
          <table:table-cell table:style-name="ce22" office:value-type="string" calcext:value-type="string">
            <text:p>828.***.***-49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8589.3" calcext:value-type="float">
            <text:p>8.589,30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75]-[.J275]" office:value-type="float" office:value="3676.25" calcext:value-type="float">
            <text:p>3.676,25</text:p>
          </table:table-cell>
          <table:table-cell table:style-name="ce28" office:value-type="float" office:value="4913.05" calcext:value-type="float">
            <text:p>4.913,0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ALQUIRIA PIRES DO PRADO</text:p>
          </table:table-cell>
          <table:table-cell table:style-name="ce22" office:value-type="string" calcext:value-type="string">
            <text:p>931.***.***-15</text:p>
          </table:table-cell>
          <table:table-cell table:style-name="ce24" office:value-type="string" calcext:value-type="string">
            <text:p>Enfermeiro - Lei 22.524</text:p>
          </table:table-cell>
          <table:table-cell table:style-name="ce28" office:value-type="float" office:value="11818.91" calcext:value-type="float">
            <text:p>11.818,9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6698.48" calcext:value-type="float">
            <text:p>6.698,48</text:p>
          </table:table-cell>
          <table:table-cell table:style-name="ce40" table:formula="of:=[.E276]-[.J276]" office:value-type="float" office:value="3836.9" calcext:value-type="float">
            <text:p>3.836,90</text:p>
          </table:table-cell>
          <table:table-cell table:style-name="ce28" office:value-type="float" office:value="7982.01" calcext:value-type="float">
            <text:p>7.982,01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ANDER VILLELA DE LIMA</text:p>
          </table:table-cell>
          <table:table-cell table:style-name="ce22" office:value-type="string" calcext:value-type="string">
            <text:p>552.***.***-91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911.27" calcext:value-type="float">
            <text:p>8.911,2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77]-[.J277]" office:value-type="float" office:value="4462.28" calcext:value-type="float">
            <text:p>4.462,28</text:p>
          </table:table-cell>
          <table:table-cell table:style-name="ce28" office:value-type="float" office:value="4448.99" calcext:value-type="float">
            <text:p>4.448,99</text:p>
          </table:table-cell>
          <table:table-cell table:style-name="ce50" office:value-type="string" calcext:value-type="string">
            <text:p><text:s/></text:p>
          </table:table-cell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0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EDER DA SILVA FERREIRA</text:p>
          </table:table-cell>
          <table:table-cell table:style-name="ce22" office:value-type="string" calcext:value-type="string">
            <text:p>884.***.***-15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8425.96" calcext:value-type="float">
            <text:p>8.425,96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78]-[.J278]" office:value-type="float" office:value="2648.79" calcext:value-type="float">
            <text:p>2.648,79</text:p>
          </table:table-cell>
          <table:table-cell table:style-name="ce28" office:value-type="float" office:value="5777.17" calcext:value-type="float">
            <text:p>5.777,17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8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ENIA VIEIRA DA SILVA</text:p>
          </table:table-cell>
          <table:table-cell table:style-name="ce22" office:value-type="string" calcext:value-type="string">
            <text:p>760.***.***-20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365.42" calcext:value-type="float">
            <text:p>7.365,42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79]-[.J279]" office:value-type="float" office:value="2597.19" calcext:value-type="float">
            <text:p>2.597,19</text:p>
          </table:table-cell>
          <table:table-cell table:style-name="ce28" office:value-type="float" office:value="4768.23" calcext:value-type="float">
            <text:p>4.768,2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ESLEY DA SILVA GUIMARAES</text:p>
          </table:table-cell>
          <table:table-cell table:style-name="ce22" office:value-type="string" calcext:value-type="string">
            <text:p>975.***.***-91</text:p>
          </table:table-cell>
          <table:table-cell table:style-name="ce24" office:value-type="string" calcext:value-type="string">
            <text:p>Técnico em Laboratório - Lei 22.524</text:p>
          </table:table-cell>
          <table:table-cell table:style-name="ce28" office:value-type="float" office:value="12743.45" calcext:value-type="float">
            <text:p>12.743,45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4742.78" calcext:value-type="float">
            <text:p>4.742,78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80]-[.J280]" office:value-type="float" office:value="3199" calcext:value-type="float">
            <text:p>3.199,00</text:p>
          </table:table-cell>
          <table:table-cell table:style-name="ce28" office:value-type="float" office:value="9544.45" calcext:value-type="float">
            <text:p>9.544,45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ESLEY MENDES GONCALVES</text:p>
          </table:table-cell>
          <table:table-cell table:style-name="ce22" office:value-type="string" calcext:value-type="string">
            <text:p>009.***.***-97</text:p>
          </table:table-cell>
          <table:table-cell table:style-name="ce24" office:value-type="string" calcext:value-type="string">
            <text:p>Técnico em Enfermagem - Lei 22.524</text:p>
          </table:table-cell>
          <table:table-cell table:style-name="ce28" office:value-type="float" office:value="14463.48" calcext:value-type="float">
            <text:p>14.463,48</text:p>
          </table:table-cell>
          <table:table-cell table:style-name="ce22" office:value-type="string" calcext:value-type="string">
            <text:p>0,00</text:p>
          </table:table-cell>
          <table:table-cell table:style-name="ce28" office:value-type="float" office:value="5552.21" calcext:value-type="float">
            <text:p>5.552,21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81]-[.J281]" office:value-type="float" office:value="2207.45" calcext:value-type="float">
            <text:p>2.207,45</text:p>
          </table:table-cell>
          <table:table-cell table:style-name="ce28" office:value-type="float" office:value="12256.03" calcext:value-type="float">
            <text:p>12.256,0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7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ILMAR DIAS DA SILVA</text:p>
          </table:table-cell>
          <table:table-cell table:style-name="ce22" office:value-type="string" calcext:value-type="string">
            <text:p>435.***.***-68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7340.61" calcext:value-type="float">
            <text:p>7.340,61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4371.71" calcext:value-type="float">
            <text:p>4.371,71</text:p>
          </table:table-cell>
          <table:table-cell table:style-name="ce40" table:formula="of:=[.E282]-[.J282]" office:value-type="float" office:value="3764.48" calcext:value-type="float">
            <text:p>3.764,48</text:p>
          </table:table-cell>
          <table:table-cell table:style-name="ce28" office:value-type="float" office:value="3576.13" calcext:value-type="float">
            <text:p>3.576,13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9">
          <table:table-cell table:style-name="ce5" office:value-type="string" calcext:value-type="string">
            <text:p>JULHO/2026</text:p>
          </table:table-cell>
          <table:table-cell table:style-name="ce16" office:value-type="string" calcext:value-type="string">
            <text:p>WOLMYSON LIMA MACHADO DE FREITAS</text:p>
          </table:table-cell>
          <table:table-cell table:style-name="ce23" office:value-type="string" calcext:value-type="string">
            <text:p>019.***.***-94</text:p>
          </table:table-cell>
          <table:table-cell table:style-name="ce24" office:value-type="string" calcext:value-type="string">
            <text:p>Assistente Técnico de Saúde - Lei 22.524</text:p>
          </table:table-cell>
          <table:table-cell table:style-name="ce28" office:value-type="float" office:value="6303.77" calcext:value-type="float">
            <text:p>6.303,77</text:p>
          </table:table-cell>
          <table:table-cell table:number-columns-repeated="2" table:style-name="ce22" office:value-type="string" calcext:value-type="string">
            <text:p>0,00</text:p>
          </table:table-cell>
          <table:table-cell table:style-name="ce28" office:value-type="float" office:value="3660.19" calcext:value-type="float">
            <text:p>3.660,19</text:p>
          </table:table-cell>
          <table:table-cell table:style-name="ce41" table:formula="of:=[.E283]-[.J283]" office:value-type="float" office:value="836.030000000001" calcext:value-type="float">
            <text:p>836,03</text:p>
          </table:table-cell>
          <table:table-cell table:style-name="ce28" office:value-type="float" office:value="5467.74" calcext:value-type="float">
            <text:p>5.467,74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19">
          <table:table-cell table:style-name="ce6"/>
          <table:table-cell table:style-name="ce17"/>
          <table:table-cell table:style-name="ce18" table:number-columns-repeated="2"/>
          <table:table-cell table:style-name="ce29"/>
          <table:table-cell table:style-name="ce35" table:number-columns-repeated="2"/>
          <table:table-cell table:style-name="ce29"/>
          <table:table-cell table:style-name="ce42"/>
          <table:table-cell table:style-name="ce29"/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2">
          <table:table-cell table:style-name="ce7"/>
          <table:table-cell table:style-name="ce18" table:number-columns-repeated="3"/>
          <table:table-cell table:style-name="ce30"/>
          <table:table-cell table:style-name="ce36"/>
          <table:table-cell table:style-name="ce37"/>
          <table:table-cell table:style-name="ce38"/>
          <table:table-cell table:style-name="ce43" office:value-type="string" calcext:value-type="string">
            <text:p>Atualizado </text:p>
          </table:table-cell>
          <table:table-cell table:style-name="ce48" office:value-type="date" office:date-value="2026-08-10" calcext:value-type="date">
            <text:p>10/8/2026</text:p>
          </table:table-cell>
          <table:table-cell table:style-name="ce50"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3">
          <table:table-cell table:style-name="ce8" office:value-type="string" calcext:value-type="string">
            <text:p>Fonte: SES-GO/RH</text:p>
          </table:table-cell>
          <table:table-cell table:style-name="ce8" table:number-columns-repeated="2"/>
          <table:table-cell table:style-name="ce18"/>
          <table:table-cell table:style-name="ce31"/>
          <table:table-cell table:number-columns-repeated="2"/>
          <table:table-cell table:style-name="ce39"/>
          <table:table-cell table:style-name="ce43"/>
          <table:table-cell table:style-name="ce48"/>
          <table:table-cell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20">
          <table:table-cell table:style-name="ce9"/>
          <table:table-cell table:style-name="ce19" table:number-columns-repeated="2"/>
          <table:table-cell table:style-name="ce18"/>
          <table:table-cell table:style-name="ce31"/>
          <table:table-cell table:number-columns-repeated="2"/>
          <table:table-cell table:style-name="ce39"/>
          <table:table-cell table:style-name="ce43"/>
          <table:table-cell table:style-name="ce48"/>
          <table:table-cell/>
          <table:table-cell table:style-name="ce54" table:number-columns-repeated="2"/>
          <table:table-cell table:number-columns-repeated="23"/>
          <table:table-cell table:style-name="Default" table:number-columns-repeated="16348"/>
        </table:table-row>
        <table:table-row table:style-name="ro21">
          <table:table-cell table:style-name="ce8"/>
          <table:table-cell table:style-name="ce20" table:number-columns-repeated="2"/>
          <table:table-cell table:style-name="ce18"/>
          <table:table-cell table:number-columns-repeated="4"/>
          <table:table-cell table:style-name="ce43"/>
          <table:table-cell table:style-name="ce48"/>
          <table:table-cell/>
          <table:table-cell table:style-name="ce54"/>
          <table:table-cell table:number-columns-repeated="24"/>
          <table:table-cell table:style-name="Default" table:number-columns-repeated="16348"/>
        </table:table-row>
        <table:table-row table:style-name="ro22" table:visibility="collapse" table:number-rows-repeated="2">
          <table:table-cell table:number-columns-repeated="11"/>
          <table:table-cell table:style-name="ce54"/>
          <table:table-cell table:number-columns-repeated="24"/>
          <table:table-cell table:style-name="Default" table:number-columns-repeated="16348"/>
        </table:table-row>
        <table:table-row table:style-name="ro23">
          <table:table-cell table:number-columns-repeated="11"/>
          <table:table-cell table:style-name="ce54"/>
          <table:table-cell table:number-columns-repeated="24"/>
          <table:table-cell table:style-name="Default" table:number-columns-repeated="16348"/>
        </table:table-row>
        <table:table-row table:style-name="ro23">
          <table:table-cell table:style-name="ce10" office:value-type="string" calcext:value-type="string" table:number-columns-spanned="10" table:number-rows-spanned="1">
            <text:p>Lucas Fernando Gonçalves Ferreira</text:p>
          </table:table-cell>
          <table:covered-table-cell table:number-columns-repeated="9" table:style-name="ce10"/>
          <table:table-cell/>
          <table:table-cell table:style-name="ce54"/>
          <table:table-cell table:number-columns-repeated="24"/>
          <table:table-cell table:style-name="Default" table:number-columns-repeated="16348"/>
        </table:table-row>
        <table:table-row table:style-name="ro23">
          <table:table-cell table:style-name="ce10" office:value-type="string" calcext:value-type="string" table:number-columns-spanned="10" table:number-rows-spanned="1">
            <text:p>Gerente de Recursos Humanos</text:p>
          </table:table-cell>
          <table:covered-table-cell table:number-columns-repeated="9" table:style-name="ce10"/>
          <table:table-cell/>
          <table:table-cell table:style-name="ce54"/>
          <table:table-cell table:number-columns-repeated="24"/>
          <table:table-cell table:style-name="Default" table:number-columns-repeated="16348"/>
        </table:table-row>
        <table:table-row table:style-name="ro23">
          <table:table-cell table:style-name="ce11" office:value-type="string" calcext:value-type="string" table:number-columns-spanned="10" table:number-rows-spanned="1">
            <text:p><text:s/>Instituto de Planejamento e Gestão de Serviços Especializados - IPGSE</text:p>
          </table:table-cell>
          <table:covered-table-cell table:number-columns-repeated="9" table:style-name="ce11"/>
          <table:table-cell/>
          <table:table-cell table:style-name="ce54"/>
          <table:table-cell table:number-columns-repeated="24"/>
          <table:table-cell table:style-name="Default" table:number-columns-repeated="16348"/>
        </table:table-row>
        <table:table-row table:style-name="ro4">
          <table:table-cell table:style-name="ce12" table:number-columns-repeated="3"/>
          <table:table-cell table:style-name="ce25" table:number-columns-spanned="3" table:number-rows-spanned="1"/>
          <table:covered-table-cell table:number-columns-repeated="2" table:style-name="ce25"/>
          <table:table-cell table:style-name="ce12" table:number-columns-repeated="8"/>
          <table:table-cell table:style-name="ce1" table:number-columns-repeated="3"/>
          <table:table-cell table:style-name="ce12"/>
          <table:table-cell table:style-name="ce1" table:number-columns-repeated="15"/>
          <table:table-cell table:number-columns-repeated="3"/>
          <table:table-cell table:style-name="ce12" table:number-columns-repeated="16348"/>
        </table:table-row>
        <table:table-row table:style-name="ro1" table:visibility="collapse">
          <table:table-cell/>
          <table:table-cell table:style-name="ce21" table:number-columns-repeated="2"/>
          <table:table-cell table:number-columns-repeated="33"/>
          <table:table-cell table:style-name="Default" table:number-columns-repeated="16348"/>
        </table:table-row>
        <table:table-row table:style-name="ro23">
          <table:table-cell/>
          <table:table-cell table:style-name="ce21" table:number-columns-repeated="2"/>
          <table:table-cell table:number-columns-repeated="33"/>
          <table:table-cell table:style-name="Default" table:number-columns-repeated="16348"/>
        </table:table-row>
        <table:table-row table:style-name="ro23">
          <table:table-cell/>
          <table:table-cell table:style-name="ce21" table:number-columns-repeated="2"/>
          <table:table-cell table:number-columns-repeated="5"/>
          <table:table-cell office:value-type="string" calcext:value-type="string">
            <text:p><text:s/></text:p>
          </table:table-cell>
          <table:table-cell table:number-columns-repeated="27"/>
          <table:table-cell table:style-name="Default" table:number-columns-repeated="16348"/>
        </table:table-row>
        <table:table-row table:style-name="ro23">
          <table:table-cell/>
          <table:table-cell office:value-type="string" calcext:value-type="string">
            <text:p><text:s/></text:p>
          </table:table-cell>
          <table:table-cell/>
          <table:table-cell office:value-type="string" calcext:value-type="string">
            <text:p><text:s/></text:p>
          </table:table-cell>
          <table:table-cell table:number-columns-repeated="32"/>
          <table:table-cell table:style-name="Default" table:number-columns-repeated="16348"/>
        </table:table-row>
        <table:table-row table:style-name="ro23" table:number-rows-repeated="3">
          <table:table-cell table:number-columns-repeated="36"/>
          <table:table-cell table:style-name="Default" table:number-columns-repeated="16348"/>
        </table:table-row>
        <table:table-row table:style-name="ro23">
          <table:table-cell table:number-columns-repeated="3"/>
          <table:table-cell office:value-type="string" calcext:value-type="string">
            <text:p><text:s/></text:p>
          </table:table-cell>
          <table:table-cell table:number-columns-repeated="32"/>
          <table:table-cell table:style-name="Default" table:number-columns-repeated="16348"/>
        </table:table-row>
        <table:table-row table:style-name="ro23" table:number-rows-repeated="3">
          <table:table-cell table:number-columns-repeated="36"/>
          <table:table-cell table:style-name="Default" table:number-columns-repeated="16348"/>
        </table:table-row>
        <table:table-row table:style-name="ro23">
          <table:table-cell table:number-columns-repeated="7"/>
          <table:table-cell office:value-type="string" calcext:value-type="string">
            <text:p><text:s/></text:p>
          </table:table-cell>
          <table:table-cell table:number-columns-repeated="28"/>
          <table:table-cell table:style-name="Default" table:number-columns-repeated="16348"/>
        </table:table-row>
        <table:table-row table:style-name="ro23" table:number-rows-repeated="3">
          <table:table-cell table:number-columns-repeated="36"/>
          <table:table-cell table:style-name="Default" table:number-columns-repeated="16348"/>
        </table:table-row>
        <table:table-row table:style-name="ro23">
          <table:table-cell table:number-columns-repeated="2"/>
          <table:table-cell office:value-type="string" calcext:value-type="string">
            <text:p><text:s/></text:p>
          </table:table-cell>
          <table:table-cell table:number-columns-repeated="33"/>
          <table:table-cell table:style-name="Default" table:number-columns-repeated="16348"/>
        </table:table-row>
        <table:table-row table:style-name="ro23" table:number-rows-repeated="21">
          <table:table-cell table:number-columns-repeated="36"/>
          <table:table-cell table:style-name="Default" table:number-columns-repeated="16348"/>
        </table:table-row>
        <table:table-row table:style-name="ro10" table:number-rows-repeated="1048239">
          <table:table-cell table:number-columns-repeated="36"/>
          <table:table-cell table:style-name="Default" table:number-columns-repeated="16348"/>
        </table:table-row>
        <table:table-row table:style-name="ro24" table:number-rows-repeated="4">
          <table:table-cell table:number-columns-repeated="36"/>
          <table:table-cell table:style-name="Default" table:number-columns-repeated="16348"/>
        </table:table-row>
        <table:table-row table:style-name="ro24">
          <table:table-cell table:number-columns-repeated="36"/>
          <table:table-cell table:style-name="Default" table:number-columns-repeated="16348"/>
        </table:table-row>
        <table:named-expressions>
          <table:named-range table:name="_xlnm.Print_Area" table:base-cell-address="$'RELAÇÃO DE SERVIDORES CEDIDOS'.$A$1" table:cell-range-address="$'RELAÇÃO DE SERVIDORES CEDIDOS'.$A$1:.$J$295" table:range-usable-as="print-range"/>
          <table:named-range table:name="_xlnm.Print_Titles" table:base-cell-address="$'RELAÇÃO DE SERVIDORES CEDIDOS'.$A$1" table:cell-range-address="$'RELAÇÃO DE SERVIDORES CEDIDOS'.$1:.$11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7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7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8P0" style:volatile="true">
      <number:number number:decimal-places="2" number:min-decimal-places="2" number:min-integer-digits="1" number:grouping="true"/>
    </number:number-style>
    <number:number-style style:name="N138">
      <style:text-properties fo:color="#ff0000"/>
      <number:number number:decimal-places="2" number:min-decimal-places="2" number:min-integer-digits="1" number:grouping="true"/>
      <style:map style:condition="value()&gt;=0" style:apply-style-name="N138P0"/>
    </number:number-style>
    <number:number-style style:name="N139">
      <number:text>R$ </number:text>
      <number:number number:decimal-places="2" number:min-decimal-places="2" number:min-integer-digits="1" number:grouping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Moeda_20_2" style:display-name="Moeda 2" style:family="table-cell" style:parent-style-name="Default" style:data-style-name="N13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>
        <loext:char-complex-color loext:theme-type="dark1" loext:color-type="theme"/>
      </style:text-properties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.499cm" fo:margin-left="1.3cm" fo:margin-right="0.49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ÇÃO_20_DE_20_SERVIDORES_20_CEDIDOS" style:display-name="PageStyle_RELAÇÃO DE SERVIDORES CEDID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1-12T15:03:34</meta:creation-date>
    <meta:initial-creator>x</meta:initial-creator>
    <dc:language>pt-BR</dc:language>
    <meta:print-date>2026-06-10T10:21:22</meta:print-date>
    <dc:date>2026-08-10T14:50:12.634250700</dc:date>
    <meta:editing-cycles>26</meta:editing-cycles>
    <meta:editing-duration>PT2H13M33S</meta:editing-duration>
    <meta:generator>LibreOffice/26.2.1.2$Windows_X86_64 LibreOffice_project/620$Build-2</meta:generator>
    <meta:document-statistic meta:table-count="1" meta:cell-count="2752" meta:object-count="2"/>
    <meta:user-defined meta:name="AppVersion">15.0000</meta:user-defined>
  </office:meta>
</office:document-meta>
</file>